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2aa46600f0809919885945ecd55d472.png"/>
  <manifest:file-entry manifest:media-type="image/png" manifest:full-path="Pictures/20f70a0062f693dc56d0ff4d0f08ef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blocs"/><text:bookmark-start text:name="__RefHeading___ajouter_des_blocs_a_votre_espace_de_cours_1"/><text:bookmark-start text:name="ajouter_des_blocs_a_votre_espace_de_cours"/>Ajouter des blocs à votre espace de cours<text:bookmark-end text:name="__RefHeading___ajouter_des_blocs_a_votre_espace_de_cours_1"/><text:bookmark-end text:name="ajouter_des_blocs_a_votre_espace_de_cours"/></text:h>
      <text:list text:style-name="List_20_1" text:continue-numbering="false">
        <text:list-item>
          <text:p text:style-name="LastListParagraph_List_20_1_Content_First"> Activer le mode édition : </text:p>
        </text:list-item>
      </text:list>
      <text:p text:style-name="Text_20_body"><draw:frame draw:style-name="mediacenter" draw:name="0" text:anchor-type="paragraph" draw:z-index="0" svg:width="5.000625cm" svg:height="1.6933333333333cm"><draw:image xlink:href="Pictures/02aa46600f0809919885945ecd55d472.png" xlink:type="simple" xlink:show="embed" xlink:actuate="onLoad"/></draw:frame></text:p>
      <text:list text:style-name="List_20_1" text:continue-numbering="false">
        <text:list-item>
          <text:p text:style-name="LastListParagraph_List_20_1_Content_First"> Dans “Ajouter un bloc”, cliquer sur “Ajouter” pour faire apparaître le menu déroulant : </text:p>
        </text:list-item>
      </text:list>
      <text:p text:style-name="Text_20_body"><draw:frame draw:style-name="mediacenter" draw:name="1" text:anchor-type="paragraph" draw:z-index="1" svg:width="7.14375cm" svg:height="18.758958333333cm"><draw:image xlink:href="Pictures/20f70a0062f693dc56d0ff4d0f08ef0e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bloc que vous souhaitez ajouter. Ci-dessous, quelques exemples de bloc classiques :</text:p>
        </text:list-item>
      </text:list>
      <text:h text:style-name="Heading_20_2" text:outline-level="2"><text:bookmark-start text:name="__RefHeading___lien_vers_sections_2"/><text:bookmark-start text:name="lien_vers_sections"/>Lien vers sections<text:bookmark-end text:name="__RefHeading___lien_vers_sections_2"/><text:bookmark-end text:name="lien_vers_sections"/></text:h>
      <text:h text:style-name="Heading_20_2" text:outline-level="2"><text:bookmark-start text:name="__RefHeading___panier_d_activite_3"/><text:bookmark-start text:name="panier_d_activite"/>Panier d'activité<text:bookmark-end text:name="__RefHeading___panier_d_activite_3"/><text:bookmark-end text:name="panier_d_activite"/></text:h>
      <text:h text:style-name="Heading_20_2" text:outline-level="2"><text:bookmark-start text:name="__RefHeading___progression_4"/><text:bookmark-start text:name="progression"/>Progression<text:bookmark-end text:name="__RefHeading___progression_4"/><text:bookmark-end text:name="progres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49:53</meta:creation-date>
    <dc:creator>Generated</dc:creator>
    <dc:date>2026-09-16T02::49:53</dc:date>
    <dc:language>en-US</dc:language>
    <meta:editing-cycles>1</meta:editing-cycles>
    <meta:editing-duration>PT0S</meta:editing-duration>
    <dc:title>moodle:blocs</dc:title>
  </office:meta>
</office:document-meta>
</file>