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1ab630b0d3efcf99e646dc07b33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2.120416666667cm" style:rel-width="100%" svg:height="19.52625cm" style:rel-height="scale"><draw:image xlink:href="Pictures/db1ab630b0d3efcf99e646dc07b33f00.png" xlink:type="simple" xlink:show="embed" xlink:actuate="onLoad"/></draw:frame></text:p>
      <text:p text:style-name="Text_20_body"><draw:frame draw:style-name="media" draw:name="1" text:anchor-type="as-char" draw:z-index="1" svg:width="32.120416666667cm" style:rel-width="100%" svg:height="19.52625cm" style:rel-height="scale"><draw:image xlink:href="Pictures/db1ab630b0d3efcf99e646dc07b33f00.png" xlink:type="simple" xlink:show="embed" xlink:actuate="onLoad"/></draw:frame><text:bookmark text:name="moodle:bdd1_champs"/>
<draw:frame draw:style-name="media" draw:name="2" text:anchor-type="as-char" draw:z-index="2" svg:width="32.120416666667cm" style:rel-width="100%" svg:height="19.52625cm" style:rel-height="scale"><draw:image xlink:href="Pictures/db1ab630b0d3efcf99e646dc07b33f00.png" xlink:type="simple" xlink:show="embed" xlink:actuate="onLoad"/></draw:frame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30:10</meta:creation-date>
    <dc:creator>Generated</dc:creator>
    <dc:date>2026-09-16T00::30:10</dc:date>
    <dc:language>en-US</dc:language>
    <meta:editing-cycles>1</meta:editing-cycles>
    <meta:editing-duration>PT0S</meta:editing-duration>
    <dc:title>moodle:bdd1_champs</dc:title>
  </office:meta>
</office:document-meta>
</file>