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barre_passage"/><text:bookmark-start text:name="__RefHeading___definir_la_barre_de_passage_d_un_examen_dans_test_1"/><text:bookmark-start text:name="definir_la_barre_de_passage_d_un_examen_dans_test"/>Définir la barre de passage d'un examen dans "Test"<text:bookmark-end text:name="__RefHeading___definir_la_barre_de_passage_d_un_examen_dans_test_1"/><text:bookmark-end text:name="definir_la_barre_de_passage_d_un_examen_dans_test"/></text:h>
      <text:h text:style-name="Heading_20_2" text:outline-level="2"><text:bookmark-start text:name="__RefHeading___du_score_a_la_note_administrative_2"/><text:bookmark-start text:name="du_score_a_la_note_administrative"/>Du score à la note administrative<text:bookmark-end text:name="__RefHeading___du_score_a_la_note_administrative_2"/><text:bookmark-end text:name="du_score_a_la_note_administrative"/></text:h>
      <text:p text:style-name="Text_20_body"><text:span text:style-name="Strong_20_Emphasis">Le score obtenu ne doit pas être confondu avec la note</text:span>. C'est là qu'intervient la notion de <text:span text:style-name="Strong_20_Emphasis">barre de passage</text:span> que l'on met en regard de la <text:span text:style-name="Strong_20_Emphasis">note de validation administrative</text:span>. Dans notre système français, la note de validation administrative est définie à 10/20.</text:p>
      <text:p text:style-name="Text_20_body">Lors d'une épreuve ayant recours à une méthode additive corrigée ou tout-ou-rien, on peut considérer une barre de passage par exemple à 8. On obtiendra la note des étudiants en faisant une règle de trois pour transformer le score de 8 en note administrative de 10/20. Toute note dépassant 20, lorsqu'elle existent, est ramenée à 20/20, c'est-à-dire un étudiant ayant parfaitement satisfait aux exigences de l’évaluation.</text:p>
      <text:p text:style-name="Text_20_body">À l'inverse, la méthode additive simple ayant tendance à surnoter, on positionnera plutôt la barre de passage à 12, voire 15 (et parfois même 18). </text:p>
      <text:h text:style-name="Heading_20_2" text:outline-level="2"><text:bookmark-start text:name="__RefHeading___configurer_une_barre_de_passage_dans_moodle_3"/><text:bookmark-start text:name="configurer_une_barre_de_passage_dans_moodle"/>Configurer une barre de passage dans Moodle<text:bookmark-end text:name="__RefHeading___configurer_une_barre_de_passage_dans_moodle_3"/><text:bookmark-end text:name="configurer_une_barre_de_passage_dans_moodle"/></text:h>
      <text:h text:style-name="Heading_20_3" text:outline-level="3"><text:bookmark-start text:name="__RefHeading___a_-_dans_modifier_le_test_4"/><text:bookmark-start text:name="a_-_dans_modifier_le_test"/>A - Dans "Modifier le test"<text:bookmark-end text:name="__RefHeading___a_-_dans_modifier_le_test_4"/><text:bookmark-end text:name="a_-_dans_modifier_le_test"/></text:h>
      <text:p text:style-name="Text_20_body">1 - Inscrire le score maximal souhaité</text:p>
      <text:list text:style-name="List_20_1" text:continue-numbering="false">
        <text:list-item>
          <text:p text:style-name="List_20_1_Content_First">   Par défaut, le score maximal dans Moodle est 10</text:p>
        </text:list-item>
        <text:list-item>
          <text:p text:style-name="List_20_1_Content">   Un score sur 20 (cohérent avec notre système de notation) est recommandé en cas d’évaluation certifiante</text:p>
        </text:list-item>
        <text:list-item>
          <text:p text:style-name="List_20_1_Content_Last">   Un score sur 100 (équivalent d'un pourcentage de réussite) est recommandé en cas d’évaluation formative/régulation</text:p>
        </text:list-item>
      </text:list>
      <text:p text:style-name="Text_20_body">2 - Attention, il faut cliquer sur le bouton “Enregistrer” situé juste à côté !</text:p>
      <text:h text:style-name="Heading_20_3" text:outline-level="3"><text:bookmark-start text:name="__RefHeading___b_-_dans_parametres_du_test_5"/><text:bookmark-start text:name="b_-_dans_parametres_du_test"/>B - Dans "Paramètres" du test<text:bookmark-end text:name="__RefHeading___b_-_dans_parametres_du_test_5"/><text:bookmark-end text:name="b_-_dans_parametres_du_test"/></text:h>
      <text:list text:style-name="Numbering_20_1" text:continue-numbering="false">
        <text:list-item>
          <text:p text:style-name="Numbering_20_1_Content_First">   Aller dans la section “Note”  </text:p>
        </text:list-item>
        <text:list-item>
          <text:p text:style-name="Numbering_20_1_Content_Last">   Définir la barre de passage selon votre objectif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valeur de la barre de passage est utilisée dans <text:span text:style-name="underline">l'achèvement d'activités</text:span> et dans <text:span text:style-name="underline">le carnet de notes</text:span>, où les notes supérieures sont en vert et les notes inférieures en rouge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ttention : si vous souhaitez transformer la note du test en note administrative pour la transmettre à l'administration, vous devez le réaliser en dehors de Moodle. (ex : export Excel et modification automatique des notes grâce aux fonctions).</text:p>
          </table:table-cell>
        </table:table-row>
      </table:table>
      <text:h text:style-name="Heading_20_4" text:outline-level="4"><text:bookmark-start text:name="__RefHeading___optionvous_utilisez_un_achevement_d_activite_6"/><text:bookmark-start text:name="optionvous_utilisez_un_achevement_d_activite"/>Option : vous utilisez un achèvement d'activité ?<text:bookmark-end text:name="__RefHeading___optionvous_utilisez_un_achevement_d_activite_6"/><text:bookmark-end text:name="optionvous_utilisez_un_achevement_d_activite"/></text:h>
      <text:list text:style-name="Numbering_20_1" text:continue-numbering="false">
        <text:list-item>
          <text:p text:style-name="Numbering_20_1_Content_First"> Aller dans “Paramètres” → “Achèvement d'activité”</text:p>
        </text:list-item>
        <text:list-item>
          <text:p text:style-name="Numbering_20_1_Content"> Aller dans “Suivi d'activité”</text:p>
        </text:list-item>
        <text:list-item>
          <text:p text:style-name="Numbering_20_1_Content"> Sélectionner “Afficher l’activité comme terminée lorsque les conditions sont remplies”</text:p>
        </text:list-item>
        <text:list-item>
          <text:p text:style-name="Numbering_20_1_Content_Last"> Cocher “Les étudiants doivent recevoir une note pour terminer cette activité”, puis “Requiert la note de passage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53:29</meta:creation-date>
    <dc:creator>Generated</dc:creator>
    <dc:date>2026-09-16T13::53:29</dc:date>
    <dc:language>en-US</dc:language>
    <meta:editing-cycles>1</meta:editing-cycles>
    <meta:editing-duration>PT0S</meta:editing-duration>
    <dc:title>moodle:barre_passage</dc:title>
  </office:meta>
</office:document-meta>
</file>