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884b2e6bccc72704af420be7d655d1.png"/>
  <manifest:file-entry manifest:media-type="image/png" manifest:full-path="Pictures/042c6322e9f815f46f9677f2792f84a3.png"/>
  <manifest:file-entry manifest:media-type="image/png" manifest:full-path="Pictures/d4b9a76e07697b5b28bfe4edbd280809.png"/>
  <manifest:file-entry manifest:media-type="image/png" manifest:full-path="Pictures/01e7875d59e79b6b9bee4caa9039dc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baremes"/><text:bookmark-start text:name="__RefHeading___configurer_les_baremes_du_cours_1"/><text:bookmark-start text:name="configurer_les_baremes_du_cours"/>Configurer les barèmes du cours<text:bookmark-end text:name="__RefHeading___configurer_les_baremes_du_cours_1"/><text:bookmark-end text:name="configurer_les_baremes_du_cours"/></text:h>
      <text:p text:style-name="Text_20_body">Documentation officielle:<text:a xlink:type="simple" xlink:href="https://docs.moodle.org/3x/fr/Bar%C3%A8mes" text:style-name="Internet_20_link" text:visited-style-name="Visited_20_Internet_20_Link">https://docs.moodle.org/3x/fr/Bar%C3%A8mes</text:a></text:p>
      <text:p text:style-name="Text_20_body">Les barème permettent une <text:span text:style-name="Strong_20_Emphasis">évaluation qualitatives</text:span> avec des élément appréciatifs. </text:p>
      <text:p text:style-name="Text_20_body"><text:span text:style-name="Strong_20_Emphasis">L’évaluation qualitative</text:span> : « … instrument d'évaluation qui permet de consigner son opinion à propos des qualités d'un apprentissage ou d'une performance » (Legendre, R., Dictionnaire actuel de l'éducation, 2e éd., Guérin éd., p.410)</text:p>
      <text:p text:style-name="Text_20_body"><text:span text:style-name="Strong_20_Emphasis">Exemples</text:span>:</text:p>
      <text:list text:style-name="List_20_1" text:continue-numbering="false">
        <text:list-item>
          <text:p text:style-name="List_20_1_Content_First"> Décevant, Pas assez bon, Moyen, Bon, Très bon, Excellent</text:p>
        </text:list-item>
        <text:list-item>
          <text:p text:style-name="List_20_1_Content"> Hors sujet, Sujet partiellement abordé, Sujet connu, Sujet parfaitement maitrisé</text:p>
        </text:list-item>
        <text:list-item>
          <text:p text:style-name="List_20_1_Content"> ☆—-, ☆☆—, ☆☆☆–, ☆☆☆☆-, ☆☆☆☆☆–</text:p>
        </text:list-item>
        <text:list-item>
          <text:p text:style-name="List_20_1_Content_Last"> Pour un forum : « Pleaseclarify., I don’tunderstand., Hmmm. Tell me more., Interesting,  Verycool., Awesome! »</text:p>
        </text:list-item>
      </text:list>
      <text:p text:style-name="Text_20_body">Les barèmes peuvent être utilisés dans les activités <text:a xlink:type="simple" xlink:href="https://pedagowiki.unicaen.fr/doku.php?id=moodle:forum" text:style-name="Internet_20_link" text:visited-style-name="Visited_20_Internet_20_Link">Forum</text:a>, <text:a xlink:type="simple" xlink:href="https://pedagowiki.unicaen.fr/doku.php?id=moodle:glossaire" text:style-name="Internet_20_link" text:visited-style-name="Visited_20_Internet_20_Link">Glossaire</text:a>, <text:a xlink:type="simple" xlink:href="https://pedagowiki.unicaen.fr/doku.php?id=moodle:base_de_donnees" text:style-name="Internet_20_link" text:visited-style-name="Visited_20_Internet_20_Link">Base de données</text:a>, <text:a xlink:type="simple" xlink:href="https://pedagowiki.unicaen.fr/doku.php?id=moodle:lecon" text:style-name="Internet_20_link" text:visited-style-name="Visited_20_Internet_20_Link">Leçon</text:a> et <text:a xlink:type="simple" xlink:href="https://pedagowiki.unicaen.fr/doku.php?id=moodle:devoir" text:style-name="Internet_20_link" text:visited-style-name="Visited_20_Internet_20_Link">Devoir</text:a> pour l'évaluation et la notation des productions des étudiants. </text:p>
      <text:h text:style-name="Heading_20_2" text:outline-level="2"><text:bookmark-start text:name="__RefHeading___configuration_du_carnet_de_note_2"/><text:bookmark-start text:name="configuration_du_carnet_de_note"/>Configuration du carnet de note<text:bookmark-end text:name="__RefHeading___configuration_du_carnet_de_note_2"/><text:bookmark-end text:name="configuration_du_carnet_de_note"/></text:h>
      <text:p text:style-name="Text_20_body"><draw:frame draw:style-name="media" draw:name="0" text:anchor-type="as-char" draw:z-index="0" svg:width="21.166666666667cm" style:rel-width="100%" svg:height="5.1162523020258cm" style:rel-height="scale"><draw:image xlink:href="Pictures/21884b2e6bccc72704af420be7d655d1.png" xlink:type="simple" xlink:show="embed" xlink:actuate="onLoad"/></draw:frame></text:p>
      <text:p text:style-name="Text_20_body"><draw:frame draw:style-name="media" draw:name="1" text:anchor-type="as-char" draw:z-index="1" svg:width="50.8cm" style:rel-width="100%" svg:height="24.950208333333cm" style:rel-height="scale"><draw:image xlink:href="Pictures/042c6322e9f815f46f9677f2792f84a3.png" xlink:type="simple" xlink:show="embed" xlink:actuate="onLoad"/></draw:frame></text:p>
      <text:h text:style-name="Heading_20_2" text:outline-level="2"><text:bookmark-start text:name="__RefHeading___creer_un_bareme_3"/><text:bookmark-start text:name="creer_un_bareme"/>Créer un barème<text:bookmark-end text:name="__RefHeading___creer_un_bareme_3"/><text:bookmark-end text:name="creer_un_bareme"/></text:h>
      <text:p text:style-name="Text_20_body"><draw:frame draw:style-name="media" draw:name="2" text:anchor-type="as-char" draw:z-index="2" svg:width="26.458333333333cm" style:rel-width="100%" svg:height="21.880426356589cm" style:rel-height="scale"><draw:image xlink:href="Pictures/d4b9a76e07697b5b28bfe4edbd280809.png" xlink:type="simple" xlink:show="embed" xlink:actuate="onLoad"/></draw:frame></text:p>
      <text:h text:style-name="Heading_20_2" text:outline-level="2"><text:bookmark-start text:name="__RefHeading___utiliser_un_bareme_dans_un_devoir_4"/><text:bookmark-start text:name="utiliser_un_bareme_dans_un_devoir"/>Utiliser un barème dans un devoir<text:bookmark-end text:name="__RefHeading___utiliser_un_bareme_dans_un_devoir_4"/><text:bookmark-end text:name="utiliser_un_bareme_dans_un_devoir"/></text:h>
      <text:p text:style-name="Text_20_body">Au niveau des paramètes du devoir, item “Notes”</text:p>
      <text:p text:style-name="Text_20_body"><draw:frame draw:style-name="media" draw:name="3" text:anchor-type="as-char" draw:z-index="3" svg:width="25.108958333333cm" style:rel-width="100%" svg:height="8.9164583333333cm" style:rel-height="scale"><draw:image xlink:href="Pictures/01e7875d59e79b6b9bee4caa9039dc7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9::20:11</meta:creation-date>
    <dc:creator>Generated</dc:creator>
    <dc:date>2026-09-15T19::20:11</dc:date>
    <dc:language>en-US</dc:language>
    <meta:editing-cycles>1</meta:editing-cycles>
    <meta:editing-duration>PT0S</meta:editing-duration>
    <dc:title>moodle:baremes</dc:title>
  </office:meta>
</office:document-meta>
</file>