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0afe10d00978dc2e9b863331e00f61.png"/>
  <manifest:file-entry manifest:media-type="image/png" manifest:full-path="Pictures/24fa443e9b8a525f696e10caccaa187e.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3eec7c9e8a0113f2180ca9b6912eed4d.png"/>
  <manifest:file-entry manifest:media-type="image/png" manifest:full-path="Pictures/3f828fe9b4cd648ca7c0941738608b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anque_questions"/><text:bookmark-start text:name="__RefHeading___creer_une_banque_de_questions_d_auto-evaluation_1"/><text:bookmark-start text:name="creer_une_banque_de_questions_d_auto-evaluation"/>Créer une banque de questions d'auto-évaluation<text:bookmark-end text:name="__RefHeading___creer_une_banque_de_questions_d_auto-evaluation_1"/><text:bookmark-end text:name="creer_une_banque_de_questions_d_auto-evaluation"/></text:h>
      <text:p text:style-name="Text_20_body">La création d'un test se réalise en 4 étapes :</text:p>
      <text:list text:style-name="Numbering_20_1" text:continue-numbering="false">
        <text:list-item>
          <text:p text:style-name="Numbering_20_1_Content_First">     Création ou importation des questions dans la banque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 tutoriel présente la gestion de la banque de questions : création, importation, suppression de questions.
L'activité « test » permet de concevoir des exercices d'auto-évaluation (correction automatique).</text:p>
      <text:h text:style-name="Heading_20_2" text:outline-level="2"><text:bookmark-start text:name="__RefHeading___la_banque_de_questions_2"/><text:bookmark-start text:name="la_banque_de_questions"/>La banque de questions<text:bookmark-end text:name="__RefHeading___la_banque_de_questions_2"/><text:bookmark-end text:name="la_banque_de_questions"/></text:h>
      <text:p text:style-name="Text_20_body">Pour son cours, l'enseignant se constitue une banque de questions. Les questions sont enregistrées dans cette banque pour être utilisées dans les tests.
Une question peut donc être utilisée dans plusieurs tests (nécessite d'être inscrit sur une catégorie parente, pour plus d'informations contactez le CEMU).</text:p>
      <text:p text:style-name="Text_20_body">Pour accéder à la banque de questions :</text:p>
      <text:p text:style-name="Text_20_body">Cliquez sur Banque de questions dans le bloc Administration :</text:p>
      <text:p text:style-name="Text_20_body"><draw:frame draw:style-name="mediacenter" draw:name="0" text:anchor-type="paragraph" draw:z-index="0" svg:width="7.0379166666667cm" svg:height="13.123333333333cm"><draw:image xlink:href="Pictures/ae0afe10d00978dc2e9b863331e00f61.png" xlink:type="simple" xlink:show="embed" xlink:actuate="onLoad"/></draw:frame></text:p>
      <text:p text:style-name="Text_20_body">L'interface est composée de 3 parties :</text:p>
      <text:list text:style-name="List_20_1" text:continue-numbering="false">
        <text:list-item>
          <text:p text:style-name="List_20_1_Content_First">     Gestion des catégories :</text:p>
        </text:list-item>
        <text:list-item>
          <text:p text:style-name="List_20_1_Content">     Création de questions :</text:p>
        </text:list-item>
        <text:list-item>
          <text:p text:style-name="List_20_1_Content_Last">     Liste des questions déjà créées :</text:p>
        </text:list-item>
      </text:list>
      <text:h text:style-name="Heading_20_2" text:outline-level="2"><text:bookmark-start text:name="__RefHeading___organiser_ses_questions_3"/><text:bookmark-start text:name="organiser_ses_questions"/>Organiser ses questions<text:bookmark-end text:name="__RefHeading___organiser_ses_questions_3"/><text:bookmark-end text:name="organiser_ses_questions"/></text:h>
      <text:p text:style-name="Text_20_body">Une catégorie par défaut est proposée (catégorie du cours) mais il est intéressant de créer ses propres catégories : </text:p>
      <text:p text:style-name="Text_20_body">Pour créer une catégorie, cliquez dans la rubrique Banque de questions du bloc Administration sur le lien Catégories. </text:p>
      <text:p text:style-name="Text_20_body">Vous devez identifier la catégorie Nom (titre et description) et cliquer sur Ajouter une catégorie. Vous pourrez à tout moment modifier cette catégorie.</text:p>
      <text:p text:style-name="Text_20_body"><draw:frame draw:style-name="mediacenter" draw:name="1" text:anchor-type="paragraph" draw:z-index="1" svg:width="34.342916666667cm" style:rel-width="100%" svg:height="11.482916666667cm" style:rel-height="scale"><draw:image xlink:href="Pictures/24fa443e9b8a525f696e10caccaa187e.png" xlink:type="simple" xlink:show="embed" xlink:actuate="onLoad"/></draw:frame></text:p>
      <text:p text:style-name="Text_20_body">Identifiez votre catégorie et cliquez sur Ajouter la catégorie.</text:p>
      <text:h text:style-name="Heading_20_2" text:outline-level="2"><text:bookmark-start text:name="__RefHeading___creer_une_question_4"/><text:bookmark-start text:name="creer_une_question"/>Créer une question<text:bookmark-end text:name="__RefHeading___creer_une_question_4"/><text:bookmark-end text:name="creer_une_question"/></text:h>
      <text:p text:style-name="Preformatted_20_Text"><text:s text:c="2"/>Les différents types de question :</text:p>
      <text:p text:style-name="Text_20_body">Moodle propose différents types de questions :</text:p>
      <text:p text:style-name="Text_20_body"><text:span text:style-name="Strong_20_Emphasis">Vrai/Faux</text:span> : (Voir fiche Questions Vrai/Faux )</text:p>
      <text:p text:style-name="Text_20_body"><text:span text:style-name="Strong_20_Emphasis">Réponse courte</text:span> : répondre à la question par un mot ou une très courte expression. ( Voir fiche Réponse courte )</text:p>
      <text:p text:style-name="Text_20_body"><text:span text:style-name="Strong_20_Emphasis">Choix multiple</text:span> : cocher une ou plusieurs bonnes réponses dans la liste proposée. ( Voir fiche QCM )</text:p>
      <text:p text:style-name="Text_20_body"><text:span text:style-name="Strong_20_Emphasis">Appariement</text:span> : associer les propositions d'une liste avec une des réponses présentées dans un menu déroulant. ( Voir fiche Appariement )</text:p>
      <text:p text:style-name="Text_20_body"><text:span text:style-name="Strong_20_Emphasis">Question de correspondance à réponse courte</text:span> : cette question apparaît comme une question d'appariement normale. En réalité, elle est construite aléatoirement à partir des questions à réponses courtes.</text:p>
      <text:p text:style-name="Text_20_body"><text:span text:style-name="Strong_20_Emphasis">Numérique</text:span> : l'enseignant fournit la valeur minimale et la valeur maximale entre lesquelles l'étudiant doit saisir sa réponse.</text:p>
      <text:p text:style-name="Text_20_body"><text:span text:style-name="Strong_20_Emphasis">Calculée</text:span> : l'énoncé de la question intègre une ou plusieurs variables (placées entre {}) qui seront calculées aléatoirement et dont la valeur est fixée dans un intervalle choisi par l'enseignant.</text:p>
      <text:p text:style-name="Text_20_body"><text:span text:style-name="Strong_20_Emphasis">Description</text:span> : un simple bloc de texte à l'intérieur d'un test. A utiliser par exemple pour fournir des directives pour les questions qui suivent.</text:p>
      <text:p text:style-name="Text_20_body"><text:span text:style-name="Strong_20_Emphasis">Composition</text:span> : répondre à une question par une réponse rédigé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évaluation de cette question n'est pas automatique, elle se fait manuellement.</text:p>
          </table:table-cell>
        </table:table-row>
      </table:table>
      <text:p text:style-name="Text_20_body"><text:span text:style-name="Strong_20_Emphasis">Question Cloze</text:span> : Ce format permet de combiner dans un texte des questions de différents types (réponse courte, choix multiples et réponse numérique). Elle peut être utilisée en exercice de type « texte à trous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Pas d'interface graphique pour saisir les options. Vous devez saisir les éléments des questions dans un format spécifique.</text:p>
          </table:table-cell>
        </table:table-row>
      </table:table>
      <text:h text:style-name="Heading_20_3" text:outline-level="3"><text:bookmark-start text:name="__RefHeading___creer_une_question_5"/><text:bookmark-start text:name="creer_une_question1"/>Créer une question<text:bookmark-end text:name="__RefHeading___creer_une_question_5"/><text:bookmark-end text:name="creer_une_question1"/></text:h>
      <text:p text:style-name="Text_20_body">Dans le bloc Administration, cliquez sur Questions. Par défaut la question à créer sera classée dans la catégorie “Défaut pour Nom de votre cours”. Si vous souhaitez la classer dans une autre catégorie, sélectionnez là à partir du menu déroulant. Cliquez ensuite sur Créer une question et choisissez le type dans la liste déroulante.</text:p>
      <text:p text:style-name="Text_20_body"><draw:frame draw:style-name="mediacenter" draw:name="4" text:anchor-type="paragraph" draw:z-index="4" svg:width="14.499166666667cm" svg:height="16.801041666667cm"><draw:image xlink:href="Pictures/3eec7c9e8a0113f2180ca9b6912eed4d.png" xlink:type="simple" xlink:show="embed" xlink:actuate="onLoad"/></draw:frame></text:p>
      <text:p text:style-name="Text_20_body">L'interface de paramétrage de la question s'ouvre. Vous devez compléter les différents champs et options proposés. Voir la fiche correspondante au type de question choisi.</text:p>
      <text:p text:style-name="Text_20_body">Sauvegardez la question (Enregistrez).</text:p>
      <text:p text:style-name="Text_20_body">Cette question est ajoutée dans la liste des questions de sa catégorie dans votre banque de questions.</text:p>
      <text:h text:style-name="Heading_20_3" text:outline-level="3"><text:bookmark-start text:name="__RefHeading___importer_des_questions_6"/><text:bookmark-start text:name="importer_des_questions"/>Importer des questions<text:bookmark-end text:name="__RefHeading___importer_des_questions_6"/><text:bookmark-end text:name="importer_des_questions"/></text:h>
      <text:p text:style-name="Text_20_body">Vous pouvez importer des questions conçues avec d'autres outils (exemple exerciseur HotPotatoes ou autre LMS).</text:p>
      <text:p text:style-name="Text_20_body">Cliquez sur le lien Importer du menu Banque de questions.</text:p>
      <text:p text:style-name="Text_20_body">Vous devez :</text:p>
      <text:list text:style-name="List_20_1" text:continue-numbering="false">
        <text:list-item>
          <text:p text:style-name="List_20_1_Content_First">     Spécifier le format, la catégorie ;</text:p>
        </text:list-item>
        <text:list-item>
          <text:p text:style-name="List_20_1_Content">     Sélectionner les paramètres de compatibilité des outils ;</text:p>
        </text:list-item>
        <text:list-item>
          <text:p text:style-name="List_20_1_Content_Last">     Importer votre fichier soit à partir de votre ordinateur soit à partir d'un fichier du cours.</text:p>
        </text:list-item>
      </text:list>
      <text:p text:style-name="Text_20_body"><draw:frame draw:style-name="mediacenter" draw:name="5" text:anchor-type="paragraph" draw:z-index="5" svg:width="34.157708333333cm" style:rel-width="100%" svg:height="16.271875cm" style:rel-height="scale"><draw:image xlink:href="Pictures/3f828fe9b4cd648ca7c0941738608bf9.png" xlink:type="simple" xlink:show="embed" xlink:actuate="onLoad"/></draw:frame></text:p>
      <text:p text:style-name="Text_20_body">Vous disposez d'outils de gestion des questions :</text:p>
      <text:p text:style-name="Text_20_body">Pour visualiser une question, la modifier, la déplacer, la supprimer et la sélectionner.</text:p>
      <text:p text:style-name="Text_20_body">Si vous souhaitez effectuer une action de déplacement ou de suppression sur plusieurs questions, vous devez les sélectionner en les cochant une par une ou en cliquant sur tout sélectionner et utiliser les boutons Avec la sé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19:47</meta:creation-date>
    <dc:creator>Generated</dc:creator>
    <dc:date>2026-09-14T23::19:47</dc:date>
    <dc:language>en-US</dc:language>
    <meta:editing-cycles>1</meta:editing-cycles>
    <meta:editing-duration>PT0S</meta:editing-duration>
    <dc:title>moodle:banque_questions</dc:title>
  </office:meta>
</office:document-meta>
</file>