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34f554e97a78ebb57010d21837facd.png"/>
  <manifest:file-entry manifest:media-type="image/png" manifest:full-path="Pictures/f234273df091055095973ce1f2a9bb19.png"/>
  <manifest:file-entry manifest:media-type="image/png" manifest:full-path="Pictures/c1f0a172b234225490047637573d3fc4.png"/>
  <manifest:file-entry manifest:media-type="image/png" manifest:full-path="Pictures/70fb5ff5d2df880eadd5a3aa0f669482.png"/>
  <manifest:file-entry manifest:media-type="image/png" manifest:full-path="Pictures/8e1bb5dd1f38860c1488f14620f1b2c9.png"/>
  <manifest:file-entry manifest:media-type="image/png" manifest:full-path="Pictures/e896ed5dd6b4093aa3976bac65efa348.png"/>
  <manifest:file-entry manifest:media-type="image/png" manifest:full-path="Pictures/01e4606c3b762bd1cf976a74ff168a0c.png"/>
  <manifest:file-entry manifest:media-type="image/png" manifest:full-path="Pictures/8ca79a473f15498072eadc9e9754c138.png"/>
  <manifest:file-entry manifest:media-type="image/png" manifest:full-path="Pictures/54715c5bbac1be85a651cae7fd71b7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_phase_mise_en_place"/><text:bookmark-start text:name="__RefHeading___phase_de_mise_en_place_1"/><text:bookmark-start text:name="phase_de_mise_en_place"/>Phase de mise en place<text:bookmark-end text:name="__RefHeading___phase_de_mise_en_place_1"/><text:bookmark-end text:name="phase_de_mise_en_place"/></text:h>
      <text:p text:style-name="Text_20_body">Pour accéder au tableau de bord de l’activité « atelier », cliquez sur « Enregistrer et afficher » en bas de la page des paramètres ou sur le nom de l’activité « atelier » déjà créée depuis votre espace de cours. Vous accédez à la page suivante :</text:p>
      <text:p text:style-name="Text_20_body"><draw:frame draw:style-name="mediacenter" draw:name="0" text:anchor-type="paragraph" draw:z-index="0" svg:width="35.2425cm" style:rel-width="100%" svg:height="10.874375cm" style:rel-height="scale"><draw:image xlink:href="Pictures/5534f554e97a78ebb57010d21837facd.png" xlink:type="simple" xlink:show="embed" xlink:actuate="onLoad"/></draw:frame></text:p>
      <text:h text:style-name="Heading_20_2" text:outline-level="2"><text:bookmark-start text:name="__RefHeading___preparer_le_formulaire_d_evaluation_2"/><text:bookmark-start text:name="preparer_le_formulaire_d_evaluation"/>Préparer le formulaire d'évaluation<text:bookmark-end text:name="__RefHeading___preparer_le_formulaire_d_evaluation_2"/><text:bookmark-end text:name="preparer_le_formulaire_d_evaluation"/></text:h>
      <text:p text:style-name="Text_20_body"><text:span text:style-name="Strong_20_Emphasis">1.</text:span>	Cliquez sur « Préparer le formulaire d’évaluation » située en troisième position dans la colonne « Phase de mise en place ».
<draw:frame draw:style-name="mediacenter" draw:name="1" text:anchor-type="paragraph" draw:z-index="1" svg:width="7.223125cm" svg:height="9.1016666666667cm"><draw:image xlink:href="Pictures/f234273df091055095973ce1f2a9bb19.png" xlink:type="simple" xlink:show="embed" xlink:actuate="onLoad"/></draw:frame></text:p>
      <text:p text:style-name="Horizontal_20_Line"/>
      <text:p text:style-name="Text_20_body"><text:span text:style-name="Strong_20_Emphasis">2.</text:span>	La stratégie d’évaluation sélectionnée dans les paramètres s’affiche en haut à gauche de la nouvelle page.
<draw:frame draw:style-name="mediacenter" draw:name="2" text:anchor-type="paragraph" draw:z-index="2" svg:width="9.445625cm" svg:height="2.2489583333333cm"><draw:image xlink:href="Pictures/c1f0a172b234225490047637573d3fc4.png" xlink:type="simple" xlink:show="embed" xlink:actuate="onLoad"/></draw:frame></text:p>
      <text:p text:style-name="Horizontal_20_Line"/>
      <text:p text:style-name="Text_20_body"><text:span text:style-name="Strong_20_Emphasis">3.</text:span>	Renseignez la « Description » du premier critère d’évaluation, désigné par « Aspect 1 ». La « Description » doit contenir les informations nécessaires à l’étudiant pour évaluer le plus objectivement possible le critère.
<draw:frame draw:style-name="mediacenter" draw:name="3" text:anchor-type="paragraph" draw:z-index="3" svg:width="35.798125cm" style:rel-width="100%" svg:height="12.805833333333cm" style:rel-height="scale"><draw:image xlink:href="Pictures/70fb5ff5d2df880eadd5a3aa0f669482.png" xlink:type="simple" xlink:show="embed" xlink:actuate="onLoad"/></draw:frame></text:p>
      <text:p text:style-name="Horizontal_20_Line"/>
      <text:p text:style-name="Text_20_body"><text:span text:style-name="Strong_20_Emphasis">4.</text:span>	Modifiez la « Note maximale » pour la faire correspondre au nombre de points à attribuer pour ce premier critère.
<draw:frame draw:style-name="mediacenter" draw:name="4" text:anchor-type="paragraph" draw:z-index="4" svg:width="15.345833333333cm" svg:height="5.2122916666667cm"><draw:image xlink:href="Pictures/8e1bb5dd1f38860c1488f14620f1b2c9.png" xlink:type="simple" xlink:show="embed" xlink:actuate="onLoad"/></draw:frame></text:p>
      <text:p text:style-name="Horizontal_20_Line"/>
      <text:p text:style-name="Text_20_body"><text:span text:style-name="Strong_20_Emphasis">5.</text:span>	Modifiez la pondération du critère pour donner plus ou moins de poids à ce critère.
<draw:frame draw:style-name="mediacenter" draw:name="5" text:anchor-type="paragraph" draw:z-index="5" svg:width="12.329583333333cm" svg:height="1.7991666666667cm"><draw:image xlink:href="Pictures/e896ed5dd6b4093aa3976bac65efa348.png" xlink:type="simple" xlink:show="embed" xlink:actuate="onLoad"/></draw:frame></text:p>
      <text:p text:style-name="Horizontal_20_Line"/>
      <text:p text:style-name="Text_20_body"><text:span text:style-name="Strong_20_Emphasis">6.</text:span>	Renseignez la « Description », la « Note maximale » et la « Pondération » de la même manière pour tous les autres critères. S’ils sont plus de trois, cliquez sur le bouton gris « Emplacements pour 2 aspects supplémentaires » afin de pouvoir renseigner plus de critères d’évaluation.
<draw:frame draw:style-name="mediacenter" draw:name="6" text:anchor-type="paragraph" draw:z-index="6" svg:width="19.870208333333cm" style:rel-width="100%" svg:height="4.1539583333333cm" style:rel-height="scale"><draw:image xlink:href="Pictures/01e4606c3b762bd1cf976a74ff168a0c.png" xlink:type="simple" xlink:show="embed" xlink:actuate="onLoad"/></draw:frame></text:p>
      <text:p text:style-name="Horizontal_20_Line"/>
      <text:p text:style-name="Text_20_body"><text:span text:style-name="Strong_20_Emphasis">7.</text:span>	Sauvegardez régulièrement le formulaire d’évaluation en cliquant sur le bouton gris « Enregistrer et continuer les modifications ». Terminez la préparation du formulaire d’évaluation sur le bouton gris « Enregistrer et prévisualiser » ou le bouton gris « Enregistrer et fermer » pour revenir au tableau des phases.
<draw:frame draw:style-name="mediacenter" draw:name="7" text:anchor-type="paragraph" draw:z-index="7" svg:width="22.674791666667cm" style:rel-width="100%" svg:height="1.5345833333333cm" style:rel-height="scale"><draw:image xlink:href="Pictures/8ca79a473f15498072eadc9e9754c138.png" xlink:type="simple" xlink:show="embed" xlink:actuate="onLoad"/></draw:frame></text:p>
      <text:h text:style-name="Heading_20_2" text:outline-level="2"><text:bookmark-start text:name="__RefHeading___preparer_des_travaux_exemplaires_3"/><text:bookmark-start text:name="preparer_des_travaux_exemplaires"/>Préparer des travaux exemplaires<text:bookmark-end text:name="__RefHeading___preparer_des_travaux_exemplaires_3"/><text:bookmark-end text:name="preparer_des_travaux_exemplaires"/></text:h>
      <text:h text:style-name="Heading_20_2" text:outline-level="2"><text:bookmark-start text:name="__RefHeading___passer_a_la_phase_suivante_4"/><text:bookmark-start text:name="passer_a_la_phase_suivante"/>Passer à la phase suivante<text:bookmark-end text:name="__RefHeading___passer_a_la_phase_suivante_4"/><text:bookmark-end text:name="passer_a_la_phase_suivante"/></text:h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Pendant la phase de mise en place, l'étudiant voit le tableau des différentes phases. La phase active s'affiche sur fond vert.</text:p>
      <text:p text:style-name="Text_20_body">L'étudiant voit également la “Description” renseignée dans les paramètres de l'activité.</text:p>
      <text:p text:style-name="Text_20_body"><draw:frame draw:style-name="mediacenter" draw:name="8" text:anchor-type="paragraph" draw:z-index="8" svg:width="35.110208333333cm" style:rel-width="100%" svg:height="13.308541666667cm" style:rel-height="scale"><draw:image xlink:href="Pictures/54715c5bbac1be85a651cae7fd71b7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7:08</meta:creation-date>
    <dc:creator>Generated</dc:creator>
    <dc:date>2026-09-17T03::27:08</dc:date>
    <dc:language>en-US</dc:language>
    <meta:editing-cycles>1</meta:editing-cycles>
    <meta:editing-duration>PT0S</meta:editing-duration>
    <dc:title>moodle:atelier_phase_mise_en_place</dc:title>
  </office:meta>
</office:document-meta>
</file>