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dd43fb2bf219f27d6f0da2199b7d77e.png"/>
  <manifest:file-entry manifest:media-type="image/png" manifest:full-path="Pictures/0e6e5873b091ced016d42ef5091868a4.png"/>
  <manifest:file-entry manifest:media-type="image/png" manifest:full-path="Pictures/358e783948995e548ae2965f13995480.png"/>
  <manifest:file-entry manifest:media-type="image/png" manifest:full-path="Pictures/241b2d1a9dd608475a5bfc61ef21b6e9.png"/>
  <manifest:file-entry manifest:media-type="image/png" manifest:full-path="Pictures/ce71f68c2c1cd67451d96a6d197574e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atelier_parametrage_permissions"/><text:bookmark-start text:name="__RefHeading___gerer_les_permissions_l_anonymat_des_evalues_et_des_evaluateurs_1"/><text:bookmark-start text:name="gerer_les_permissions_l_anonymat_des_evalues_et_des_evaluateurs"/>Gérer les permissions, l'anonymat des évalués et des évaluateurs<text:bookmark-end text:name="__RefHeading___gerer_les_permissions_l_anonymat_des_evalues_et_des_evaluateurs_1"/><text:bookmark-end text:name="gerer_les_permissions_l_anonymat_des_evalues_et_des_evaluateurs"/></text:h>
      <text:p text:style-name="Text_20_body">Vous avez la possibilité de choisir si les étudiants verront qui ils évaluent et le nom des étudiants qui les évaluent. Cela nécessite que vous gériez les “permissions” de l'activité “atelier”.</text:p>
      <text:p text:style-name="Horizontal_20_Line"/>
      <text:p text:style-name="Text_20_body"><text:span text:style-name="Strong_20_Emphasis">1.</text:span> Cliquez sur la <text:span text:style-name="Strong_20_Emphasis">roue dentée</text:span> située la plus au centre de votre écran, à droite du nom donné à l'activité “atelier”.</text:p>
      <text:p text:style-name="Text_20_body"><text:span text:style-name="Strong_20_Emphasis">2.</text:span> Cliquez sur <text:span text:style-name="Strong_20_Emphasis">“Permissions”</text:span>.</text:p>
      <text:p text:style-name="Text_20_body"><draw:frame draw:style-name="mediacenter" draw:name="0" text:anchor-type="paragraph" draw:z-index="0" svg:width="10.583333333333cm" style:rel-width="100%" svg:height="5.3489180834621cm" style:rel-height="scale"><draw:image xlink:href="Pictures/2dd43fb2bf219f27d6f0da2199b7d77e.png" xlink:type="simple" xlink:show="embed" xlink:actuate="onLoad"/></draw:frame></text:p>
      <text:p text:style-name="Horizontal_20_Line"/>
      <text:p text:style-name="Text_20_body"><text:span text:style-name="Strong_20_Emphasis">3.</text:span> Vérifiez qu'en tant qu'enseignant, vous avez l'autorisation d'attribuer les travaux remis par les étudiants. </text:p>
      <text:p text:style-name="Text_20_body">Pour <text:span text:style-name="Strong_20_Emphasis">ajouter une autorisation, une permission</text:span>, cliquez sur l'icône représentant un signe plus situé à gauche de la colonne “Rôles avec permission”. </text:p>
      <text:p text:style-name="Text_20_body">Pour <text:span text:style-name="Strong_20_Emphasis">supprimer une permission</text:span>, cliquez sur l'icône représentant une poubelle située à droite du nom du “rôle” - les étudiants ont le rôle “étudiant”, les enseignants ont le rôle “enseignant” ou éventuellement “enseignant non éditeur”.</text:p>
      <text:p text:style-name="Text_20_body"><draw:frame draw:style-name="mediacenter" draw:name="1" text:anchor-type="paragraph" draw:z-index="1" svg:width="40.084375cm" style:rel-width="100%" svg:height="20.134791666667cm" style:rel-height="scale"><draw:image xlink:href="Pictures/0e6e5873b091ced016d42ef5091868a4.png" xlink:type="simple" xlink:show="embed" xlink:actuate="onLoad"/></draw:frame></text:p>
      <text:p text:style-name="Horizontal_20_Line"/>
      <text:p text:style-name="Text_20_body"><text:span text:style-name="Strong_20_Emphasis">4.</text:span> Vérifiez que les étudiants ont la permission d'<text:span text:style-name="Strong_20_Emphasis">évaluer leurs pairs</text:span>.</text:p>
      <text:p text:style-name="Text_20_body"><text:span text:style-name="Strong_20_Emphasis">5.</text:span> Vérifiez que les étudiants sont autorisés à <text:span text:style-name="Strong_20_Emphasis">remettre un travail</text:span>.
<draw:frame draw:style-name="mediacenter" draw:name="2" text:anchor-type="paragraph" draw:z-index="2" svg:width="40.190208333333cm" style:rel-width="100%" svg:height="14.208125cm" style:rel-height="scale"><draw:image xlink:href="Pictures/358e783948995e548ae2965f13995480.png" xlink:type="simple" xlink:show="embed" xlink:actuate="onLoad"/></draw:frame></text:p>
      <text:p text:style-name="Horizontal_20_Line"/>
      <text:p text:style-name="Text_20_body"><text:span text:style-name="Strong_20_Emphasis">6.</text:span> La permission <text:span text:style-name="Strong_20_Emphasis">“Voir les noms des auteurs”</text:span> autorise <text:span text:style-name="Strong_20_Emphasis">les évaluateurs à voir le nom des étudiants qu'ils évaluent</text:span>.</text:p>
      <text:p text:style-name="Text_20_body"><text:span text:style-name="Strong_20_Emphasis">7.</text:span> La permission <text:span text:style-name="Strong_20_Emphasis">“Voir les noms des évaluateurs”</text:span> autorise <text:span text:style-name="Strong_20_Emphasis">les étudiants à voir qui les a évalués</text:span>.
<draw:frame draw:style-name="mediacenter" draw:name="3" text:anchor-type="paragraph" draw:z-index="3" svg:width="40.216666666667cm" style:rel-width="100%" svg:height="14.896041666667cm" style:rel-height="scale"><draw:image xlink:href="Pictures/241b2d1a9dd608475a5bfc61ef21b6e9.png" xlink:type="simple" xlink:show="embed" xlink:actuate="onLoad"/></draw:frame></text:p>
      <text:p text:style-name="Horizontal_20_Line"/>
      <text:p text:style-name="Text_20_body"><text:span text:style-name="Strong_20_Emphasis">8.</text:span> Pour revenir sur la page comprenant le tableau des phases de l'activité “atelier”, cliquez sur l'intitulé de votre activité dans le fil d'Ariane situé en haut de la page.
<draw:frame draw:style-name="mediacenter" draw:name="4" text:anchor-type="paragraph" draw:z-index="4" svg:width="18.520833333333cm" style:rel-width="100%" svg:height="8.7773538660747cm" style:rel-height="scale"><draw:image xlink:href="Pictures/ce71f68c2c1cd67451d96a6d197574e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5::47:45</meta:creation-date>
    <dc:creator>Generated</dc:creator>
    <dc:date>2026-09-15T15::47:45</dc:date>
    <dc:language>en-US</dc:language>
    <meta:editing-cycles>1</meta:editing-cycles>
    <meta:editing-duration>PT0S</meta:editing-duration>
    <dc:title>moodle:atelier_parametrage_permissions</dc:title>
  </office:meta>
</office:document-meta>
</file>