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05761c2a514e8d284cfb4ede63471f.png"/>
  <manifest:file-entry manifest:media-type="image/png" manifest:full-path="Pictures/8f28a98d43e38570cde21cee3be8265e.png"/>
  <manifest:file-entry manifest:media-type="image/png" manifest:full-path="Pictures/eeb6b9efadc4fb05e6fa7f0a02a9a856.png"/>
  <manifest:file-entry manifest:media-type="image/png" manifest:full-path="Pictures/6b7d4c03b997b4311f17a3f8cac9110b.png"/>
  <manifest:file-entry manifest:media-type="image/png" manifest:full-path="Pictures/99a0cf942813aabdd3cfe9cf95290b0f.png"/>
  <manifest:file-entry manifest:media-type="image/png" manifest:full-path="Pictures/f77dceaf23f05aaab7498fff9666033c.png"/>
  <manifest:file-entry manifest:media-type="image/png" manifest:full-path="Pictures/4e5f7917978e444de8869e95618b5705.png"/>
  <manifest:file-entry manifest:media-type="image/png" manifest:full-path="Pictures/ed2965b438aa83729ea97727a7087148.png"/>
  <manifest:file-entry manifest:media-type="image/png" manifest:full-path="Pictures/283b29073c8a2a379ae10c38dfe09ad7.png"/>
  <manifest:file-entry manifest:media-type="image/png" manifest:full-path="Pictures/a5c24c006906156b6a6cebfd4bdc7e97.png"/>
  <manifest:file-entry manifest:media-type="image/png" manifest:full-path="Pictures/d491df6e3276a73e45d7afa84e83892c.png"/>
  <manifest:file-entry manifest:media-type="image/png" manifest:full-path="Pictures/2a46e65d1998ffd2a93d13807d5b62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10.583333333333cm" svg:height="4.7272222222222cm"><draw:image xlink:href="Pictures/4605761c2a514e8d284cfb4ede63471f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10.583333333333cm" style:rel-width="100%" svg:height="5.3772461814915cm" style:rel-height="scale"><draw:image xlink:href="Pictures/8f28a98d43e38570cde21cee3be8265e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.
<draw:frame draw:style-name="mediacenter" draw:name="2" text:anchor-type="paragraph" draw:z-index="2" svg:width="15.875cm" style:rel-width="100%" svg:height="15.109454314721cm" style:rel-height="scale"><draw:image xlink:href="Pictures/eeb6b9efadc4fb05e6fa7f0a02a9a856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« Phase de mise en place », avant qu’ils puissent remettre leur travail.
<draw:frame draw:style-name="mediacenter" draw:name="3" text:anchor-type="paragraph" draw:z-index="3" svg:width="28.09875cm" style:rel-width="100%" svg:height="13.731875cm" style:rel-height="scale"><draw:image xlink:href="Pictures/6b7d4c03b997b4311f17a3f8cac9110b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z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4.869583333333cm" svg:height="10.398125cm"><draw:image xlink:href="Pictures/99a0cf942813aabdd3cfe9cf95290b0f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s à remettre.</text:p>
      <text:p text:style-name="Text_20_body"><text:span text:style-name="Strong_20_Emphasis">9.</text:span>	Renseignez le·s type·s de fichiers que les étudiants sont autorisés à remettre. Pour sélectionner un ensemble de formats, cliquez sur le bouton gris « Choisir », puis sélectionnez les formats souhaités.</text:p>
      <text:p text:style-name="Text_20_body"><text:span text:style-name="Strong_20_Emphasis">10.</text:span>	Par défaut,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35.08375cm" style:rel-width="100%" svg:height="22.304375cm" style:rel-height="scale"><draw:image xlink:href="Pictures/f77dceaf23f05aaab7498fff9666033c.png" xlink:type="simple" xlink:show="embed" xlink:actuate="onLoad"/></draw:frame> 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évaluent leur propre travail en plus de ceux de leurs pairs, cochez la case « Les étudiants peuvent évaluer leur propre travail » pour le paramètre « Utiliser les auto-évaluations ».
<draw:frame draw:style-name="mediacenter" draw:name="6" text:anchor-type="paragraph" draw:z-index="6" svg:width="35.189583333333cm" style:rel-width="100%" svg:height="14.393333333333cm" style:rel-height="scale"><draw:image xlink:href="Pictures/4e5f7917978e444de8869e95618b5705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-travailler en priorité.
<draw:frame draw:style-name="mediacenter" draw:name="7" text:anchor-type="paragraph" draw:z-index="7" svg:width="35.427708333333cm" style:rel-width="100%" svg:height="11.482916666667cm" style:rel-height="scale"><draw:image xlink:href="Pictures/ed2965b438aa83729ea97727a708714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30.48cm" style:rel-width="100%" svg:height="3.81cm" style:rel-height="scale"><draw:image xlink:href="Pictures/283b29073c8a2a379ae10c38dfe09ad7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s de remise du travail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3.997708333333cm" style:rel-width="100%" svg:height="8.41375cm" style:rel-height="scale"><draw:image xlink:href="Pictures/a5c24c006906156b6a6cebfd4bdc7e97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 </text:p>
      <text:p text:style-name="Text_20_body">Reportez-vous aux pages <text:a xlink:type="simple" xlink:href="https://pedagowiki.unicaen.fr/doku.php?id=moodle:atelier:ateliers_groupes_separes" text:style-name="Internet_20_link" text:visited-style-name="Visited_20_Internet_20_Link">Paramétrer une activité "atelier" en groupes séparés</text:a> et <text:a xlink:type="simple" xlink:href="https://pedagowiki.unicaen.fr/doku.php?id=moodle:atelier:atelier_groupes_visibles" text:style-name="Internet_20_link" text:visited-style-name="Visited_20_Internet_20_Link">Paramétrer une activité "atelier" en groupes visibles</text:a> pour organiser une activité d'évaluation par les pairs à destination de plusieurs groupes d'étudiants.
<draw:frame draw:style-name="mediacenter" draw:name="10" text:anchor-type="paragraph" draw:z-index="10" svg:width="21.563541666667cm" style:rel-width="100%" svg:height="5.2122916666667cm" style:rel-height="scale"><draw:image xlink:href="Pictures/d491df6e3276a73e45d7afa84e83892c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636875cm" svg:height="1.3758333333333cm"><draw:image xlink:href="Pictures/2a46e65d1998ffd2a93d13807d5b62e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44:22</meta:creation-date>
    <dc:creator>Generated</dc:creator>
    <dc:date>2026-09-16T02::44:22</dc:date>
    <dc:language>en-US</dc:language>
    <meta:editing-cycles>1</meta:editing-cycles>
    <meta:editing-duration>PT0S</meta:editing-duration>
    <dc:title>moodle:atelier_parametrage_general</dc:title>
  </office:meta>
</office:document-meta>
</file>