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99c51a1230ef813e6526d8762adf8.png"/>
  <manifest:file-entry manifest:media-type="image/png" manifest:full-path="Pictures/623f7c1db92fb24e6dcac9fe43c89346.png"/>
  <manifest:file-entry manifest:media-type="image/png" manifest:full-path="Pictures/6c23e98401d0d91b3075747ce6054648.png"/>
  <manifest:file-entry manifest:media-type="image/png" manifest:full-path="Pictures/7255eb150acce18c5d0cea7112440bc6.png"/>
  <manifest:file-entry manifest:media-type="image/png" manifest:full-path="Pictures/c70ccec7d666a22f1ee2a3bae5b2225c.png"/>
  <manifest:file-entry manifest:media-type="image/png" manifest:full-path="Pictures/ef82cdbfdcafa741e93f16225734c3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s_groupes_separes"/><text:bookmark-start text:name="__RefHeading___parametrer_une_activite_atelier_en_groupes_separes_1"/><text:bookmark-start text:name="parametrer_une_activite_atelier_en_groupes_separes"/>Paramétrer une activité "atelier" en groupes séparés<text:bookmark-end text:name="__RefHeading___parametrer_une_activite_atelier_en_groupes_separes_1"/><text:bookmark-end text:name="parametrer_une_activite_atelier_en_groupes_separes"/></text:h>
      <text:p text:style-name="Text_20_body">Paramétrez l'activité “atelier” en “groupes séparés” et configurez le nombre d'évaluations par production déposée afin que les étudiants évaluent uniquement les membres de leur groupe.</text:p>
      <text:h text:style-name="Heading_20_2" text:outline-level="2"><text:bookmark-start text:name="__RefHeading___parametrer_l_activite_atelier_2"/><text:bookmark-start text:name="parametrer_l_activite_atelier"/>1. Paramétrer l'activité "atelier"<text:bookmark-end text:name="__RefHeading___parametrer_l_activite_atelier_2"/><text:bookmark-end text:name="parametrer_l_activite_atelier"/></text:h>
      <text:p text:style-name="Text_20_body">Dans les <text:span text:style-name="Strong_20_Emphasis">paramètres</text:span> de l'activité, à la rubrique <text:span text:style-name="Strong_20_Emphasis">“Réglages courants”</text:span>, sélectionnez <text:span text:style-name="Strong_20_Emphasis">“Groupes séparés”</text:span> dans le menu déroulant pour l'option “Mode de groupe”.</text:p>
      <text:p text:style-name="Text_20_body"><draw:frame draw:style-name="mediacenter" draw:name="0" text:anchor-type="paragraph" draw:z-index="0" svg:width="15.875cm" style:rel-width="100%" svg:height="6.7359116022099cm" style:rel-height="scale"><draw:image xlink:href="Pictures/6e499c51a1230ef813e6526d8762adf8.png" xlink:type="simple" xlink:show="embed" xlink:actuate="onLoad"/></draw:frame></text:p>
      <text:p text:style-name="Text_20_body">Retrouvez le pas à pas pour paramétrer l'activité “atelier” à la page <text:a xlink:type="simple" xlink:href="https://pedagowiki.unicaen.fr/doku.php?id=moodle:atelier:atelier_parametrage_general" text:style-name="Internet_20_link" text:visited-style-name="Visited_20_Internet_20_Link">Ajouter et paramétrer l'activité "atelier"</text:a>.</text:p>
      <text:h text:style-name="Heading_20_2" text:outline-level="2"><text:bookmark-start text:name="__RefHeading___attribuer_les_travaux_remis_pour_l_evaluation_3"/><text:bookmark-start text:name="attribuer_les_travaux_remis_pour_l_evaluation"/>2. Attribuer les travaux remis pour l'évaluation<text:bookmark-end text:name="__RefHeading___attribuer_les_travaux_remis_pour_l_evaluation_3"/><text:bookmark-end text:name="attribuer_les_travaux_remis_pour_l_evaluation"/></text:h>
      <text:p text:style-name="Text_20_body"><text:span text:style-name="Strong_20_Emphasis">1.</text:span>	Au cours de la phase de remise, lorsque la date et l’heure de remise des travaux sont dépassées ou que tous les étudiants ont déposé leur travail, cliquez sur « Attribuer les travaux ».
<draw:frame draw:style-name="mediacenter" draw:name="1" text:anchor-type="paragraph" draw:z-index="1" svg:width="15.875cm" style:rel-width="100%" svg:height="8.6394557823129cm" style:rel-height="scale"><draw:image xlink:href="Pictures/623f7c1db92fb24e6dcac9fe43c89346.png" xlink:type="simple" xlink:show="embed" xlink:actuate="onLoad"/></draw:frame></text:p>
      <text:p text:style-name="Horizontal_20_Line"/>
      <text:p text:style-name="Text_20_body"><text:span text:style-name="Strong_20_Emphasis">2.</text:span>	Sur la nouvelle page, cliquez sur l’onglet « Attribution aléatoire ».
<draw:frame draw:style-name="mediacenter" draw:name="2" text:anchor-type="paragraph" draw:z-index="2" svg:width="15.875cm" style:rel-width="100%" svg:height="4.5686215235792cm" style:rel-height="scale"><draw:image xlink:href="Pictures/6c23e98401d0d91b3075747ce6054648.png" xlink:type="simple" xlink:show="embed" xlink:actuate="onLoad"/></draw:frame></text:p>
      <text:p text:style-name="Horizontal_20_Line"/>
      <text:p text:style-name="Text_20_body"><text:span text:style-name="Strong_20_Emphasis">3.</text:span>	Pour le paramètre « Nombre d’évaluations », sélectionnez le nombre de travaux que devra évaluer chaque étudiant « par travail remis ». Pour que tous les étudiants évaluent tous les membres de leur groupe, le nombre de travaux à évaluer doit être le nombre d'étudiants dans le groupe moins 1 (ex. : sélectionnez “3” si le groupe contient 4 étudiants).</text:p>
      <text:p text:style-name="Text_20_body"><text:span text:style-name="Strong_20_Emphasis">4.</text:span>	Validez l’attribution des travaux en cliquant sur le bouton gris « Enregister ».
<draw:frame draw:style-name="mediacenter" draw:name="3" text:anchor-type="paragraph" draw:z-index="3" svg:width="18.520833333333cm" style:rel-width="100%" svg:height="9.4017251610715cm" style:rel-height="scale"><draw:image xlink:href="Pictures/7255eb150acce18c5d0cea7112440bc6.png" xlink:type="simple" xlink:show="embed" xlink:actuate="onLoad"/></draw:frame></text:p>
      <text:p text:style-name="Horizontal_20_Line"/>
      <text:p text:style-name="Text_20_body"><text:span text:style-name="Strong_20_Emphasis">5.</text:span>	Constatez que les travaux ont bien été distribués aux étudiants en regardant le bandeau vert « Attribution effectuée ». Le bandeau bleu indique quant à lui combien de travaux ont été attribués pour chaque étudiant : « X relecture(s) par auteur ».
<draw:frame draw:style-name="mediacenter" draw:name="4" text:anchor-type="paragraph" draw:z-index="4" svg:width="15.875cm" style:rel-width="100%" svg:height="6.4721153846154cm" style:rel-height="scale"><draw:image xlink:href="Pictures/c70ccec7d666a22f1ee2a3bae5b2225c.png" xlink:type="simple" xlink:show="embed" xlink:actuate="onLoad"/></draw:frame></text:p>
      <text:p text:style-name="Horizontal_20_Line"/>
      <text:p text:style-name="Text_20_body"><text:span text:style-name="Strong_20_Emphasis">6.</text:span>	Faites défiler la page et cliquez sur le bouton gris « Continuer ».
<draw:frame draw:style-name="mediacenter" draw:name="5" text:anchor-type="paragraph" draw:z-index="5" svg:width="19.84375cm" style:rel-width="100%" svg:height="4.5506343984962cm" style:rel-height="scale"><draw:image xlink:href="Pictures/ef82cdbfdcafa741e93f16225734c342.png" xlink:type="simple" xlink:show="embed" xlink:actuate="onLoad"/></draw:frame></text:p>
      <text:p text:style-name="Horizontal_20_Line"/>
      <text:p text:style-name="Text_20_body">Pour plus d'informations sur l'attribution des travaux, consulter la partie <text:a xlink:type="simple" xlink:href="https://pedagowiki.unicaen.fr/doku.php?id=moodle:atelier:atelier_phase_remise#attribuer_les_travaux" text:style-name="Internet_20_link" text:visited-style-name="Visited_20_Internet_20_Link">Attribuer les travaux</text:a> de la page <text:a xlink:type="simple" xlink:href="https://pedagowiki.unicaen.fr/doku.php?id=moodle:atelier:atelier_phase_remise" text:style-name="Internet_20_link" text:visited-style-name="Visited_20_Internet_20_Link">Phase de remi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02:10</meta:creation-date>
    <dc:creator>Generated</dc:creator>
    <dc:date>2026-09-15T18::02:10</dc:date>
    <dc:language>en-US</dc:language>
    <meta:editing-cycles>1</meta:editing-cycles>
    <meta:editing-duration>PT0S</meta:editing-duration>
    <dc:title>moodle:atelier:ateliers_groupes_separes</dc:title>
  </office:meta>
</office:document-meta>
</file>