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008b80fa4e3f90cf0cf2d351127c9f.png"/>
  <manifest:file-entry manifest:media-type="image/png" manifest:full-path="Pictures/709020c310db1374f6c5481f0e659471.png"/>
  <manifest:file-entry manifest:media-type="image/png" manifest:full-path="Pictures/d62162d0467b307ed0682f9fc805add9.png"/>
  <manifest:file-entry manifest:media-type="image/png" manifest:full-path="Pictures/55b085a3d4ffa79e2bea58ab4c2802aa.png"/>
  <manifest:file-entry manifest:media-type="image/png" manifest:full-path="Pictures/e4abc6a4db707602928f951b24fae6cc.png"/>
  <manifest:file-entry manifest:media-type="image/png" manifest:full-path="Pictures/d453f9edd159cefd079d784cf12882d5.png"/>
  <manifest:file-entry manifest:media-type="image/png" manifest:full-path="Pictures/ac9dfef8c83ac65e815ecbb304f7e5f5.png"/>
  <manifest:file-entry manifest:media-type="image/png" manifest:full-path="Pictures/9a2bd172fb0078db710b09a204c8fa0c.png"/>
  <manifest:file-entry manifest:media-type="image/png" manifest:full-path="Pictures/e73ebcfa4dce2a4c925a3592198726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telier:atelier_phase_notation"/><text:bookmark-start text:name="__RefHeading___phase_de_notation_des_evaluations_1"/><text:bookmark-start text:name="phase_de_notation_des_evaluations"/>Phase de notation des évaluations<text:bookmark-end text:name="__RefHeading___phase_de_notation_des_evaluations_1"/><text:bookmark-end text:name="phase_de_notation_des_evaluations"/></text:h>
      <text:p text:style-name="Text_20_body">Au début de la phase de notation des évaluations, voici comment s’affiche le tableau des phases :</text:p>
      <text:p text:style-name="Text_20_body"><draw:frame draw:style-name="mediacenter" draw:name="0" text:anchor-type="paragraph" draw:z-index="0" svg:width="10.133541666667cm" svg:height="12.144375cm"><draw:image xlink:href="Pictures/45008b80fa4e3f90cf0cf2d351127c9f.png" xlink:type="simple" xlink:show="embed" xlink:actuate="onLoad"/></draw:frame></text:p>
      <text:p text:style-name="Text_20_body">Vous constatez que la colonne « Phase de notation des évaluations » est maintenant sur fond vert. </text:p>
      <text:p text:style-name="Text_20_body">Les coches situées à gauches des lignes « Calculer les notes des travaux remis » et « Calculer les notes des évaluations » apparaissent grisées. Sur chacune de ces lignes, vous voyez combien de notes doivent être calculées « attendues : X ».</text:p>
      <text:p text:style-name="Text_20_body">La coche de la ligne « Fournir une conclusion à l’activité » est verte à partir du moment où quelque chose apparaît dans le champ « Conclusion » des paramètres de l’activité « atelier ».</text:p>
      <text:p text:style-name="Text_20_body"><draw:frame draw:style-name="mediacenter" draw:name="1" text:anchor-type="paragraph" draw:z-index="1" svg:width="39.422916666667cm" style:rel-width="100%" svg:height="18.150416666667cm" style:rel-height="scale"><draw:image xlink:href="Pictures/709020c310db1374f6c5481f0e659471.png" xlink:type="simple" xlink:show="embed" xlink:actuate="onLoad"/></draw:frame></text:p>
      <text:p text:style-name="Horizontal_20_Line"/>
      <text:p text:style-name="Text_20_body">Dans le tableau « Rapport des évaluations de l’atelier », deux nouvelles colonnes apparaissent : « Note pour le travail remis » et « Note pour l’évaluation ». Chacune de ces deux colonnes contiendra la note calculée attribuée à l’étudiant.</text:p>
      <text:h text:style-name="Heading_20_2" text:outline-level="2"><text:bookmark-start text:name="__RefHeading___calculer_les_notes_2"/><text:bookmark-start text:name="calculer_les_notes"/>Calculer les notes<text:bookmark-end text:name="__RefHeading___calculer_les_notes_2"/><text:bookmark-end text:name="calculer_les_notes"/></text:h>
      <text:p text:style-name="Text_20_body"><text:span text:style-name="Strong_20_Emphasis">1.</text:span>	Entre le tableau des phases et le <text:span text:style-name="Strong_20_Emphasis">« Rapport d’évaluation de l’atelier »</text:span> se trouve la rubrique « Réglages de la notation des évaluations ». Pour modifier la tolérance de la « Comparaison des évaluations » par rapport à la meilleure évaluation, sélectionnez une option allant de « Très indulgent » à « Très strict » dans le menu déroulant. Par défaut, c’est « Normal » qui est sélectionné.</text:p>
      <text:p text:style-name="Text_20_body"><draw:frame draw:style-name="mediacenter" draw:name="2" text:anchor-type="paragraph" draw:z-index="2" svg:width="16.615833333333cm" svg:height="3.0427083333333cm"><draw:image xlink:href="Pictures/d62162d0467b307ed0682f9fc805add9.png" xlink:type="simple" xlink:show="embed" xlink:actuate="onLoad"/></draw:frame></text:p>
      <text:p text:style-name="Horizontal_20_Line"/>
      <text:p text:style-name="Text_20_body"><text:span text:style-name="Strong_20_Emphasis">2.</text:span>	Cliquez sur le bouton gris <text:span text:style-name="Strong_20_Emphasis">« Recalculer les notes »</text:span> pour procéder au calcul des notes.</text:p>
      <text:p text:style-name="Text_20_body"><draw:frame draw:style-name="mediacenter" draw:name="3" text:anchor-type="paragraph" draw:z-index="3" svg:width="16.880416666667cm" svg:height="2.0372916666667cm"><draw:image xlink:href="Pictures/55b085a3d4ffa79e2bea58ab4c2802aa.png" xlink:type="simple" xlink:show="embed" xlink:actuate="onLoad"/></draw:frame></text:p>
      <text:p text:style-name="Horizontal_20_Line"/>
      <text:p text:style-name="Text_20_body"><text:span text:style-name="Strong_20_Emphasis">3.</text:span>	Constatez dans le tableau des phases que des <text:span text:style-name="Strong_20_Emphasis">coches vertes</text:span> précèdent à présent les lignes « Calculer les notes des travaux remis » et « Calculer les notes des évaluations ».</text:p>
      <text:p text:style-name="Text_20_body"><draw:frame draw:style-name="mediacenter" draw:name="4" text:anchor-type="paragraph" draw:z-index="4" svg:width="9.8954166666667cm" svg:height="12.461875cm"><draw:image xlink:href="Pictures/e4abc6a4db707602928f951b24fae6cc.png" xlink:type="simple" xlink:show="embed" xlink:actuate="onLoad"/></draw:frame></text:p>
      <text:p text:style-name="Horizontal_20_Line"/>
      <text:p text:style-name="Text_20_body"><text:span text:style-name="Strong_20_Emphasis">4.</text:span>	Faites défiler la page pour <text:span text:style-name="Strong_20_Emphasis">lire les notes calculées</text:span> dans le « Rapport d’évaluation de l’atelier » aux colonnes « Note pour le travail remis » et « Note pour l’évaluation ».</text:p>
      <text:p text:style-name="Text_20_body"><draw:frame draw:style-name="mediacenter" draw:name="5" text:anchor-type="paragraph" draw:z-index="5" svg:width="39.661041666667cm" style:rel-width="100%" svg:height="15.663333333333cm" style:rel-height="scale"><draw:image xlink:href="Pictures/d453f9edd159cefd079d784cf12882d5.png" xlink:type="simple" xlink:show="embed" xlink:actuate="onLoad"/></draw:frame></text:p>
      <text:p text:style-name="Horizontal_20_Line"/>
      <text:h text:style-name="Heading_20_2" text:outline-level="2"><text:bookmark-start text:name="__RefHeading___modifier_la_conclusion_de_l_activite_3"/><text:bookmark-start text:name="modifier_la_conclusion_de_l_activite"/>Modifier la conclusion de l'activité<text:bookmark-end text:name="__RefHeading___modifier_la_conclusion_de_l_activite_3"/><text:bookmark-end text:name="modifier_la_conclusion_de_l_activite"/></text:h>
      <text:p text:style-name="Text_20_body"><text:span text:style-name="Strong_20_Emphasis">5.</text:span>	Cliquez sur « Fournir une conclusion à l’activité » dans la colonne « Phase de notation des évaluations » pour ajouter ou modifier le texte de conclusion de l’activité « atelier ».</text:p>
      <text:p text:style-name="Text_20_body"><draw:frame draw:style-name="mediacenter" draw:name="6" text:anchor-type="paragraph" draw:z-index="6" svg:width="9.8954166666667cm" svg:height="12.461875cm"><draw:image xlink:href="Pictures/ac9dfef8c83ac65e815ecbb304f7e5f5.png" xlink:type="simple" xlink:show="embed" xlink:actuate="onLoad"/></draw:frame></text:p>
      <text:p text:style-name="Horizontal_20_Line"/>
      <text:p text:style-name="Text_20_body"><text:span text:style-name="Strong_20_Emphasis">6.</text:span>	Faites défiler la page des paramètres jusqu’à « Feedback », cliquez sur « Feedback » si vous ne voyez pas les paramètres associés. Ensuite, ajoutez ou modifiez le texte de conclusion.</text:p>
      <text:p text:style-name="Text_20_body"><draw:frame draw:style-name="mediacenter" draw:name="7" text:anchor-type="paragraph" draw:z-index="7" svg:width="39.131875cm" style:rel-width="100%" svg:height="19.023541666667cm" style:rel-height="scale"><draw:image xlink:href="Pictures/9a2bd172fb0078db710b09a204c8fa0c.png" xlink:type="simple" xlink:show="embed" xlink:actuate="onLoad"/></draw:frame></text:p>
      <text:p text:style-name="Horizontal_20_Line"/>
      <text:p text:style-name="Text_20_body"><text:span text:style-name="Strong_20_Emphasis">7.</text:span>	Faites défiler la page et cliquez sur « Enregistrer et afficher » pour revenir au tableau des phases.</text:p>
      <text:p text:style-name="Text_20_body"><draw:frame draw:style-name="mediacenter" draw:name="8" text:anchor-type="paragraph" draw:z-index="8" svg:width="39.422916666667cm" style:rel-width="100%" svg:height="1.6933333333333cm" style:rel-height="scale"><draw:image xlink:href="Pictures/e73ebcfa4dce2a4c925a35921987261d.png" xlink:type="simple" xlink:show="embed" xlink:actuate="onLoad"/></draw:frame></text:p>
      <text:h text:style-name="Heading_20_2" text:outline-level="2"><text:bookmark-start text:name="__RefHeading___fermer_l_activite_atelier_4"/><text:bookmark-start text:name="fermer_l_activite_atelier"/>Fermer l'activité "atelier"<text:bookmark-end text:name="__RefHeading___fermer_l_activite_atelier_4"/><text:bookmark-end text:name="fermer_l_activite_atelier"/></text:h>
      <text:h text:style-name="Heading_20_2" text:outline-level="2"><text:bookmark-start text:name="__RefHeading___vue_etudiant_5"/><text:bookmark-start text:name="vue_etudiant"/>Vue étudiant<text:bookmark-end text:name="__RefHeading___vue_etudiant_5"/><text:bookmark-end text:name="vue_etudia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0::16:52</meta:creation-date>
    <dc:creator>Generated</dc:creator>
    <dc:date>2026-09-17T10::16:52</dc:date>
    <dc:language>en-US</dc:language>
    <meta:editing-cycles>1</meta:editing-cycles>
    <meta:editing-duration>PT0S</meta:editing-duration>
    <dc:title>moodle:atelier:atelier_phase_notation</dc:title>
  </office:meta>
</office:document-meta>
</file>