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ac3d7c88a6559750941865cd8d428e8.png"/>
  <manifest:file-entry manifest:media-type="image/png" manifest:full-path="Pictures/212f357c447fd3852bedb4d6796cf802.png"/>
  <manifest:file-entry manifest:media-type="image/png" manifest:full-path="Pictures/07afacd88f1c8eda7a3a19f1298c9939.png"/>
  <manifest:file-entry manifest:media-type="image/png" manifest:full-path="Pictures/09ccfcc12975e7bd32627866a1bb64b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atelier:atelier_fermeture"/><text:bookmark-start text:name="__RefHeading___terminer_l_activite_atelier_1"/><text:bookmark-start text:name="terminer_l_activite_atelier"/>Terminer l'activité "atelier"<text:bookmark-end text:name="__RefHeading___terminer_l_activite_atelier_1"/><text:bookmark-end text:name="terminer_l_activite_atelier"/></text:h>
      <text:p text:style-name="Text_20_body">Une fois que vous avez fermé l’activité « atelier », voici comment s’affiche le tableau des phases :</text:p>
      <text:p text:style-name="Text_20_body"><draw:frame draw:style-name="mediacenter" draw:name="0" text:anchor-type="paragraph" draw:z-index="0" svg:width="8.651875cm" svg:height="11.456458333333cm"><draw:image xlink:href="Pictures/1ac3d7c88a6559750941865cd8d428e8.png" xlink:type="simple" xlink:show="embed" xlink:actuate="onLoad"/></draw:frame></text:p>
      <text:p text:style-name="Text_20_body">La colonne est vide, cela vous indique qu’<text:span text:style-name="Strong_20_Emphasis">aucune indication n’est attendue de votre part</text:span>.
Lorsque vous faites défiler la page, vous voyez le texte ajouté en guise de « Conclusion » et vous accédez toujours au « Rapport d’évaluation de l’atelier ».</text:p>
      <text:p text:style-name="Text_20_body"><draw:frame draw:style-name="mediacenter" draw:name="1" text:anchor-type="paragraph" draw:z-index="1" svg:width="39.581666666667cm" style:rel-width="100%" svg:height="18.071041666667cm" style:rel-height="scale"><draw:image xlink:href="Pictures/212f357c447fd3852bedb4d6796cf802.png" xlink:type="simple" xlink:show="embed" xlink:actuate="onLoad"/></draw:frame></text:p>
      <text:h text:style-name="Heading_20_2" text:outline-level="2"><text:bookmark-start text:name="__RefHeading___vue_etudiant_2"/><text:bookmark-start text:name="vue_etudiant"/>Vue étudiant<text:bookmark-end text:name="__RefHeading___vue_etudiant_2"/><text:bookmark-end text:name="vue_etudiant"/></text:h>
      <text:p text:style-name="Text_20_body">Même si l'activité “atelier” est terminée, l'étudiant voit la phase active dans le tableau des phases :</text:p>
      <text:p text:style-name="Text_20_body"><draw:frame draw:style-name="mediacenter" draw:name="2" text:anchor-type="paragraph" draw:z-index="2" svg:width="39.343541666667cm" style:rel-width="100%" svg:height="17.330208333333cm" style:rel-height="scale"><draw:image xlink:href="Pictures/07afacd88f1c8eda7a3a19f1298c9939.png" xlink:type="simple" xlink:show="embed" xlink:actuate="onLoad"/></draw:frame></text:p>
      <text:p text:style-name="Horizontal_20_Line"/>
      <text:p text:style-name="Text_20_body">Sous le tableau des phases, l'étudiant voit chacune de ses deux notes : celle obtenue pour le travail remis et celle obtenue pour le processus d'évaluation.</text:p>
      <text:p text:style-name="Text_20_body">Il continue d'apercevoir son travail remis ainsi que les travaux qu'il devait évaluer. Si vous avez ajouté un feedback à l'une de ses évaluations, celle-ci s'affiche sous le travail évalué concerné : </text:p>
      <text:p text:style-name="Text_20_body"><draw:frame draw:style-name="mediacenter" draw:name="3" text:anchor-type="paragraph" draw:z-index="3" svg:width="38.973125cm" style:rel-width="100%" svg:height="22.516041666667cm" style:rel-height="scale"><draw:image xlink:href="Pictures/09ccfcc12975e7bd32627866a1bb64b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8::17:07</meta:creation-date>
    <dc:creator>Generated</dc:creator>
    <dc:date>2026-09-16T18::17:07</dc:date>
    <dc:language>en-US</dc:language>
    <meta:editing-cycles>1</meta:editing-cycles>
    <meta:editing-duration>PT0S</meta:editing-duration>
    <dc:title>moodle:atelier:atelier_fermeture</dc:title>
  </office:meta>
</office:document-meta>
</file>