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795339cd3490f3145bd51a6d0a10b85.png"/>
  <manifest:file-entry manifest:media-type="image/png" manifest:full-path="Pictures/d9698dd48f5f79f46752068a157f86c6.png"/>
  <manifest:file-entry manifest:media-type="image/png" manifest:full-path="Pictures/693d4d3629123ce8b04df555eadc6d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afficher_cours"/>Par défaut, les espaces de cours créés sur les plateformes Ecampus ou FOAD2 sont cachés aux étudiants. </text:p>
      <text:p text:style-name="Text_20_body">Cela signifie qu'ils n'y ont pas accès, même si ils y sont inscrits. Les enseignants ont, eux, la possibilité d'y accéder et de modifier le contenu.</text:p>
      <text:p text:style-name="Text_20_body">Si le cours est caché, cela est notifié aux enseignants de plusieurs manières :</text:p>
      <text:list text:style-name="List_20_1" text:continue-numbering="false">
        <text:list-item>
          <text:p text:style-name="List_20_1_Content_First"> sur le tableau de bord  <draw:frame draw:style-name="media" draw:name="0" text:anchor-type="as-char" draw:z-index="0" svg:width="9.4985416666667cm" svg:height="6.270625cm"><draw:image xlink:href="Pictures/8795339cd3490f3145bd51a6d0a10b85.png" xlink:type="simple" xlink:show="embed" xlink:actuate="onLoad"/></draw:frame></text:p>
        </text:list-item>
        <text:list-item>
          <text:p text:style-name="List_20_1_Content_Last"> dans l'espace de cours <draw:frame draw:style-name="media" draw:name="1" text:anchor-type="as-char" draw:z-index="1" svg:width="29.024791666667cm" style:rel-width="100%" svg:height="5.2652083333333cm" style:rel-height="scale"><draw:image xlink:href="Pictures/d9698dd48f5f79f46752068a157f86c6.png" xlink:type="simple" xlink:show="embed" xlink:actuate="onLoad"/></draw:frame></text:p>
        </text:list-item>
      </text:list>
      <text:p text:style-name="Text_20_body">Il vous suffit de cliquer sur le lien ou bien d’accéder aux paramètres du cours et de modifier (de “cacher” à “afficher” )  le paramètre suivant : </text:p>
      <text:p text:style-name="Text_20_body"><draw:frame draw:style-name="media" draw:name="2" text:anchor-type="as-char" draw:z-index="2" svg:width="13.467291666667cm" svg:height="8.2814583333333cm"><draw:image xlink:href="Pictures/693d4d3629123ce8b04df555eadc6d10.png" xlink:type="simple" xlink:show="embed" xlink:actuate="onLoad"/></draw:frame></text:p>
      <text:p text:style-name="Text_20_body">Pensez à enregistrer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5::03:11</meta:creation-date>
    <dc:creator>Generated</dc:creator>
    <dc:date>2026-09-16T05::03:11</dc:date>
    <dc:language>en-US</dc:language>
    <meta:editing-cycles>1</meta:editing-cycles>
    <meta:editing-duration>PT0S</meta:editing-duration>
    <dc:title>moodle:afficher_cours</dc:title>
  </office:meta>
</office:document-meta>
</file>