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347a08ddb43e73dcd4741cbef219e6.png"/>
  <manifest:file-entry manifest:media-type="image/png" manifest:full-path="Pictures/bbbb8e304e18ae9d390042a29e030d80.png"/>
  <manifest:file-entry manifest:media-type="image/png" manifest:full-path="Pictures/b12b7fd50665a9097ce0988a2b5c8eb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hara:tutoriels_eportfolio_enseignants:2_evaluer_activite_devoir"/><text:bookmark-start text:name="__RefHeading___etape_1cliquez_sur_l_activite_devoir_1"/><text:bookmark-start text:name="etape_1cliquez_sur_l_activite_devoir"/>Étape 1 : Cliquez sur l'activité devoir<text:bookmark-end text:name="__RefHeading___etape_1cliquez_sur_l_activite_devoir_1"/><text:bookmark-end text:name="etape_1cliquez_sur_l_activite_devoir"/></text:h>
      <text:p text:style-name="Text_20_body"><draw:frame draw:style-name="media" draw:name="0" text:anchor-type="as-char" draw:z-index="0" svg:width="15.875cm" style:rel-width="100%" svg:height="5.3468927893738cm" style:rel-height="scale"><draw:image xlink:href="Pictures/7f347a08ddb43e73dcd4741cbef219e6.png" xlink:type="simple" xlink:show="embed" xlink:actuate="onLoad"/></draw:frame></text:p>
      <text:h text:style-name="Heading_20_2" text:outline-level="2"><text:bookmark-start text:name="__RefHeading___etape_2cliquez_sur_consulter_tous_les_travaux_remis_2"/><text:bookmark-start text:name="etape_2cliquez_sur_consulter_tous_les_travaux_remis"/>Étape 2 : Cliquez sur consulter tous les travaux remis<text:bookmark-end text:name="__RefHeading___etape_2cliquez_sur_consulter_tous_les_travaux_remis_2"/><text:bookmark-end text:name="etape_2cliquez_sur_consulter_tous_les_travaux_remis"/></text:h>
      <text:p text:style-name="Text_20_body"><draw:frame draw:style-name="media" draw:name="1" text:anchor-type="as-char" draw:z-index="1" svg:width="15.875cm" style:rel-width="100%" svg:height="7.124169829222cm" style:rel-height="scale"><draw:image xlink:href="Pictures/bbbb8e304e18ae9d390042a29e030d80.png" xlink:type="simple" xlink:show="embed" xlink:actuate="onLoad"/></draw:frame></text:p>
      <text:h text:style-name="Heading_20_2" text:outline-level="2"><text:bookmark-start text:name="__RefHeading___etape_3cliquez_sur_consulter_tous_les_travaux_remis_3"/><text:bookmark-start text:name="etape_3cliquez_sur_consulter_tous_les_travaux_remis"/>Étape 3 : Cliquez sur consulter tous les travaux remis<text:bookmark-end text:name="__RefHeading___etape_3cliquez_sur_consulter_tous_les_travaux_remis_3"/><text:bookmark-end text:name="etape_3cliquez_sur_consulter_tous_les_travaux_remis"/></text:h>
      <text:p text:style-name="Text_20_body"><draw:frame draw:style-name="media" draw:name="2" text:anchor-type="as-char" draw:z-index="2" svg:width="15.875cm" style:rel-width="100%" svg:height="1.3719135802469cm" style:rel-height="scale"><draw:image xlink:href="Pictures/b12b7fd50665a9097ce0988a2b5c8ebd.png" xlink:type="simple" xlink:show="embed" xlink:actuate="onLoad"/></draw:frame></text:p>
      <text:h text:style-name="Heading_20_2" text:outline-level="2"><text:bookmark-start text:name="__RefHeading___etape_1dans_votre_espace_de_cours_activez_le_monde_edition_4"/><text:bookmark-start text:name="etape_1dans_votre_espace_de_cours_activez_le_monde_edition"/>Étape 1 : Dans votre espace de cours, activez le monde édition<text:bookmark-end text:name="__RefHeading___etape_1dans_votre_espace_de_cours_activez_le_monde_edition_4"/><text:bookmark-end text:name="etape_1dans_votre_espace_de_cours_activez_le_monde_edition"/></text:h>
      <text:h text:style-name="Heading_20_2" text:outline-level="2"><text:bookmark-start text:name="__RefHeading___etape_1dans_votre_espace_de_cours_activez_le_monde_edition_5"/><text:bookmark-start text:name="etape_1dans_votre_espace_de_cours_activez_le_monde_edition1"/>Étape 1 : Dans votre espace de cours, activez le monde édition<text:bookmark-end text:name="__RefHeading___etape_1dans_votre_espace_de_cours_activez_le_monde_edition_5"/><text:bookmark-end text:name="etape_1dans_votre_espace_de_cours_activez_le_monde_edition1"/></text:h>
      <text:h text:style-name="Heading_20_2" text:outline-level="2"><text:bookmark-start text:name="__RefHeading___etape_1dans_votre_espace_de_cours_activez_le_monde_edition_6"/><text:bookmark-start text:name="etape_1dans_votre_espace_de_cours_activez_le_monde_edition2"/>Étape 1 : Dans votre espace de cours, activez le monde édition<text:bookmark-end text:name="__RefHeading___etape_1dans_votre_espace_de_cours_activez_le_monde_edition_6"/><text:bookmark-end text:name="etape_1dans_votre_espace_de_cours_activez_le_monde_edition2"/></text:h>
      <text:h text:style-name="Heading_20_2" text:outline-level="2"><text:bookmark-start text:name="__RefHeading___etape_1dans_votre_espace_de_cours_activez_le_monde_edition_7"/><text:bookmark-start text:name="etape_1dans_votre_espace_de_cours_activez_le_monde_edition3"/>Étape 1 : Dans votre espace de cours, activez le monde édition<text:bookmark-end text:name="__RefHeading___etape_1dans_votre_espace_de_cours_activez_le_monde_edition_7"/><text:bookmark-end text:name="etape_1dans_votre_espace_de_cours_activez_le_monde_edition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1::48:03</meta:creation-date>
    <dc:creator>Generated</dc:creator>
    <dc:date>2026-09-16T21::48:03</dc:date>
    <dc:language>en-US</dc:language>
    <meta:editing-cycles>1</meta:editing-cycles>
    <meta:editing-duration>PT0S</meta:editing-duration>
    <dc:title>mahara:tutoriels_eportfolio_enseignants:2_evaluer_activite_devoir</dc:title>
  </office:meta>
</office:document-meta>
</file>