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a688d99d2dd72df1a1fd4b4366d861.png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d71a0c39e4b960bbd8009a8bc8034fb0.png"/>
  <manifest:file-entry manifest:media-type="image/png" manifest:full-path="Pictures/c0aaa45b0e87db231dd3d114d69a896c.png"/>
  <manifest:file-entry manifest:media-type="image/png" manifest:full-path="Pictures/d85fe4b5b94c342512a21a20bab7f251.png"/>
  <manifest:file-entry manifest:media-type="image/png" manifest:full-path="Pictures/10a7f46ee9f91c8461a7c96c91dc51fc.png"/>
  <manifest:file-entry manifest:media-type="image/png" manifest:full-path="Pictures/bf99a4b1dea6a990a2fc591a543fc842.png"/>
  <manifest:file-entry manifest:media-type="image/png" manifest:full-path="Pictures/0c777400e757cc082ad1127c916bbbe1.png"/>
  <manifest:file-entry manifest:media-type="image/png" manifest:full-path="Pictures/15a93352fcad37c84abb986619530716.png"/>
  <manifest:file-entry manifest:media-type="image/png" manifest:full-path="Pictures/ee24191696fbfc71df317c6dfe0e1858.png"/>
  <manifest:file-entry manifest:media-type="image/png" manifest:full-path="Pictures/857d4067c3773bb5678a4236af8a31e4.png"/>
  <manifest:file-entry manifest:media-type="image/png" manifest:full-path="Pictures/dbbad6b7868f677a36b9b179cc18d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6_comment_ajouter_une_noteo"/><text:bookmark-start text:name="__RefHeading___comment_ajouter_une_note_dans_votre_eportfolio_1"/><text:bookmark-start text:name="comment_ajouter_une_note_dans_votre_eportfolio"/>Comment ajouter une note dans votre eportfolio ?<text:bookmark-end text:name="__RefHeading___comment_ajouter_une_note_dans_votre_eportfolio_1"/><text:bookmark-end text:name="comment_ajouter_une_note_dans_votre_eportfolio"/></text:h>
      <text:p text:style-name="Text_20_body"><text:a xlink:type="simple" xlink:href="https://pod.unicaen.fr/video/3177-comment-ajouter-une-note-sur-la-plateforme-de-eportfolio/" text:style-name="Internet_20_link" text:visited-style-name="Visited_20_Internet_20_Link">Accéder au tutoriel vidéo</text:a></text:p>
      <text:p text:style-name="Text_20_body">La rubrique « Notes » liste les différents blocs appelés « Notes » qui ont été préalablement ajoutés dans des « Pages », il n’est ainsi pas possible d’ajouter des « Notes » directement depuis cette rubrique. Pour modifier une note, cliquez sur l’icône représentant un crayon. Pour la supprimer, cliquez sur la poubelle rouge.</text:p>
      <text:p text:style-name="Text_20_body"><draw:frame draw:style-name="mediacenter" draw:name="0" text:anchor-type="paragraph" draw:z-index="0" svg:width="22.833541666667cm" style:rel-width="100%" svg:height="6.50875cm" style:rel-height="scale"><draw:image xlink:href="Pictures/d6a688d99d2dd72df1a1fd4b4366d861.png" xlink:type="simple" xlink:show="embed" xlink:actuate="onLoad"/></draw:frame></text:p>
      <text:p text:style-name="Text_20_body">Grâce à cette rubrique, il est possible de modifier le contenu d’un bloc « Notes », sans avoir à retourner sur la « Page » ou les « Pages » où il a été initialement ajouté. </text:p>
      <text:h text:style-name="Heading_20_2" text:outline-level="2"><text:bookmark-start text:name="__RefHeading___ajout_d_une_note_dans_plusieurs_pages_2"/><text:bookmark-start text:name="ajout_d_une_note_dans_plusieurs_pages"/>Ajout d'une « Note » dans plusieurs « Pages »<text:bookmark-end text:name="__RefHeading___ajout_d_une_note_dans_plusieurs_pages_2"/><text:bookmark-end text:name="ajout_d_une_note_dans_plusieurs_pages"/></text:h>
      <text:h text:style-name="Heading_20_3" text:outline-level="3"><text:bookmark-start text:name="__RefHeading___etape_1cliquez_sur_le_menu_3"/><text:bookmark-start text:name="etape_1cliquez_sur_le_menu"/>Étape 1 : Cliquez sur le menu<text:bookmark-end text:name="__RefHeading___etape_1cliquez_sur_le_menu_3"/><text:bookmark-end text:name="etape_1cliquez_sur_le_menu"/></text:h>
      <text:p text:style-name="Text_20_body"><draw:frame draw:style-name="mediacenter" draw:name="1" text:anchor-type="paragraph" draw:z-index="1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3" text:outline-level="3"><text:bookmark-start text:name="__RefHeading___etapes_2_et_3cliquez_sur_creer_puis_sur_pages_et_collection_4"/><text:bookmark-start text:name="etapes_2_et_3cliquez_sur_creer_puis_sur_pages_et_collection"/>Étapes 2 et 3 : Cliquez sur « Créer » puis sur « Pages et collection »<text:bookmark-end text:name="__RefHeading___etapes_2_et_3cliquez_sur_creer_puis_sur_pages_et_collection_4"/><text:bookmark-end text:name="etapes_2_et_3cliquez_sur_creer_puis_sur_pages_et_collection"/></text:h>
      <text:p text:style-name="Text_20_body"><draw:frame draw:style-name="mediacenter" draw:name="2" text:anchor-type="paragraph" draw:z-index="2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3" text:outline-level="3"><text:bookmark-start text:name="__RefHeading___etape_4cliquez_sur_le_nom_d_une_de_vos_pages_pour_acceder_a_cette_page_5"/><text:bookmark-start text:name="etape_4cliquez_sur_le_nom_d_une_de_vos_pages_pour_acceder_a_cette_page"/>Étape 4 : Cliquez sur le nom d'une de vos pages pour accéder à cette page<text:bookmark-end text:name="__RefHeading___etape_4cliquez_sur_le_nom_d_une_de_vos_pages_pour_acceder_a_cette_page_5"/><text:bookmark-end text:name="etape_4cliquez_sur_le_nom_d_une_de_vos_pages_pour_acceder_a_cette_page"/></text:h>
      <text:p text:style-name="Text_20_body"><draw:frame draw:style-name="mediacenter" draw:name="3" text:anchor-type="paragraph" draw:z-index="3" svg:width="22.886458333333cm" style:rel-width="100%" svg:height="15.769166666667cm" style:rel-height="scale"><draw:image xlink:href="Pictures/d71a0c39e4b960bbd8009a8bc8034fb0.png" xlink:type="simple" xlink:show="embed" xlink:actuate="onLoad"/></draw:frame></text:p>
      <text:h text:style-name="Heading_20_3" text:outline-level="3"><text:bookmark-start text:name="__RefHeading___etape_5cliquez_sur_l_icone_representant_un_crayon_pour_passer_en_mode_edition_6"/><text:bookmark-start text:name="etape_5cliquez_sur_l_icone_representant_un_crayon_pour_passer_en_mode_edition"/>Étape 5 : Cliquez sur l'icône représentant un crayon pour passer en mode édition<text:bookmark-end text:name="__RefHeading___etape_5cliquez_sur_l_icone_representant_un_crayon_pour_passer_en_mode_edition_6"/><text:bookmark-end text:name="etape_5cliquez_sur_l_icone_representant_un_crayon_pour_passer_en_mode_edition"/></text:h>
      <text:p text:style-name="Text_20_body"><draw:frame draw:style-name="mediacenter" draw:name="4" text:anchor-type="paragraph" draw:z-index="4" svg:width="32.22625cm" style:rel-width="100%" svg:height="5.9002083333333cm" style:rel-height="scale"><draw:image xlink:href="Pictures/c0aaa45b0e87db231dd3d114d69a896c.png" xlink:type="simple" xlink:show="embed" xlink:actuate="onLoad"/></draw:frame></text:p>
      <text:h text:style-name="Heading_20_3" text:outline-level="3"><text:bookmark-start text:name="__RefHeading___etape_6cliquez_sur_l_icone_representant_un_7"/><text:bookmark-start text:name="etape_6cliquez_sur_l_icone_representant_un"/>Étape 6 : Cliquez sur l'icône représentant un +<text:bookmark-end text:name="__RefHeading___etape_6cliquez_sur_l_icone_representant_un_7"/><text:bookmark-end text:name="etape_6cliquez_sur_l_icone_representant_un"/></text:h>
      <text:p text:style-name="Text_20_body"><draw:frame draw:style-name="mediacenter" draw:name="5" text:anchor-type="paragraph" draw:z-index="5" svg:width="31.855833333333cm" style:rel-width="100%" svg:height="6.4822916666667cm" style:rel-height="scale"><draw:image xlink:href="Pictures/d85fe4b5b94c342512a21a20bab7f251.png" xlink:type="simple" xlink:show="embed" xlink:actuate="onLoad"/></draw:frame></text:p>
      <text:h text:style-name="Heading_20_3" text:outline-level="3"><text:bookmark-start text:name="__RefHeading___etapes_7_et_8choisissez_la_position_initiale_du_bloc_puis_cliquez_sur_ajouter_8"/><text:bookmark-start text:name="etapes_7_et_8choisissez_la_position_initiale_du_bloc_puis_cliquez_sur_ajouter"/>Étapes 7 et 8 : Choisissez la position initiale du bloc puis cliquez sur « Ajouter »<text:bookmark-end text:name="__RefHeading___etapes_7_et_8choisissez_la_position_initiale_du_bloc_puis_cliquez_sur_ajouter_8"/><text:bookmark-end text:name="etapes_7_et_8choisissez_la_position_initiale_du_bloc_puis_cliquez_sur_ajouter"/></text:h>
      <text:p text:style-name="Text_20_body"><draw:frame draw:style-name="mediacenter" draw:name="6" text:anchor-type="paragraph" draw:z-index="6" svg:width="30.453541666667cm" style:rel-width="100%" svg:height="6.7204166666667cm" style:rel-height="scale"><draw:image xlink:href="Pictures/10a7f46ee9f91c8461a7c96c91dc51fc.png" xlink:type="simple" xlink:show="embed" xlink:actuate="onLoad"/></draw:frame></text:p>
      <text:h text:style-name="Heading_20_3" text:outline-level="3"><text:bookmark-start text:name="__RefHeading___etape_9renseignez_le_titre_du_bloc_9"/><text:bookmark-start text:name="etape_9renseignez_le_titre_du_bloc"/>Étape 9 : Renseignez le titre du bloc<text:bookmark-end text:name="__RefHeading___etape_9renseignez_le_titre_du_bloc_9"/><text:bookmark-end text:name="etape_9renseignez_le_titre_du_bloc"/></text:h>
      <text:p text:style-name="Text_20_body"><draw:frame draw:style-name="mediacenter" draw:name="7" text:anchor-type="paragraph" draw:z-index="7" svg:width="21.034375cm" style:rel-width="100%" svg:height="8.6254166666667cm" style:rel-height="scale"><draw:image xlink:href="Pictures/bf99a4b1dea6a990a2fc591a543fc842.png" xlink:type="simple" xlink:show="embed" xlink:actuate="onLoad"/></draw:frame></text:p>
      <text:h text:style-name="Heading_20_3" text:outline-level="3"><text:bookmark-start text:name="__RefHeading___etape_10si_le_bloc_notes_n_apparait_pas_immediatement_cliquez_sur_afficher_plus_jusqu_a_ce_qu_il_apparaisse_10"/><text:bookmark-start text:name="etape_10si_le_bloc_notes_n_apparait_pas_immediatement_cliquez_sur_afficher_plus_jusqu_a_ce_qu_il_apparaisse"/>Étape 10 : Si le bloc « Notes » n'apparaît pas immédiatement, cliquez sur « Afficher plus » jusqu'à ce qu'il apparaisse<text:bookmark-end text:name="__RefHeading___etape_10si_le_bloc_notes_n_apparait_pas_immediatement_cliquez_sur_afficher_plus_jusqu_a_ce_qu_il_apparaisse_10"/><text:bookmark-end text:name="etape_10si_le_bloc_notes_n_apparait_pas_immediatement_cliquez_sur_afficher_plus_jusqu_a_ce_qu_il_apparaisse"/></text:h>
      <text:p text:style-name="Text_20_body"><draw:frame draw:style-name="mediacenter" draw:name="8" text:anchor-type="paragraph" draw:z-index="8" svg:width="21.007916666667cm" style:rel-width="100%" svg:height="8.9429166666667cm" style:rel-height="scale"><draw:image xlink:href="Pictures/0c777400e757cc082ad1127c916bbbe1.png" xlink:type="simple" xlink:show="embed" xlink:actuate="onLoad"/></draw:frame></text:p>
      <text:h text:style-name="Heading_20_3" text:outline-level="3"><text:bookmark-start text:name="__RefHeading___etape_11cliquez_sur_le_bloc_notes_11"/><text:bookmark-start text:name="etape_11cliquez_sur_le_bloc_notes"/>Étape 11 : Cliquez sur le bloc « Notes »<text:bookmark-end text:name="__RefHeading___etape_11cliquez_sur_le_bloc_notes_11"/><text:bookmark-end text:name="etape_11cliquez_sur_le_bloc_notes"/></text:h>
      <text:p text:style-name="Text_20_body"><draw:frame draw:style-name="mediacenter" draw:name="9" text:anchor-type="paragraph" draw:z-index="9" svg:width="18.7325cm" style:rel-width="100%" svg:height="2.6722916666667cm" style:rel-height="scale"><draw:image xlink:href="Pictures/15a93352fcad37c84abb986619530716.png" xlink:type="simple" xlink:show="embed" xlink:actuate="onLoad"/></draw:frame></text:p>
      <text:h text:style-name="Heading_20_3" text:outline-level="3"><text:bookmark-start text:name="__RefHeading___etape_12si_vous_souhaitez_creer_une_note_renseignez_le_champ_de_texte_description_._pour_utiliser_une_note_existante_cliquez_sur_utiliser_le_contenu_d_une_autre_note_12"/><text:bookmark-start text:name="etape_12si_vous_souhaitez_creer_une_note_renseignez_le_champ_de_texte_description_._pour_utiliser_une_note_existante_cliquez_sur_utiliser_le_contenu_d_une_autre_note"/>Étape 12 : Si vous souhaitez créer une note, renseignez  le champ de texte « Description ». Pour utiliser une note existante, cliquez sur « Utiliser le contenu d'une autre note »<text:bookmark-end text:name="__RefHeading___etape_12si_vous_souhaitez_creer_une_note_renseignez_le_champ_de_texte_description_._pour_utiliser_une_note_existante_cliquez_sur_utiliser_le_contenu_d_une_autre_note_12"/><text:bookmark-end text:name="etape_12si_vous_souhaitez_creer_une_note_renseignez_le_champ_de_texte_description_._pour_utiliser_une_note_existante_cliquez_sur_utiliser_le_contenu_d_une_autre_note"/></text:h>
      <text:p text:style-name="Text_20_body"><draw:frame draw:style-name="mediacenter" draw:name="10" text:anchor-type="paragraph" draw:z-index="10" svg:width="20.902083333333cm" style:rel-width="100%" svg:height="11.509375cm" style:rel-height="scale"><draw:image xlink:href="Pictures/ee24191696fbfc71df317c6dfe0e1858.png" xlink:type="simple" xlink:show="embed" xlink:actuate="onLoad"/></draw:frame></text:p>
      <text:h text:style-name="Heading_20_3" text:outline-level="3"><text:bookmark-start text:name="__RefHeading___etape_13selectionnez_la_note_que_vous_voulez_dupliquer_13"/><text:bookmark-start text:name="etape_13selectionnez_la_note_que_vous_voulez_dupliquer"/>Étape 13 : Sélectionnez la note que vous voulez dupliquer<text:bookmark-end text:name="__RefHeading___etape_13selectionnez_la_note_que_vous_voulez_dupliquer_13"/><text:bookmark-end text:name="etape_13selectionnez_la_note_que_vous_voulez_dupliquer"/></text:h>
      <text:p text:style-name="Text_20_body"><draw:frame draw:style-name="mediacenter" draw:name="11" text:anchor-type="paragraph" draw:z-index="11" svg:width="19.393958333333cm" style:rel-width="100%" svg:height="5.8208333333333cm" style:rel-height="scale"><draw:image xlink:href="Pictures/857d4067c3773bb5678a4236af8a31e4.png" xlink:type="simple" xlink:show="embed" xlink:actuate="onLoad"/></draw:frame></text:p>
      <text:h text:style-name="Heading_20_3" text:outline-level="3"><text:bookmark-start text:name="__RefHeading___etape_14cliquez_sur_enregistrer_pour_sauvegarder_le_bloc_14"/><text:bookmark-start text:name="etape_14cliquez_sur_enregistrer_pour_sauvegarder_le_bloc"/>Étape 14 : Cliquez sur « Enregistrer » pour sauvegarder le bloc<text:bookmark-end text:name="__RefHeading___etape_14cliquez_sur_enregistrer_pour_sauvegarder_le_bloc_14"/><text:bookmark-end text:name="etape_14cliquez_sur_enregistrer_pour_sauvegarder_le_bloc"/></text:h>
      <text:p text:style-name="Text_20_body"><draw:frame draw:style-name="mediacenter" draw:name="12" text:anchor-type="paragraph" draw:z-index="12" svg:width="15.24cm" svg:height="3.8629166666667cm"><draw:image xlink:href="Pictures/dbbad6b7868f677a36b9b179cc18d2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2:00</meta:creation-date>
    <dc:creator>Generated</dc:creator>
    <dc:date>2026-09-17T14::42:00</dc:date>
    <dc:language>en-US</dc:language>
    <meta:editing-cycles>1</meta:editing-cycles>
    <meta:editing-duration>PT0S</meta:editing-duration>
    <dc:title>mahara:tutoriels_eportfolio:6_comment_ajouter_une_noteo</dc:title>
  </office:meta>
</office:document-meta>
</file>