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936c3943166ff5ff6e4da66f86d772.png"/>
  <manifest:file-entry manifest:media-type="image/png" manifest:full-path="Pictures/f46375023ae3345f8c6bffbac8c434c7.png"/>
  <manifest:file-entry manifest:media-type="image/png" manifest:full-path="Pictures/c0f30df83910a6a170e34aa578b7eace.png"/>
  <manifest:file-entry manifest:media-type="image/png" manifest:full-path="Pictures/c39e128f80a7a67d8499c93835be0c23.png"/>
  <manifest:file-entry manifest:media-type="image/png" manifest:full-path="Pictures/1efa8939923a30f9307954265fbdab8f.png"/>
  <manifest:file-entry manifest:media-type="image/png" manifest:full-path="Pictures/64c1bcc31491cc029609ebc3fb36e46f.png"/>
  <manifest:file-entry manifest:media-type="image/png" manifest:full-path="Pictures/981734834731f0e31bd63842a3dae1de.png"/>
  <manifest:file-entry manifest:media-type="image/png" manifest:full-path="Pictures/15f3165f1f21e7f5642ad00335846dce.png"/>
  <manifest:file-entry manifest:media-type="image/png" manifest:full-path="Pictures/3cb5fff3da1d908cd265553dd3c9ea31.png"/>
  <manifest:file-entry manifest:media-type="image/png" manifest:full-path="Pictures/e137f569c713a02db1ab3bee63fb92fb.png"/>
  <manifest:file-entry manifest:media-type="image/png" manifest:full-path="Pictures/aa8c37b1fd959028ac42c068660360d7.png"/>
  <manifest:file-entry manifest:media-type="image/png" manifest:full-path="Pictures/70a07448d045400e649c1a0f4a032d2b.png"/>
  <manifest:file-entry manifest:media-type="image/png" manifest:full-path="Pictures/42299928279dfbfba4e0e748e0474d2d.png"/>
  <manifest:file-entry manifest:media-type="image/png" manifest:full-path="Pictures/8fdea1fa1b8165ac13c4c4892077d409.png"/>
  <manifest:file-entry manifest:media-type="image/png" manifest:full-path="Pictures/ffe32f3ccb69985c2ee53dad416245eb.png"/>
  <manifest:file-entry manifest:media-type="image/png" manifest:full-path="Pictures/8a79e2474088e88333fec84af23c8194.png"/>
  <manifest:file-entry manifest:media-type="image/png" manifest:full-path="Pictures/3ea874ff0084cce16e605833ac811f8f.png"/>
  <manifest:file-entry manifest:media-type="image/png" manifest:full-path="Pictures/5ad24ea9cfd131c7a217923eae44fdf2.png"/>
  <manifest:file-entry manifest:media-type="image/png" manifest:full-path="Pictures/3a18c0d9eea1356743ffa7773fd2c177.png"/>
  <manifest:file-entry manifest:media-type="image/png" manifest:full-path="Pictures/620730f0675f46a4db72446fc887ebcb.png"/>
  <manifest:file-entry manifest:media-type="image/png" manifest:full-path="Pictures/e50ce5f6677eaaaff25ae89f5116ab07.png"/>
  <manifest:file-entry manifest:media-type="image/png" manifest:full-path="Pictures/9ece090135749dc7b6a94d882d893806.png"/>
  <manifest:file-entry manifest:media-type="image/png" manifest:full-path="Pictures/bab76412745f61b973605deb9a293cb1.png"/>
  <manifest:file-entry manifest:media-type="image/png" manifest:full-path="Pictures/b427a2dd28806b6764c80540d53d2a9b.png"/>
  <manifest:file-entry manifest:media-type="image/png" manifest:full-path="Pictures/1f0f7c102810d6b90e8ed3b0a9acf9a6.png"/>
  <manifest:file-entry manifest:media-type="image/png" manifest:full-path="Pictures/b9e3964864f6ab0f381dba915fd83111.png"/>
  <manifest:file-entry manifest:media-type="image/png" manifest:full-path="Pictures/2d0e25075b67ab11d5b9f909eb4acd9e.png"/>
  <manifest:file-entry manifest:media-type="image/png" manifest:full-path="Pictures/87ddf503d69d30374c0e1548779c1926.png"/>
  <manifest:file-entry manifest:media-type="image/png" manifest:full-path="Pictures/9501166028ba873ec01ca1216c59182e.png"/>
  <manifest:file-entry manifest:media-type="image/png" manifest:full-path="Pictures/6f8dc79c36319981ab86ea9f208bee42.png"/>
  <manifest:file-entry manifest:media-type="image/png" manifest:full-path="Pictures/f25a93bf5d5b6008a9cf82647131ba1b.png"/>
  <manifest:file-entry manifest:media-type="image/png" manifest:full-path="Pictures/1665d81f1831ec2ff365ebc43d2cbfd2.png"/>
  <manifest:file-entry manifest:media-type="image/png" manifest:full-path="Pictures/f16d31bf7c423db8de48c21356fc67f3.png"/>
  <manifest:file-entry manifest:media-type="image/png" manifest:full-path="Pictures/7233525f9c4e6fa57b7df8d8de5a71a3.png"/>
  <manifest:file-entry manifest:media-type="image/png" manifest:full-path="Pictures/1d8dc975c8ea72a01a891dd3eba64dc4.png"/>
  <manifest:file-entry manifest:media-type="image/png" manifest:full-path="Pictures/c32bec73bf575e76934c1894fdecb457.png"/>
  <manifest:file-entry manifest:media-type="image/png" manifest:full-path="Pictures/e4572392165a50a66b3b96f23c455101.png"/>
  <manifest:file-entry manifest:media-type="image/png" manifest:full-path="Pictures/c507e0d0c24538a81b50324414a9c22b.png"/>
  <manifest:file-entry manifest:media-type="image/png" manifest:full-path="Pictures/4f997db652f74d3962867449cfeeff2e.png"/>
  <manifest:file-entry manifest:media-type="image/png" manifest:full-path="Pictures/4d2786cfcd3f77c2f50c40adaa98c4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6_comment_gerer_un_groupe"/><text:bookmark-start text:name="__RefHeading___comment_gerer_votre_groupe_sur_la_plateforme_d_eportfolio_1"/><text:bookmark-start text:name="comment_gerer_votre_groupe_sur_la_plateforme_d_eportfolio"/>Comment gérer votre groupe sur la plateforme d’eportfolio ?<text:bookmark-end text:name="__RefHeading___comment_gerer_votre_groupe_sur_la_plateforme_d_eportfolio_1"/><text:bookmark-end text:name="comment_gerer_votre_groupe_sur_la_plateforme_d_eportfolio"/></text:h>
      <text:p text:style-name="Text_20_body"><text:a xlink:type="simple" xlink:href="https://mediatheque-pedagogique.unicaen.fr/video/2157-26-comment-gerer-un-groupe/" text:style-name="Internet_20_link" text:visited-style-name="Visited_20_Internet_20_Link">Accéder au tutoriel vidéo</text:a></text:p>
      <text:p text:style-name="Text_20_body">Pour accéder à la gestion d'un groupe, suivez ces étapes : </text:p>
      <text:h text:style-name="Heading_20_3" text:outline-level="3"><text:bookmark-start text:name="__RefHeading___etape_1cliquez_sur_le_menu_2"/><text:bookmark-start text:name="etape_1cliquez_sur_le_menu"/>Étape 1 : Cliquez sur le menu<text:bookmark-end text:name="__RefHeading___etape_1cliquez_sur_le_menu_2"/><text:bookmark-end text:name="etape_1cliquez_sur_le_menu"/></text:h>
      <text:p text:style-name="Text_20_body"><draw:frame draw:style-name="mediacenter" draw:name="0" text:anchor-type="paragraph" draw:z-index="0" svg:width="31.511875cm" style:rel-width="100%" svg:height="3.8629166666667cm" style:rel-height="scale"><draw:image xlink:href="Pictures/52936c3943166ff5ff6e4da66f86d772.png" xlink:type="simple" xlink:show="embed" xlink:actuate="onLoad"/></draw:frame></text:p>
      <text:h text:style-name="Heading_20_3" text:outline-level="3"><text:bookmark-start text:name="__RefHeading___etapes_2_et_3cliquez_sur_collaborer_puis_sur_groupes_3"/><text:bookmark-start text:name="etapes_2_et_3cliquez_sur_collaborer_puis_sur_groupes"/>Étapes 2 et 3 : Cliquez sur « Collaborer » puis sur « Groupes »<text:bookmark-end text:name="__RefHeading___etapes_2_et_3cliquez_sur_collaborer_puis_sur_groupes_3"/><text:bookmark-end text:name="etapes_2_et_3cliquez_sur_collaborer_puis_sur_groupes"/></text:h>
      <text:p text:style-name="Text_20_body"><draw:frame draw:style-name="mediacenter" draw:name="1" text:anchor-type="paragraph" draw:z-index="1" svg:width="15.001875cm" svg:height="8.8370833333333cm"><draw:image xlink:href="Pictures/f46375023ae3345f8c6bffbac8c434c7.png" xlink:type="simple" xlink:show="embed" xlink:actuate="onLoad"/></draw:frame></text:p>
      <text:h text:style-name="Heading_20_3" text:outline-level="3"><text:bookmark-start text:name="__RefHeading___etape_4cliquez_sur_le_nom_du_groupe_4"/><text:bookmark-start text:name="etape_4cliquez_sur_le_nom_du_groupe"/>Étape 4 : Cliquez sur le nom du groupe<text:bookmark-end text:name="__RefHeading___etape_4cliquez_sur_le_nom_du_groupe_4"/><text:bookmark-end text:name="etape_4cliquez_sur_le_nom_du_groupe"/></text:h>
      <text:p text:style-name="Text_20_body"><draw:frame draw:style-name="mediacenter" draw:name="2" text:anchor-type="paragraph" draw:z-index="2" svg:width="23.01875cm" style:rel-width="100%" svg:height="12.117916666667cm" style:rel-height="scale"><draw:image xlink:href="Pictures/c0f30df83910a6a170e34aa578b7eace.png" xlink:type="simple" xlink:show="embed" xlink:actuate="onLoad"/></draw:frame></text:p>
      <text:p text:style-name="Text_20_body">Vous arrivez sur l'onglet à propos de votre groupe.</text:p>
      <text:h text:style-name="Heading_20_2" text:outline-level="2"><text:bookmark-start text:name="__RefHeading___onglet_a_propos_5"/><text:bookmark-start text:name="onglet_a_propos"/>Onglet « À propos »<text:bookmark-end text:name="__RefHeading___onglet_a_propos_5"/><text:bookmark-end text:name="onglet_a_propos"/></text:h>
      <text:p text:style-name="Text_20_body"><draw:frame draw:style-name="mediacenter" draw:name="3" text:anchor-type="paragraph" draw:z-index="3" svg:width="22.727708333333cm" style:rel-width="100%" svg:height="5.7414583333333cm" style:rel-height="scale"><draw:image xlink:href="Pictures/c39e128f80a7a67d8499c93835be0c23.png" xlink:type="simple" xlink:show="embed" xlink:actuate="onLoad"/></draw:frame></text:p>
      <text:p text:style-name="Text_20_body">L’onglet « À propos » de l’espace de votre groupe affiche les éléments généraux du groupe tels que la date de création, le nombre de membres, le nombre de forums du groupe etc. Par défaut, cet onglet présente également les dernières activités du groupe dans les « Forums » et dans les « Pages » et « Collections » du groupe. </text:p>
      <text:p text:style-name="Text_20_body">Cet onglet étant une « Page », vous pouvez modifier les blocs qui la constituent à votre convenance en cliquant sur le bouton « Modifier cette page » qui se trouve à droite de votre écran, sous le nom de l’onglet suivi du nom de votre groupe.</text:p>
      <text:p text:style-name="Text_20_body">La « Page » est alors entièrement modifiable puisque vous pouvez ajouter ou supprimer n’importe quel bloc, y compris ceux qui s’affichent par défaut.  </text:p>
      <text:p text:style-name="Text_20_body">Les paramètres de la « Page » sont modifiables aussi. 
Pour cela, cliquez sur le bouton « Préférences » :</text:p>
      <text:p text:style-name="Text_20_body"><draw:frame draw:style-name="mediacenter" draw:name="4" text:anchor-type="paragraph" draw:z-index="4" svg:width="22.727708333333cm" style:rel-width="100%" svg:height="8.8635416666667cm" style:rel-height="scale"><draw:image xlink:href="Pictures/1efa8939923a30f9307954265fbdab8f.png" xlink:type="simple" xlink:show="embed" xlink:actuate="onLoad"/></draw:frame></text:p>
      <text:p text:style-name="Text_20_body">Faites défiler la page vers le bas et cliquez sur « Enregistrer groupe » pour enregistrer les nouveaux paramètres.</text:p>
      <text:p text:style-name="Text_20_body"><draw:frame draw:style-name="mediacenter" draw:name="5" text:anchor-type="paragraph" draw:z-index="5" svg:width="23.838958333333cm" style:rel-width="100%" svg:height="6.1383333333333cm" style:rel-height="scale"><draw:image xlink:href="Pictures/64c1bcc31491cc029609ebc3fb36e46f.png" xlink:type="simple" xlink:show="embed" xlink:actuate="onLoad"/></draw:frame></text:p>
      <text:h text:style-name="Heading_20_2" text:outline-level="2"><text:bookmark-start text:name="__RefHeading___onglet_membres_6"/><text:bookmark-start text:name="onglet_membres"/>Onglet « Membres »<text:bookmark-end text:name="__RefHeading___onglet_membres_6"/><text:bookmark-end text:name="onglet_membres"/></text:h>
      <text:h text:style-name="Heading_20_3" text:outline-level="3"><text:bookmark-start text:name="__RefHeading___retirer_des_membres_du_groupe_7"/><text:bookmark-start text:name="retirer_des_membres_du_groupe"/>Retirer des membres du groupe<text:bookmark-end text:name="__RefHeading___retirer_des_membres_du_groupe_7"/><text:bookmark-end text:name="retirer_des_membres_du_groupe"/></text:h>
      <text:h text:style-name="Heading_20_4" text:outline-level="4"><text:bookmark-start text:name="__RefHeading___etape_1cliquez_sur_le_menu_8"/><text:bookmark-start text:name="etape_1cliquez_sur_le_menu1"/>Étape 1 : Cliquez sur le menu<text:bookmark-end text:name="__RefHeading___etape_1cliquez_sur_le_menu_8"/><text:bookmark-end text:name="etape_1cliquez_sur_le_menu1"/></text:h>
      <text:p text:style-name="Text_20_body"><draw:frame draw:style-name="mediacenter" draw:name="6" text:anchor-type="paragraph" draw:z-index="6" svg:width="31.511875cm" style:rel-width="100%" svg:height="3.8629166666667cm" style:rel-height="scale"><draw:image xlink:href="Pictures/52936c3943166ff5ff6e4da66f86d772.png" xlink:type="simple" xlink:show="embed" xlink:actuate="onLoad"/></draw:frame></text:p>
      <text:h text:style-name="Heading_20_4" text:outline-level="4"><text:bookmark-start text:name="__RefHeading___etapes_2_et_3cliquez_sur_collaborer_puis_sur_groupes_9"/><text:bookmark-start text:name="etapes_2_et_3cliquez_sur_collaborer_puis_sur_groupes1"/>Étapes 2 et 3 : Cliquez sur « Collaborer » puis sur « Groupes »<text:bookmark-end text:name="__RefHeading___etapes_2_et_3cliquez_sur_collaborer_puis_sur_groupes_9"/><text:bookmark-end text:name="etapes_2_et_3cliquez_sur_collaborer_puis_sur_groupes1"/></text:h>
      <text:p text:style-name="Text_20_body"><draw:frame draw:style-name="mediacenter" draw:name="7" text:anchor-type="paragraph" draw:z-index="7" svg:width="15.001875cm" svg:height="8.8370833333333cm"><draw:image xlink:href="Pictures/f46375023ae3345f8c6bffbac8c434c7.png" xlink:type="simple" xlink:show="embed" xlink:actuate="onLoad"/></draw:frame></text:p>
      <text:h text:style-name="Heading_20_4" text:outline-level="4"><text:bookmark-start text:name="__RefHeading___etape_4cliquez_sur_le_nom_du_groupe_10"/><text:bookmark-start text:name="etape_4cliquez_sur_le_nom_du_groupe1"/>Étape 4 : Cliquez sur le nom du groupe<text:bookmark-end text:name="__RefHeading___etape_4cliquez_sur_le_nom_du_groupe_10"/><text:bookmark-end text:name="etape_4cliquez_sur_le_nom_du_groupe1"/></text:h>
      <text:p text:style-name="Text_20_body"><draw:frame draw:style-name="mediacenter" draw:name="8" text:anchor-type="paragraph" draw:z-index="8" svg:width="23.01875cm" style:rel-width="100%" svg:height="12.117916666667cm" style:rel-height="scale"><draw:image xlink:href="Pictures/c0f30df83910a6a170e34aa578b7eace.png" xlink:type="simple" xlink:show="embed" xlink:actuate="onLoad"/></draw:frame></text:p>
      <text:h text:style-name="Heading_20_4" text:outline-level="4"><text:bookmark-start text:name="__RefHeading___etape_5cliquez_sur_l_onglet_membres_pour_afficher_les_membres_de_votre_groupe_11"/><text:bookmark-start text:name="etape_5cliquez_sur_l_onglet_membres_pour_afficher_les_membres_de_votre_groupe"/>Étape 5 : Cliquez sur l’onglet « Membres » pour afficher les membres de votre groupe<text:bookmark-end text:name="__RefHeading___etape_5cliquez_sur_l_onglet_membres_pour_afficher_les_membres_de_votre_groupe_11"/><text:bookmark-end text:name="etape_5cliquez_sur_l_onglet_membres_pour_afficher_les_membres_de_votre_groupe"/></text:h>
      <text:p text:style-name="Text_20_body"><draw:frame draw:style-name="mediacenter" draw:name="9" text:anchor-type="paragraph" draw:z-index="9" svg:width="22.568958333333cm" style:rel-width="100%" svg:height="5.7414583333333cm" style:rel-height="scale"><draw:image xlink:href="Pictures/981734834731f0e31bd63842a3dae1de.png" xlink:type="simple" xlink:show="embed" xlink:actuate="onLoad"/></draw:frame></text:p>
      <text:h text:style-name="Heading_20_4" text:outline-level="4"><text:bookmark-start text:name="__RefHeading___etape_6recherchez_un_membre_en_entrant_son_nom_dans_le_champ_situe_sous_recherche_12"/><text:bookmark-start text:name="etape_6recherchez_un_membre_en_entrant_son_nom_dans_le_champ_situe_sous_recherche"/>Étape 6 : Recherchez un membre en entrant son nom dans le champ situé sous « Recherche »<text:bookmark-end text:name="__RefHeading___etape_6recherchez_un_membre_en_entrant_son_nom_dans_le_champ_situe_sous_recherche_12"/><text:bookmark-end text:name="etape_6recherchez_un_membre_en_entrant_son_nom_dans_le_champ_situe_sous_recherche"/></text:h>
      <text:p text:style-name="Text_20_body"><draw:frame draw:style-name="mediacenter" draw:name="10" text:anchor-type="paragraph" draw:z-index="10" svg:width="22.754166666667cm" style:rel-width="100%" svg:height="7.858125cm" style:rel-height="scale"><draw:image xlink:href="Pictures/15f3165f1f21e7f5642ad00335846dce.png" xlink:type="simple" xlink:show="embed" xlink:actuate="onLoad"/></draw:frame></text:p>
      <text:h text:style-name="Heading_20_4" text:outline-level="4"><text:bookmark-start text:name="__RefHeading___etape_7choisissez_une_option_de_tri_13"/><text:bookmark-start text:name="etape_7choisissez_une_option_de_tri"/>Étape 7 : Choisissez une option de tri<text:bookmark-end text:name="__RefHeading___etape_7choisissez_une_option_de_tri_13"/><text:bookmark-end text:name="etape_7choisissez_une_option_de_tri"/></text:h>
      <text:p text:style-name="Text_20_body"><draw:frame draw:style-name="mediacenter" draw:name="11" text:anchor-type="paragraph" draw:z-index="11" svg:width="22.621875cm" style:rel-width="100%" svg:height="7.6729166666667cm" style:rel-height="scale"><draw:image xlink:href="Pictures/3cb5fff3da1d908cd265553dd3c9ea31.png" xlink:type="simple" xlink:show="embed" xlink:actuate="onLoad"/></draw:frame></text:p>
      <text:h text:style-name="Heading_20_4" text:outline-level="4"><text:bookmark-start text:name="__RefHeading___etape_8cliquez_sur_recherche_14"/><text:bookmark-start text:name="etape_8cliquez_sur_recherche"/>Étape 8 : Cliquez sur « Recherche »<text:bookmark-end text:name="__RefHeading___etape_8cliquez_sur_recherche_14"/><text:bookmark-end text:name="etape_8cliquez_sur_recherche"/></text:h>
      <text:p text:style-name="Text_20_body"><draw:frame draw:style-name="mediacenter" draw:name="12" text:anchor-type="paragraph" draw:z-index="12" svg:width="22.70125cm" style:rel-width="100%" svg:height="7.8316666666667cm" style:rel-height="scale"><draw:image xlink:href="Pictures/e137f569c713a02db1ab3bee63fb92fb.png" xlink:type="simple" xlink:show="embed" xlink:actuate="onLoad"/></draw:frame></text:p>
      <text:p text:style-name="Text_20_body">La liste des membres correspondant à votre recherche s’affiche dans l’espace « Résultats ». </text:p>
      <text:h text:style-name="Heading_20_4" text:outline-level="4"><text:bookmark-start text:name="__RefHeading___etape_9cliquez_sur_retirer_du_groupe_15"/><text:bookmark-start text:name="etape_9cliquez_sur_retirer_du_groupe"/>Étape 9 : Cliquez sur « Retirer du groupe »<text:bookmark-end text:name="__RefHeading___etape_9cliquez_sur_retirer_du_groupe_15"/><text:bookmark-end text:name="etape_9cliquez_sur_retirer_du_groupe"/></text:h>
      <text:p text:style-name="Text_20_body"><draw:frame draw:style-name="mediacenter" draw:name="13" text:anchor-type="paragraph" draw:z-index="13" svg:width="22.595416666667cm" style:rel-width="100%" svg:height="12.329583333333cm" style:rel-height="scale"><draw:image xlink:href="Pictures/aa8c37b1fd959028ac42c068660360d7.png" xlink:type="simple" xlink:show="embed" xlink:actuate="onLoad"/></draw:frame></text:p>
      <text:h text:style-name="Heading_20_3" text:outline-level="3"><text:bookmark-start text:name="__RefHeading___ajouter_des_membres_au_groupe_16"/><text:bookmark-start text:name="ajouter_des_membres_au_groupe"/>Ajouter des membres au groupe<text:bookmark-end text:name="__RefHeading___ajouter_des_membres_au_groupe_16"/><text:bookmark-end text:name="ajouter_des_membres_au_groupe"/></text:h>
      <text:h text:style-name="Heading_20_4" text:outline-level="4"><text:bookmark-start text:name="__RefHeading___etape_1cliquez_sur_le_menu_17"/><text:bookmark-start text:name="etape_1cliquez_sur_le_menu2"/>Étape 1 : Cliquez sur le menu<text:bookmark-end text:name="__RefHeading___etape_1cliquez_sur_le_menu_17"/><text:bookmark-end text:name="etape_1cliquez_sur_le_menu2"/></text:h>
      <text:p text:style-name="Text_20_body"><draw:frame draw:style-name="mediacenter" draw:name="14" text:anchor-type="paragraph" draw:z-index="14" svg:width="31.511875cm" style:rel-width="100%" svg:height="3.8629166666667cm" style:rel-height="scale"><draw:image xlink:href="Pictures/52936c3943166ff5ff6e4da66f86d772.png" xlink:type="simple" xlink:show="embed" xlink:actuate="onLoad"/></draw:frame></text:p>
      <text:h text:style-name="Heading_20_4" text:outline-level="4"><text:bookmark-start text:name="__RefHeading___etapes_2_et_3_18"/><text:bookmark-start text:name="etapes_2_et_3"/>Étapes 2 et 3<text:bookmark-end text:name="__RefHeading___etapes_2_et_3_18"/><text:bookmark-end text:name="etapes_2_et_3"/></text:h>
      <text:p text:style-name="Text_20_body">Cliquez sur « Collaborer » puis sur « Groupes ».</text:p>
      <text:p text:style-name="Text_20_body"><draw:frame draw:style-name="mediacenter" draw:name="15" text:anchor-type="paragraph" draw:z-index="15" svg:width="15.001875cm" svg:height="8.8370833333333cm"><draw:image xlink:href="Pictures/f46375023ae3345f8c6bffbac8c434c7.png" xlink:type="simple" xlink:show="embed" xlink:actuate="onLoad"/></draw:frame></text:p>
      <text:h text:style-name="Heading_20_4" text:outline-level="4"><text:bookmark-start text:name="__RefHeading___etape_4cliquez_sur_le_nom_du_groupe_19"/><text:bookmark-start text:name="etape_4cliquez_sur_le_nom_du_groupe2"/>Étape 4 : Cliquez sur le nom du groupe<text:bookmark-end text:name="__RefHeading___etape_4cliquez_sur_le_nom_du_groupe_19"/><text:bookmark-end text:name="etape_4cliquez_sur_le_nom_du_groupe2"/></text:h>
      <text:p text:style-name="Text_20_body"><draw:frame draw:style-name="mediacenter" draw:name="16" text:anchor-type="paragraph" draw:z-index="16" svg:width="23.01875cm" style:rel-width="100%" svg:height="12.117916666667cm" style:rel-height="scale"><draw:image xlink:href="Pictures/c0f30df83910a6a170e34aa578b7eace.png" xlink:type="simple" xlink:show="embed" xlink:actuate="onLoad"/></draw:frame></text:p>
      <text:h text:style-name="Heading_20_4" text:outline-level="4"><text:bookmark-start text:name="__RefHeading___etape_5cliquez_sur_l_onglet_membres_pour_afficher_les_membres_de_votre_groupe_20"/><text:bookmark-start text:name="etape_5cliquez_sur_l_onglet_membres_pour_afficher_les_membres_de_votre_groupe1"/>Étape 5 : Cliquez sur l’onglet « Membres » pour afficher les membres de votre groupe<text:bookmark-end text:name="__RefHeading___etape_5cliquez_sur_l_onglet_membres_pour_afficher_les_membres_de_votre_groupe_20"/><text:bookmark-end text:name="etape_5cliquez_sur_l_onglet_membres_pour_afficher_les_membres_de_votre_groupe1"/></text:h>
      <text:p text:style-name="Text_20_body"><draw:frame draw:style-name="mediacenter" draw:name="17" text:anchor-type="paragraph" draw:z-index="17" svg:width="22.568958333333cm" style:rel-width="100%" svg:height="5.7414583333333cm" style:rel-height="scale"><draw:image xlink:href="Pictures/981734834731f0e31bd63842a3dae1de.png" xlink:type="simple" xlink:show="embed" xlink:actuate="onLoad"/></draw:frame></text:p>
      <text:h text:style-name="Heading_20_4" text:outline-level="4"><text:bookmark-start text:name="__RefHeading___etape_6cliquez_sur_le_texte_qui_s_affiche_en_vert_envoyant_une_invitation_groupee_21"/><text:bookmark-start text:name="etape_6cliquez_sur_le_texte_qui_s_affiche_en_vert_envoyant_une_invitation_groupee"/>Étape 6 : Cliquez sur le texte qui s’affiche en vert « envoyant une invitation groupée »<text:bookmark-end text:name="__RefHeading___etape_6cliquez_sur_le_texte_qui_s_affiche_en_vert_envoyant_une_invitation_groupee_21"/><text:bookmark-end text:name="etape_6cliquez_sur_le_texte_qui_s_affiche_en_vert_envoyant_une_invitation_groupee"/></text:h>
      <text:p text:style-name="Text_20_body"><draw:frame draw:style-name="mediacenter" draw:name="18" text:anchor-type="paragraph" draw:z-index="18" svg:width="22.674791666667cm" style:rel-width="100%" svg:height="9.1016666666667cm" style:rel-height="scale"><draw:image xlink:href="Pictures/70a07448d045400e649c1a0f4a032d2b.png" xlink:type="simple" xlink:show="embed" xlink:actuate="onLoad"/></draw:frame></text:p>
      <text:h text:style-name="Heading_20_4" text:outline-level="4"><text:bookmark-start text:name="__RefHeading___etape_7entrez_le_nom_de_la_ou_les_personne_s_a_ajouter_au_groupe_22"/><text:bookmark-start text:name="etape_7entrez_le_nom_de_la_ou_les_personne_s_a_ajouter_au_groupe"/>Étape 7 : Entrez le nom de la ou les personne(s) à ajouter au groupe<text:bookmark-end text:name="__RefHeading___etape_7entrez_le_nom_de_la_ou_les_personne_s_a_ajouter_au_groupe_22"/><text:bookmark-end text:name="etape_7entrez_le_nom_de_la_ou_les_personne_s_a_ajouter_au_groupe"/></text:h>
      <text:p text:style-name="Text_20_body"><draw:frame draw:style-name="mediacenter" draw:name="19" text:anchor-type="paragraph" draw:z-index="19" svg:width="22.807083333333cm" style:rel-width="100%" svg:height="6.985cm" style:rel-height="scale"><draw:image xlink:href="Pictures/42299928279dfbfba4e0e748e0474d2d.png" xlink:type="simple" xlink:show="embed" xlink:actuate="onLoad"/></draw:frame></text:p>
      <text:h text:style-name="Heading_20_4" text:outline-level="4"><text:bookmark-start text:name="__RefHeading___etape_8cliquez_sur_recherche_23"/><text:bookmark-start text:name="etape_8cliquez_sur_recherche1"/>Étape 8 : Cliquez sur  « Recherche »<text:bookmark-end text:name="__RefHeading___etape_8cliquez_sur_recherche_23"/><text:bookmark-end text:name="etape_8cliquez_sur_recherche1"/></text:h>
      <text:p text:style-name="Text_20_body"><draw:frame draw:style-name="mediacenter" draw:name="20" text:anchor-type="paragraph" draw:z-index="20" svg:width="22.754166666667cm" style:rel-width="100%" svg:height="7.0114583333333cm" style:rel-height="scale"><draw:image xlink:href="Pictures/8fdea1fa1b8165ac13c4c4892077d409.png" xlink:type="simple" xlink:show="embed" xlink:actuate="onLoad"/></draw:frame></text:p>
      <text:h text:style-name="Heading_20_4" text:outline-level="4"><text:bookmark-start text:name="__RefHeading___etapes_9_et_10dans_l_encadre_membres_potentiels_selectionnez_le_nom_de_la_ou_les_personne_s_de_votre_choix_puis_cliquez_sur_le_bouton_representant_une_fleche_allant_vers_la_droite_24"/><text:bookmark-start text:name="etapes_9_et_10dans_l_encadre_membres_potentiels_selectionnez_le_nom_de_la_ou_les_personne_s_de_votre_choix_puis_cliquez_sur_le_bouton_representant_une_fleche_allant_vers_la_droite"/>Étapes 9 et 10 : Dans l’encadré « Membres potentiels », sélectionnez le nom de la ou les personne(s) de votre choix puis cliquez sur le bouton représentant une flèche allant vers la droite<text:bookmark-end text:name="__RefHeading___etapes_9_et_10dans_l_encadre_membres_potentiels_selectionnez_le_nom_de_la_ou_les_personne_s_de_votre_choix_puis_cliquez_sur_le_bouton_representant_une_fleche_allant_vers_la_droite_24"/><text:bookmark-end text:name="etapes_9_et_10dans_l_encadre_membres_potentiels_selectionnez_le_nom_de_la_ou_les_personne_s_de_votre_choix_puis_cliquez_sur_le_bouton_representant_une_fleche_allant_vers_la_droite"/></text:h>
      <text:p text:style-name="Text_20_body"><draw:frame draw:style-name="mediacenter" draw:name="21" text:anchor-type="paragraph" draw:z-index="21" svg:width="21.986875cm" style:rel-width="100%" svg:height="8.8635416666667cm" style:rel-height="scale"><draw:image xlink:href="Pictures/ffe32f3ccb69985c2ee53dad416245eb.png" xlink:type="simple" xlink:show="embed" xlink:actuate="onLoad"/></draw:frame></text:p>
      <text:h text:style-name="Heading_20_4" text:outline-level="4"><text:bookmark-start text:name="__RefHeading___etape_11validez_votre_invitation_en_cliquant_sur_envoyer_25"/><text:bookmark-start text:name="etape_11validez_votre_invitation_en_cliquant_sur_envoyer"/>Étape 11 : Validez votre invitation en cliquant sur  « Envoyer »<text:bookmark-end text:name="__RefHeading___etape_11validez_votre_invitation_en_cliquant_sur_envoyer_25"/><text:bookmark-end text:name="etape_11validez_votre_invitation_en_cliquant_sur_envoyer"/></text:h>
      <text:p text:style-name="Text_20_body"><draw:frame draw:style-name="mediacenter" draw:name="22" text:anchor-type="paragraph" draw:z-index="22" svg:width="22.198541666667cm" style:rel-width="100%" svg:height="8.73125cm" style:rel-height="scale"><draw:image xlink:href="Pictures/8a79e2474088e88333fec84af23c8194.png" xlink:type="simple" xlink:show="embed" xlink:actuate="onLoad"/></draw:frame></text:p>
      <text:p text:style-name="Text_20_body">Vous voyez alors apparaître dans l’onglet « Membres » une nouvelle liste de résultats possibles. </text:p>
      <text:h text:style-name="Heading_20_4" text:outline-level="4"><text:bookmark-start text:name="__RefHeading___etape_12cliquez_sur_invites_pour_afficher_cette_categorie_26"/><text:bookmark-start text:name="etape_12cliquez_sur_invites_pour_afficher_cette_categorie"/>Étape 12 : Cliquez sur « Invités » pour afficher cette catégorie<text:bookmark-end text:name="__RefHeading___etape_12cliquez_sur_invites_pour_afficher_cette_categorie_26"/><text:bookmark-end text:name="etape_12cliquez_sur_invites_pour_afficher_cette_categorie"/></text:h>
      <text:p text:style-name="Text_20_body"><draw:frame draw:style-name="mediacenter" draw:name="23" text:anchor-type="paragraph" draw:z-index="23" svg:width="22.70125cm" style:rel-width="100%" svg:height="10.107083333333cm" style:rel-height="scale"><draw:image xlink:href="Pictures/3ea874ff0084cce16e605833ac811f8f.png" xlink:type="simple" xlink:show="embed" xlink:actuate="onLoad"/></draw:frame></text:p>
      <text:p text:style-name="Text_20_body">S’affiche alors la liste des membres qui n’ont pas encore accepté de rejoindre votre groupe. Si la personne décline votre invitation, alors son nom n’apparaît plus dans la liste des membres potentiels. Si en revanche votre invitation est acceptée, alors le nom de la personne s’affiche dans la liste des membres.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4" text:anchor-type="as-char" draw:z-index="2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Vous avez également la possibilité de modifier le rôle d’un membre afin de lui donner plus ou moins de droits sur l’espace du groupe. Pour cela, cliquez sur « Changer de rôle », en-dessous du nom du membre. Un nouvel écran est chargé, choisissez le rôle à attribuer dans la liste déroulante. Terminez en cliquant sur le bouton vert « Envoyer ». </text:p>
          </table:table-cell>
        </table:table-row>
      </table:table>
      <text:h text:style-name="Heading_20_2" text:outline-level="2"><text:bookmark-start text:name="__RefHeading___onglet_forums_27"/><text:bookmark-start text:name="onglet_forums"/>Onglet « Forums »<text:bookmark-end text:name="__RefHeading___onglet_forums_27"/><text:bookmark-end text:name="onglet_forums"/></text:h>
      <text:h text:style-name="Heading_20_3" text:outline-level="3"><text:bookmark-start text:name="__RefHeading___ajouter_un_forum_28"/><text:bookmark-start text:name="ajouter_un_forum"/>Ajouter un forum<text:bookmark-end text:name="__RefHeading___ajouter_un_forum_28"/><text:bookmark-end text:name="ajouter_un_forum"/></text:h>
      <text:p text:style-name="Text_20_body"><draw:frame draw:style-name="mediacenter" draw:name="25" text:anchor-type="paragraph" draw:z-index="25" svg:width="22.595416666667cm" style:rel-width="100%" svg:height="5.635625cm" style:rel-height="scale"><draw:image xlink:href="Pictures/3a18c0d9eea1356743ffa7773fd2c177.png" xlink:type="simple" xlink:show="embed" xlink:actuate="onLoad"/></draw:frame></text:p>
      <text:p text:style-name="Text_20_body">L’onglet « Forum » propose par défaut un forum intitulé « Discussion générale ». Tous les membres peuvent se désabonner de ce forum mais seuls les administrateurs du groupe peuvent modifier le forum en cliquant sur l’icône représentant un crayon ou le supprimer en cliquant sur l’icône représentant une poubelle rouge.</text:p>
      <text:p text:style-name="Text_20_body">Les administrateurs sont aussi les seuls à pouvoir ajouter un nouveau forum. </text:p>
      <text:h text:style-name="Heading_20_4" text:outline-level="4"><text:bookmark-start text:name="__RefHeading___etape_1cliquez_sur_le_bouton_nouveau_forum_29"/><text:bookmark-start text:name="etape_1cliquez_sur_le_bouton_nouveau_forum"/>Étape 1 : Cliquez sur le bouton « Nouveau forum »<text:bookmark-end text:name="__RefHeading___etape_1cliquez_sur_le_bouton_nouveau_forum_29"/><text:bookmark-end text:name="etape_1cliquez_sur_le_bouton_nouveau_forum"/></text:h>
      <text:p text:style-name="Text_20_body"><draw:frame draw:style-name="mediacenter" draw:name="26" text:anchor-type="paragraph" draw:z-index="26" svg:width="22.86cm" style:rel-width="100%" svg:height="6.5616666666667cm" style:rel-height="scale"><draw:image xlink:href="Pictures/620730f0675f46a4db72446fc887ebcb.png" xlink:type="simple" xlink:show="embed" xlink:actuate="onLoad"/></draw:frame></text:p>
      <text:h text:style-name="Heading_20_4" text:outline-level="4"><text:bookmark-start text:name="__RefHeading___etape_2renseignez_le_titre_et_la_description_du_forum_30"/><text:bookmark-start text:name="etape_2renseignez_le_titre_et_la_description_du_forum"/>Étape 2 : Renseignez le titre et la description du forum<text:bookmark-end text:name="__RefHeading___etape_2renseignez_le_titre_et_la_description_du_forum_30"/><text:bookmark-end text:name="etape_2renseignez_le_titre_et_la_description_du_forum"/></text:h>
      <text:p text:style-name="Text_20_body"><draw:frame draw:style-name="mediacenter" draw:name="27" text:anchor-type="paragraph" draw:z-index="27" svg:width="22.754166666667cm" style:rel-width="100%" svg:height="16.298333333333cm" style:rel-height="scale"><draw:image xlink:href="Pictures/e50ce5f6677eaaaff25ae89f5116ab07.png" xlink:type="simple" xlink:show="embed" xlink:actuate="onLoad"/></draw:frame></text:p>
      <text:h text:style-name="Heading_20_4" text:outline-level="4"><text:bookmark-start text:name="__RefHeading___etape_3cliquez_sur_la_fleche_descendante_a_droite_de_preferences_du_forum_pour_deplier_le_menu_et_acceder_a_plus_de_parametres_31"/><text:bookmark-start text:name="etape_3cliquez_sur_la_fleche_descendante_a_droite_de_preferences_du_forum_pour_deplier_le_menu_et_acceder_a_plus_de_parametres"/>Étape 3 : Cliquez sur la flèche descendante à droite de « Préférences du forum » pour déplier le menu et accéder à plus de paramètres<text:bookmark-end text:name="__RefHeading___etape_3cliquez_sur_la_fleche_descendante_a_droite_de_preferences_du_forum_pour_deplier_le_menu_et_acceder_a_plus_de_parametres_31"/><text:bookmark-end text:name="etape_3cliquez_sur_la_fleche_descendante_a_droite_de_preferences_du_forum_pour_deplier_le_menu_et_acceder_a_plus_de_parametres"/></text:h>
      <text:p text:style-name="Text_20_body"><draw:frame draw:style-name="mediacenter" draw:name="28" text:anchor-type="paragraph" draw:z-index="28" svg:width="23.230416666667cm" style:rel-width="100%" svg:height="12.170833333333cm" style:rel-height="scale"><draw:image xlink:href="Pictures/9ece090135749dc7b6a94d882d893806.png" xlink:type="simple" xlink:show="embed" xlink:actuate="onLoad"/></draw:frame></text:p>
      <text:h text:style-name="Heading_20_4" text:outline-level="4"><text:bookmark-start text:name="__RefHeading___etape_4choisissez_si_les_membres_du_groupe_recoivent_automatiquement_une_notification_a_chaque_nouveau_message_poste_dans_le_forum_en_cliquant_sur_oui_non_32"/><text:bookmark-start text:name="etape_4choisissez_si_les_membres_du_groupe_recoivent_automatiquement_une_notification_a_chaque_nouveau_message_poste_dans_le_forum_en_cliquant_sur_oui_non"/>Étape 4 : Choisissez si les membres du groupe reçoivent automatiquement une notification à chaque nouveau message posté dans le forum en cliquant sur Oui / Non<text:bookmark-end text:name="__RefHeading___etape_4choisissez_si_les_membres_du_groupe_recoivent_automatiquement_une_notification_a_chaque_nouveau_message_poste_dans_le_forum_en_cliquant_sur_oui_non_32"/><text:bookmark-end text:name="etape_4choisissez_si_les_membres_du_groupe_recoivent_automatiquement_une_notification_a_chaque_nouveau_message_poste_dans_le_forum_en_cliquant_sur_oui_non"/></text:h>
      <text:p text:style-name="Text_20_body"><draw:frame draw:style-name="mediacenter" draw:name="29" text:anchor-type="paragraph" draw:z-index="29" svg:width="22.727708333333cm" style:rel-width="100%" svg:height="9.525cm" style:rel-height="scale"><draw:image xlink:href="Pictures/bab76412745f61b973605deb9a293cb1.png" xlink:type="simple" xlink:show="embed" xlink:actuate="onLoad"/></draw:frame></text:p>
      <text:h text:style-name="Heading_20_4" text:outline-level="4"><text:bookmark-start text:name="__RefHeading___etape_5cliquez_ensuite_sur_le_bouton_radio_de_votre_choix_pour_choisir_ou_se_positionnera_votre_forum_parmi_les_existants_33"/><text:bookmark-start text:name="etape_5cliquez_ensuite_sur_le_bouton_radio_de_votre_choix_pour_choisir_ou_se_positionnera_votre_forum_parmi_les_existants"/>Étape 5 : Cliquez ensuite sur le bouton radio de votre choix pour choisir où se positionnera votre forum parmi les existants<text:bookmark-end text:name="__RefHeading___etape_5cliquez_ensuite_sur_le_bouton_radio_de_votre_choix_pour_choisir_ou_se_positionnera_votre_forum_parmi_les_existants_33"/><text:bookmark-end text:name="etape_5cliquez_ensuite_sur_le_bouton_radio_de_votre_choix_pour_choisir_ou_se_positionnera_votre_forum_parmi_les_existants"/></text:h>
      <text:p text:style-name="Text_20_body">Par défaut, un nouveau forum est placé sous les précédents.</text:p>
      <text:p text:style-name="Text_20_body"><draw:frame draw:style-name="mediacenter" draw:name="30" text:anchor-type="paragraph" draw:z-index="30" svg:width="22.807083333333cm" style:rel-width="100%" svg:height="9.1810416666667cm" style:rel-height="scale"><draw:image xlink:href="Pictures/b427a2dd28806b6764c80540d53d2a9b.png" xlink:type="simple" xlink:show="embed" xlink:actuate="onLoad"/></draw:frame></text:p>
      <text:h text:style-name="Heading_20_4" text:outline-level="4"><text:bookmark-start text:name="__RefHeading___etape_6ajoutez_si_vous_le_souhaitez_un_ou_plusieurs_moderateurs_au_forum_34"/><text:bookmark-start text:name="etape_6ajoutez_si_vous_le_souhaitez_un_ou_plusieurs_moderateurs_au_forum"/>Étape 6 : Ajoutez, si vous le souhaitez, un ou plusieurs modérateurs au forum<text:bookmark-end text:name="__RefHeading___etape_6ajoutez_si_vous_le_souhaitez_un_ou_plusieurs_moderateurs_au_forum_34"/><text:bookmark-end text:name="etape_6ajoutez_si_vous_le_souhaitez_un_ou_plusieurs_moderateurs_au_forum"/></text:h>
      <text:p text:style-name="Text_20_body">Pour ce faire, entrez leur nom dans le champ prévu à cet effet.</text:p>
      <text:list text:style-name="List_20_1" text:continue-numbering="false">
        <text:list-item>
          <text:p text:style-name="List_20_1_Content_First"> Écrivez un nom dans le champ (1) ;</text:p>
        </text:list-item>
        <text:list-item>
          <text:p text:style-name="List_20_1_Content"> Cliquez sur le bouton « Recherche » (2) ;</text:p>
        </text:list-item>
        <text:list-item>
          <text:p text:style-name="List_20_1_Content"> Sélectionnez le nom du modérateur à ajouter (3) ; </text:p>
        </text:list-item>
        <text:list-item>
          <text:p text:style-name="List_20_1_Content_Last"> Cliquez sur la flèche se dirigeant vers la droite pour ajouter cette personne à la liste des modérateurs (4).</text:p>
        </text:list-item>
      </text:list>
      <text:p text:style-name="Text_20_body"><draw:frame draw:style-name="mediacenter" draw:name="31" text:anchor-type="paragraph" draw:z-index="31" svg:width="21.2725cm" style:rel-width="100%" svg:height="14.684375cm" style:rel-height="scale"><draw:image xlink:href="Pictures/1f0f7c102810d6b90e8ed3b0a9acf9a6.png" xlink:type="simple" xlink:show="embed" xlink:actuate="onLoad"/></draw:frame></text:p>
      <text:h text:style-name="Heading_20_4" text:outline-level="4"><text:bookmark-start text:name="__RefHeading___etape_7choisissez_qui_a_le_droit_de_creer_de_nouvelles_discussions_au_sein_d_un_forum_en_selectionnant_tous_les_membres_du_groupe_ou_seulement_les_moderateurs_et_administrateurs_du_groupe_35"/><text:bookmark-start text:name="etape_7choisissez_qui_a_le_droit_de_creer_de_nouvelles_discussions_au_sein_d_un_forum_en_selectionnant_tous_les_membres_du_groupe_ou_seulement_les_moderateurs_et_administrateurs_du_groupe"/>Étape 7 : Choisissez qui a le droit de créer de nouvelles discussions au sein d’un forum en sélectionnant « Tous les membres du groupe » ou « Seulement les modérateurs et administrateurs du groupe »<text:bookmark-end text:name="__RefHeading___etape_7choisissez_qui_a_le_droit_de_creer_de_nouvelles_discussions_au_sein_d_un_forum_en_selectionnant_tous_les_membres_du_groupe_ou_seulement_les_moderateurs_et_administrateurs_du_groupe_35"/><text:bookmark-end text:name="etape_7choisissez_qui_a_le_droit_de_creer_de_nouvelles_discussions_au_sein_d_un_forum_en_selectionnant_tous_les_membres_du_groupe_ou_seulement_les_moderateurs_et_administrateurs_du_groupe"/></text:h>
      <text:p text:style-name="Text_20_body"><draw:frame draw:style-name="mediacenter" draw:name="32" text:anchor-type="paragraph" draw:z-index="32" svg:width="18.970625cm" style:rel-width="100%" svg:height="11.58875cm" style:rel-height="scale"><draw:image xlink:href="Pictures/b9e3964864f6ab0f381dba915fd83111.png" xlink:type="simple" xlink:show="embed" xlink:actuate="onLoad"/></draw:frame></text:p>
      <text:h text:style-name="Heading_20_4" text:outline-level="4"><text:bookmark-start text:name="__RefHeading___etape_8decidez_de_fermer_ou_non_les_nouvelles_discussions_en_cliquant_sur_le_bouton_oui_non_36"/><text:bookmark-start text:name="etape_8decidez_de_fermer_ou_non_les_nouvelles_discussions_en_cliquant_sur_le_bouton_oui_non"/>Étape 8 : Décidez de fermer ou non les nouvelles discussions en cliquant sur le bouton « Oui » / « Non »<text:bookmark-end text:name="__RefHeading___etape_8decidez_de_fermer_ou_non_les_nouvelles_discussions_en_cliquant_sur_le_bouton_oui_non_36"/><text:bookmark-end text:name="etape_8decidez_de_fermer_ou_non_les_nouvelles_discussions_en_cliquant_sur_le_bouton_oui_non"/></text:h>
      <text:p text:style-name="Text_20_body">Si vous sélectionnez « Oui », seuls les modérateurs et administrateurs pourront contribuer aux discussions fermées</text:p>
      <text:p text:style-name="Text_20_body"><draw:frame draw:style-name="mediacenter" draw:name="33" text:anchor-type="paragraph" draw:z-index="33" svg:width="18.415cm" style:rel-width="100%" svg:height="10.980208333333cm" style:rel-height="scale"><draw:image xlink:href="Pictures/2d0e25075b67ab11d5b9f909eb4acd9e.png" xlink:type="simple" xlink:show="embed" xlink:actuate="onLoad"/></draw:frame></text:p>
      <text:h text:style-name="Heading_20_4" text:outline-level="4"><text:bookmark-start text:name="__RefHeading___etape_9cliquez_sur_enregistrer_en_bas_de_la_page_pour_valider_la_creation_du_nouveau_forum_37"/><text:bookmark-start text:name="etape_9cliquez_sur_enregistrer_en_bas_de_la_page_pour_valider_la_creation_du_nouveau_forum"/>Étape 9 : Cliquez sur « Enregistrer » en bas de la page pour valider la création du nouveau forum<text:bookmark-end text:name="__RefHeading___etape_9cliquez_sur_enregistrer_en_bas_de_la_page_pour_valider_la_creation_du_nouveau_forum_37"/><text:bookmark-end text:name="etape_9cliquez_sur_enregistrer_en_bas_de_la_page_pour_valider_la_creation_du_nouveau_forum"/></text:h>
      <text:p text:style-name="Text_20_body"><draw:frame draw:style-name="mediacenter" draw:name="34" text:anchor-type="paragraph" draw:z-index="34" svg:width="18.203333333333cm" style:rel-width="100%" svg:height="5.7414583333333cm" style:rel-height="scale"><draw:image xlink:href="Pictures/87ddf503d69d30374c0e1548779c1926.png" xlink:type="simple" xlink:show="embed" xlink:actuate="onLoad"/></draw:frame></text:p>
      <text:p text:style-name="Text_20_body">Revenez sur les paramètres du forum en cliquant sur le bouton représentant un crayon sur la droite de son titre, dans l'onglet « Forums ».</text:p>
      <text:p text:style-name="Text_20_body"><draw:frame draw:style-name="mediacenter" draw:name="35" text:anchor-type="paragraph" draw:z-index="35" svg:width="22.780625cm" style:rel-width="100%" svg:height="7.7258333333333cm" style:rel-height="scale"><draw:image xlink:href="Pictures/9501166028ba873ec01ca1216c59182e.png" xlink:type="simple" xlink:show="embed" xlink:actuate="onLoad"/></draw:frame></text:p>
      <text:h text:style-name="Heading_20_3" text:outline-level="3"><text:bookmark-start text:name="__RefHeading___ajouter_une_discussion_38"/><text:bookmark-start text:name="ajouter_une_discussion"/>Ajouter une discussion<text:bookmark-end text:name="__RefHeading___ajouter_une_discussion_38"/><text:bookmark-end text:name="ajouter_une_discussion"/></text:h>
      <text:h text:style-name="Heading_20_4" text:outline-level="4"><text:bookmark-start text:name="__RefHeading___etape_1entrez_dans_un_forum_en_cliquant_sur_son_titre_39"/><text:bookmark-start text:name="etape_1entrez_dans_un_forum_en_cliquant_sur_son_titre"/>Étape 1 : Entrez dans un forum en cliquant sur son titre<text:bookmark-end text:name="__RefHeading___etape_1entrez_dans_un_forum_en_cliquant_sur_son_titre_39"/><text:bookmark-end text:name="etape_1entrez_dans_un_forum_en_cliquant_sur_son_titre"/></text:h>
      <text:p text:style-name="Text_20_body"><draw:frame draw:style-name="mediacenter" draw:name="36" text:anchor-type="paragraph" draw:z-index="36" svg:width="22.595416666667cm" style:rel-width="100%" svg:height="7.8052083333333cm" style:rel-height="scale"><draw:image xlink:href="Pictures/6f8dc79c36319981ab86ea9f208bee42.png" xlink:type="simple" xlink:show="embed" xlink:actuate="onLoad"/></draw:frame></text:p>
      <text:h text:style-name="Heading_20_4" text:outline-level="4"><text:bookmark-start text:name="__RefHeading___etape_2cliquez_sur_le_bouton_nouvelle_discussion_40"/><text:bookmark-start text:name="etape_2cliquez_sur_le_bouton_nouvelle_discussion"/>Étape 2 : Cliquez sur le bouton « Nouvelle discussion »<text:bookmark-end text:name="__RefHeading___etape_2cliquez_sur_le_bouton_nouvelle_discussion_40"/><text:bookmark-end text:name="etape_2cliquez_sur_le_bouton_nouvelle_discussion"/></text:h>
      <text:p text:style-name="Text_20_body"><draw:frame draw:style-name="mediacenter" draw:name="37" text:anchor-type="paragraph" draw:z-index="37" svg:width="22.807083333333cm" style:rel-width="100%" svg:height="7.6729166666667cm" style:rel-height="scale"><draw:image xlink:href="Pictures/f25a93bf5d5b6008a9cf82647131ba1b.png" xlink:type="simple" xlink:show="embed" xlink:actuate="onLoad"/></draw:frame></text:p>
      <text:h text:style-name="Heading_20_4" text:outline-level="4"><text:bookmark-start text:name="__RefHeading___etape_3entrez_le_sujet_de_votre_discussion_et_le_corps_de_votre_message_41"/><text:bookmark-start text:name="etape_3entrez_le_sujet_de_votre_discussion_et_le_corps_de_votre_message"/>Étape 3 : Entrez le sujet de votre discussion et le corps de votre message<text:bookmark-end text:name="__RefHeading___etape_3entrez_le_sujet_de_votre_discussion_et_le_corps_de_votre_message_41"/><text:bookmark-end text:name="etape_3entrez_le_sujet_de_votre_discussion_et_le_corps_de_votre_message"/></text:h>
      <text:p text:style-name="Text_20_body"><draw:frame draw:style-name="mediacenter" draw:name="38" text:anchor-type="paragraph" draw:z-index="38" svg:width="22.648333333333cm" style:rel-width="100%" svg:height="16.906875cm" style:rel-height="scale"><draw:image xlink:href="Pictures/1665d81f1831ec2ff365ebc43d2cbfd2.png" xlink:type="simple" xlink:show="embed" xlink:actuate="onLoad"/></draw:frame></text:p>
      <text:h text:style-name="Heading_20_4" text:outline-level="4"><text:bookmark-start text:name="__RefHeading___etape_4en_cliquant_sur_les_boutons_oui_non_vous_avez_ensuite_la_possibilite_d_epingler_votre_discussion_afin_qu_elle_s_affiche_toujours_en_haut_du_forum_de_fermer_cette_discussion_ou_encore_d_envoyer_immediatement_votre_message_42"/><text:bookmark-start text:name="etape_4en_cliquant_sur_les_boutons_oui_non_vous_avez_ensuite_la_possibilite_d_epingler_votre_discussion_afin_qu_elle_s_affiche_toujours_en_haut_du_forum_de_fermer_cette_discussion_ou_encore_d_envoyer_immediatement_votre_message"/>Étape 4 : En cliquant sur les boutons « Oui » / « Non », vous avez ensuite la possibilité d’épingler votre discussion afin qu’elle s’affiche toujours en haut du forum, de fermer cette discussion ou encore d’envoyer immédiatement votre message<text:bookmark-end text:name="__RefHeading___etape_4en_cliquant_sur_les_boutons_oui_non_vous_avez_ensuite_la_possibilite_d_epingler_votre_discussion_afin_qu_elle_s_affiche_toujours_en_haut_du_forum_de_fermer_cette_discussion_ou_encore_d_envoyer_immediatement_votre_message_42"/><text:bookmark-end text:name="etape_4en_cliquant_sur_les_boutons_oui_non_vous_avez_ensuite_la_possibilite_d_epingler_votre_discussion_afin_qu_elle_s_affiche_toujours_en_haut_du_forum_de_fermer_cette_discussion_ou_encore_d_envoyer_immediatement_votre_message"/></text:h>
      <text:p text:style-name="Text_20_body"><draw:frame draw:style-name="mediacenter" draw:name="39" text:anchor-type="paragraph" draw:z-index="39" svg:width="17.647708333333cm" style:rel-width="100%" svg:height="11.90625cm" style:rel-height="scale"><draw:image xlink:href="Pictures/f16d31bf7c423db8de48c21356fc67f3.png" xlink:type="simple" xlink:show="embed" xlink:actuate="onLoad"/></draw:frame></text:p>
      <text:h text:style-name="Heading_20_4" text:outline-level="4"><text:bookmark-start text:name="__RefHeading___etape_5cliquez_sur_envoyer_pour_valider_la_creation_du_fil_de_discussion_43"/><text:bookmark-start text:name="etape_5cliquez_sur_envoyer_pour_valider_la_creation_du_fil_de_discussion"/>Étape 5 : Cliquez sur  « Envoyer » pour valider la création du fil de discussion<text:bookmark-end text:name="__RefHeading___etape_5cliquez_sur_envoyer_pour_valider_la_creation_du_fil_de_discussion_43"/><text:bookmark-end text:name="etape_5cliquez_sur_envoyer_pour_valider_la_creation_du_fil_de_discussion"/></text:h>
      <text:p text:style-name="Text_20_body"><draw:frame draw:style-name="mediacenter" draw:name="40" text:anchor-type="paragraph" draw:z-index="40" svg:width="18.018125cm" style:rel-width="100%" svg:height="7.9639583333333cm" style:rel-height="scale"><draw:image xlink:href="Pictures/7233525f9c4e6fa57b7df8d8de5a71a3.png" xlink:type="simple" xlink:show="embed" xlink:actuate="onLoad"/></draw:frame></text:p>
      <text:h text:style-name="Heading_20_2" text:outline-level="2"><text:bookmark-start text:name="__RefHeading___onglet_pages_et_collections_44"/><text:bookmark-start text:name="onglet_pages_et_collections"/>Onglet « Pages et collections »<text:bookmark-end text:name="__RefHeading___onglet_pages_et_collections_44"/><text:bookmark-end text:name="onglet_pages_et_collections"/></text:h>
      <text:p text:style-name="Text_20_body"><draw:frame draw:style-name="mediacenter" draw:name="41" text:anchor-type="paragraph" draw:z-index="41" svg:width="22.621875cm" style:rel-width="100%" svg:height="5.6885416666667cm" style:rel-height="scale"><draw:image xlink:href="Pictures/1d8dc975c8ea72a01a891dd3eba64dc4.png" xlink:type="simple" xlink:show="embed" xlink:actuate="onLoad"/></draw:frame></text:p>
      <text:p text:style-name="Text_20_body">La création de « Pages et collections » à laquelle vous accédez en cliquant sur l’onglet « Pages et collections » fonctionne de la même manière que lorsque vous travaillez de manière individuelle.</text:p>
      <text:p text:style-name="Text_20_body">La seule différence réside dans le fait que les « Pages et collections » créées dans cet onglet sont obligatoirement partagées avec les membres du groupe et modifiables par ceux-ci, même lorsque vous avez supprimé le partage par défaut.</text:p>
      <text:h text:style-name="Heading_20_2" text:outline-level="2"><text:bookmark-start text:name="__RefHeading___onglet_journaux_45"/><text:bookmark-start text:name="onglet_journaux"/>Onglet « Journaux »<text:bookmark-end text:name="__RefHeading___onglet_journaux_45"/><text:bookmark-end text:name="onglet_journaux"/></text:h>
      <text:p text:style-name="Text_20_body"><draw:frame draw:style-name="mediacenter" draw:name="42" text:anchor-type="paragraph" draw:z-index="42" svg:width="22.674791666667cm" style:rel-width="100%" svg:height="5.6885416666667cm" style:rel-height="scale"><draw:image xlink:href="Pictures/c32bec73bf575e76934c1894fdecb457.png" xlink:type="simple" xlink:show="embed" xlink:actuate="onLoad"/></draw:frame></text:p>
      <text:p text:style-name="Text_20_body">L’onglet « Journaux » vous permet de créer des journaux partagés avec tous les membres du groupe et modifiables par ceux-ci. À part cela, la création de journaux et d’articles fonctionne de la même manière que lorsque vous travaillez de manière individuelle.</text:p>
      <text:h text:style-name="Heading_20_2" text:outline-level="2"><text:bookmark-start text:name="__RefHeading___onglet_partager_46"/><text:bookmark-start text:name="onglet_partager"/>Onglet « Partager »<text:bookmark-end text:name="__RefHeading___onglet_partager_46"/><text:bookmark-end text:name="onglet_partager"/></text:h>
      <text:p text:style-name="Text_20_body"><draw:frame draw:style-name="mediacenter" draw:name="43" text:anchor-type="paragraph" draw:z-index="43" svg:width="22.70125cm" style:rel-width="100%" svg:height="5.794375cm" style:rel-height="scale"><draw:image xlink:href="Pictures/e4572392165a50a66b3b96f23c455101.png" xlink:type="simple" xlink:show="embed" xlink:actuate="onLoad"/></draw:frame></text:p>
      <text:p text:style-name="Text_20_body">L’onglet « Partager » vous permet de partager les « Pages et collections » du groupe avec des personnes membres de l’université mais ne faisant pas partie du groupe, ainsi qu’avec des personnes extérieures à l’université.</text:p>
      <text:p text:style-name="Text_20_body">Les options de partage et URL secrètes fonctionnent de la même manière que lorsque vous travaillez de manière individuelle.</text:p>
      <text:h text:style-name="Heading_20_2" text:outline-level="2"><text:bookmark-start text:name="__RefHeading___onglet_rapport_47"/><text:bookmark-start text:name="onglet_rapport"/>Onglet « Rapport »<text:bookmark-end text:name="__RefHeading___onglet_rapport_47"/><text:bookmark-end text:name="onglet_rapport"/></text:h>
      <text:p text:style-name="Text_20_body"><draw:frame draw:style-name="mediacenter" draw:name="44" text:anchor-type="paragraph" draw:z-index="44" svg:width="22.727708333333cm" style:rel-width="100%" svg:height="5.715cm" style:rel-height="scale"><draw:image xlink:href="Pictures/c507e0d0c24538a81b50324414a9c22b.png" xlink:type="simple" xlink:show="embed" xlink:actuate="onLoad"/></draw:frame></text:p>
      <text:p text:style-name="Text_20_body">Si vous avez sélectionné le bouton « Oui » à droite de l’élément « Rapport sur la participation » dans les préférences de votre groupe, l’onglet « Rapport » s’affiche aux yeux des administrateurs dans l’espace du groupe. Cet onglet permet de voir la liste des « Pages du groupes » ainsi que les « Pages » partagées avec le groupe mais qui n’ont pas été créées au sein de l’espace du groupe.</text:p>
      <text:h text:style-name="Heading_20_2" text:outline-level="2"><text:bookmark-start text:name="__RefHeading___onglet_fichiers_48"/><text:bookmark-start text:name="onglet_fichiers"/>Onglet « Fichiers »<text:bookmark-end text:name="__RefHeading___onglet_fichiers_48"/><text:bookmark-end text:name="onglet_fichiers"/></text:h>
      <text:p text:style-name="Text_20_body"><draw:frame draw:style-name="mediacenter" draw:name="45" text:anchor-type="paragraph" draw:z-index="45" svg:width="22.568958333333cm" style:rel-width="100%" svg:height="5.794375cm" style:rel-height="scale"><draw:image xlink:href="Pictures/4f997db652f74d3962867449cfeeff2e.png" xlink:type="simple" xlink:show="embed" xlink:actuate="onLoad"/></draw:frame></text:p>
      <text:p text:style-name="Text_20_body">L’onglet « Fichiers » de l’espace de votre groupe vous permet de partager des documents avec l’ensemble des membres de votre groupe.</text:p>
      <text:h text:style-name="Heading_20_2" text:outline-level="2"><text:bookmark-start text:name="__RefHeading___onglet_projets_49"/><text:bookmark-start text:name="onglet_projets"/>Onglet « Projets »<text:bookmark-end text:name="__RefHeading___onglet_projets_49"/><text:bookmark-end text:name="onglet_projets"/></text:h>
      <text:p text:style-name="Text_20_body"><draw:frame draw:style-name="mediacenter" draw:name="46" text:anchor-type="paragraph" draw:z-index="46" svg:width="22.648333333333cm" style:rel-width="100%" svg:height="5.6620833333333cm" style:rel-height="scale"><draw:image xlink:href="Pictures/4d2786cfcd3f77c2f50c40adaa98c454.png" xlink:type="simple" xlink:show="embed" xlink:actuate="onLoad"/></draw:frame></text:p>
      <text:p text:style-name="Text_20_body">L’onglet « Projets » de l’espace de votre groupe vous permet de créer des projets partagés avec l’ensemble des membres de votre grou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18:51</meta:creation-date>
    <dc:creator>Generated</dc:creator>
    <dc:date>2026-09-16T11::18:51</dc:date>
    <dc:language>en-US</dc:language>
    <meta:editing-cycles>1</meta:editing-cycles>
    <meta:editing-duration>PT0S</meta:editing-duration>
    <dc:title>mahara:tutoriels_eportfolio:26_comment_gerer_un_groupe</dc:title>
  </office:meta>
</office:document-meta>
</file>