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2936c3943166ff5ff6e4da66f86d772.png"/>
  <manifest:file-entry manifest:media-type="image/png" manifest:full-path="Pictures/f82c3462cf7a972fbc16c0afd40fef8e.png"/>
  <manifest:file-entry manifest:media-type="image/png" manifest:full-path="Pictures/b2837ac9d4f9bc1432c2d0b9552baf84.png"/>
  <manifest:file-entry manifest:media-type="image/png" manifest:full-path="Pictures/aa728bd981e222550d61df61c822fa0b.png"/>
  <manifest:file-entry manifest:media-type="image/png" manifest:full-path="Pictures/708820846452b3407e02b6591399739b.png"/>
  <manifest:file-entry manifest:media-type="image/png" manifest:full-path="Pictures/1bfa9e95fbe5d03df0b768a909031ae6.png"/>
  <manifest:file-entry manifest:media-type="image/png" manifest:full-path="Pictures/9e29356cdbded8786f02929e1d2e91d4.png"/>
  <manifest:file-entry manifest:media-type="image/png" manifest:full-path="Pictures/3f20db764e63d524dc638956b6940400.png"/>
  <manifest:file-entry manifest:media-type="image/png" manifest:full-path="Pictures/1b9905580624c5afcb4d31a956b44af7.png"/>
  <manifest:file-entry manifest:media-type="image/png" manifest:full-path="Pictures/521e06411c9cb66efeb91f28c216d61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hara:tutoriels_eportfolio:12_comment_creer_une_nouvelle_page"/><text:bookmark-start text:name="__RefHeading___comment_creer_une_nouvelle_page_dans_votre_eportfolio_1"/><text:bookmark-start text:name="comment_creer_une_nouvelle_page_dans_votre_eportfolio"/>Comment créer une nouvelle page dans votre eportfolio ?<text:bookmark-end text:name="__RefHeading___comment_creer_une_nouvelle_page_dans_votre_eportfolio_1"/><text:bookmark-end text:name="comment_creer_une_nouvelle_page_dans_votre_eportfolio"/></text:h>
      <text:p text:style-name="Text_20_body"><text:a xlink:type="simple" xlink:href="https://pod.unicaen.fr/video/3183-12-mahara-creer-une-nouvelle-page/" text:style-name="Internet_20_link" text:visited-style-name="Visited_20_Internet_20_Link">Accéder au tutoriel vidéo</text:a></text:p>
      <text:h text:style-name="Heading_20_3" text:outline-level="3"><text:bookmark-start text:name="__RefHeading___etape_1cliquez_sur_le_menu_2"/><text:bookmark-start text:name="etape_1cliquez_sur_le_menu"/>Étape 1 : Cliquez sur le menu<text:bookmark-end text:name="__RefHeading___etape_1cliquez_sur_le_menu_2"/><text:bookmark-end text:name="etape_1cliquez_sur_le_menu"/></text:h>
      <text:p text:style-name="Text_20_body"><draw:frame draw:style-name="mediacenter" draw:name="0" text:anchor-type="paragraph" draw:z-index="0" svg:width="31.511875cm" style:rel-width="100%" svg:height="3.8629166666667cm" style:rel-height="scale"><draw:image xlink:href="Pictures/52936c3943166ff5ff6e4da66f86d772.png" xlink:type="simple" xlink:show="embed" xlink:actuate="onLoad"/></draw:frame></text:p>
      <text:h text:style-name="Heading_20_3" text:outline-level="3"><text:bookmark-start text:name="__RefHeading___etapes_2_et_3cliquez_sur_creer_puis_sur_pages_et_collection_3"/><text:bookmark-start text:name="etapes_2_et_3cliquez_sur_creer_puis_sur_pages_et_collection"/>Étapes 2 et 3 : Cliquez sur « Créer » puis sur « Pages et collection »<text:bookmark-end text:name="__RefHeading___etapes_2_et_3cliquez_sur_creer_puis_sur_pages_et_collection_3"/><text:bookmark-end text:name="etapes_2_et_3cliquez_sur_creer_puis_sur_pages_et_collection"/></text:h>
      <text:p text:style-name="Text_20_body"><draw:frame draw:style-name="mediacenter" draw:name="1" text:anchor-type="paragraph" draw:z-index="1" svg:width="19.764375cm" style:rel-width="100%" svg:height="7.6464583333333cm" style:rel-height="scale"><draw:image xlink:href="Pictures/f82c3462cf7a972fbc16c0afd40fef8e.png" xlink:type="simple" xlink:show="embed" xlink:actuate="onLoad"/></draw:frame></text:p>
      <text:h text:style-name="Heading_20_2" text:outline-level="2"><text:bookmark-start text:name="__RefHeading___etape_4cliquez_sur_ajouter_4"/><text:bookmark-start text:name="etape_4cliquez_sur_ajouter"/>Étape 4 : Cliquez sur  « Ajouter »<text:bookmark-end text:name="__RefHeading___etape_4cliquez_sur_ajouter_4"/><text:bookmark-end text:name="etape_4cliquez_sur_ajouter"/></text:h>
      <text:p text:style-name="Text_20_body"><draw:frame draw:style-name="mediacenter" draw:name="2" text:anchor-type="paragraph" draw:z-index="2" svg:width="22.727708333333cm" style:rel-width="100%" svg:height="6.2177083333333cm" style:rel-height="scale"><draw:image xlink:href="Pictures/b2837ac9d4f9bc1432c2d0b9552baf84.png" xlink:type="simple" xlink:show="embed" xlink:actuate="onLoad"/></draw:frame></text:p>
      <text:h text:style-name="Heading_20_2" text:outline-level="2"><text:bookmark-start text:name="__RefHeading___etape_5cliquez_sur_le_bouton_page_5"/><text:bookmark-start text:name="etape_5cliquez_sur_le_bouton_page"/>Étape 5 : Cliquez sur le bouton « Page »<text:bookmark-end text:name="__RefHeading___etape_5cliquez_sur_le_bouton_page_5"/><text:bookmark-end text:name="etape_5cliquez_sur_le_bouton_page"/></text:h>
      <text:p text:style-name="Text_20_body"><draw:frame draw:style-name="mediacenter" draw:name="3" text:anchor-type="paragraph" draw:z-index="3" svg:width="30.427083333333cm" style:rel-width="100%" svg:height="5.794375cm" style:rel-height="scale"><draw:image xlink:href="Pictures/aa728bd981e222550d61df61c822fa0b.png" xlink:type="simple" xlink:show="embed" xlink:actuate="onLoad"/></draw:frame></text:p>
      <text:p text:style-name="Text_20_body">Vous accédez alors aux paramètres de la « Page ».</text:p>
      <text:h text:style-name="Heading_20_2" text:outline-level="2"><text:bookmark-start text:name="__RefHeading___etape_6renseignez_le_titre_de_la_page_6"/><text:bookmark-start text:name="etape_6renseignez_le_titre_de_la_page"/>Étape 6 : Renseignez le titre de la page<text:bookmark-end text:name="__RefHeading___etape_6renseignez_le_titre_de_la_page_6"/><text:bookmark-end text:name="etape_6renseignez_le_titre_de_la_page"/></text:h>
      <text:p text:style-name="Text_20_body"><draw:frame draw:style-name="mediacenter" draw:name="4" text:anchor-type="paragraph" draw:z-index="4" svg:width="27.675416666667cm" style:rel-width="100%" svg:height="15.689791666667cm" style:rel-height="scale"><draw:image xlink:href="Pictures/708820846452b3407e02b6591399739b.png" xlink:type="simple" xlink:show="embed" xlink:actuate="onLoad"/></draw:frame></text:p>
      <text:p text:style-name="Text_20_body">Si vous le souhaitez, ajoutez une description et des mots-clés associés à la « Page ».</text:p>
      <text:h text:style-name="Heading_20_2" text:outline-level="2"><text:bookmark-start text:name="__RefHeading___mode_avance_7"/><text:bookmark-start text:name="mode_avance"/>« Mode avancé »<text:bookmark-end text:name="__RefHeading___mode_avance_7"/><text:bookmark-end text:name="mode_avance"/></text:h>
      <text:h text:style-name="Heading_20_3" text:outline-level="3"><text:bookmark-start text:name="__RefHeading___accedez_au_mode_avance_en_cliquant_sur_la_fleche_descendante_8"/><text:bookmark-start text:name="accedez_au_mode_avance_en_cliquant_sur_la_fleche_descendante"/>Accédez au « Mode avancé » en cliquant sur la flèche descendante<text:bookmark-end text:name="__RefHeading___accedez_au_mode_avance_en_cliquant_sur_la_fleche_descendante_8"/><text:bookmark-end text:name="accedez_au_mode_avance_en_cliquant_sur_la_fleche_descendante"/></text:h>
      <text:p text:style-name="Text_20_body"><draw:frame draw:style-name="mediacenter" draw:name="5" text:anchor-type="paragraph" draw:z-index="5" svg:width="30.691666666667cm" style:rel-width="100%" svg:height="18.150416666667cm" style:rel-height="scale"><draw:image xlink:href="Pictures/1bfa9e95fbe5d03df0b768a909031ae6.png" xlink:type="simple" xlink:show="embed" xlink:actuate="onLoad"/></draw:frame></text:p>
      <text:p text:style-name="Horizontal_20_Line"/>
      <text:list text:style-name="List_20_1" text:continue-numbering="false">
        <text:list-item>
          <text:p text:style-name="List_20_1_Content_First"> L’élément <text:span text:style-name="Strong_20_Emphasis">« Consignes »</text:span> vous permet de fournir des instructions pour vous rappeler comment compléter cette « Page ». </text:p>
        </text:list-item>
        <text:list-item>
          <text:p text:style-name="List_20_1_Content"> Vous pouvez aussi modifier la fin de <text:span text:style-name="Strong_20_Emphasis">l’URL de la « Page »</text:span>. Par défaut, c’est le titre de votre « Page » qui s’affiche. </text:p>
        </text:list-item>
        <text:list-item>
          <text:p text:style-name="List_20_1_Content"> L’élément <text:span text:style-name="Strong_20_Emphasis">« Empêcher la suppression des blocs »</text:span> vous sert à indiquer si l’utilisateur peut modifier les blocs présents sur la « Page » lorsque cette dernière est copiée par un autre utilisateur. Pour verrouiller ou déverrouiller les blocs, cliquez sur le bouton « Non » / « Oui ». </text:p>
        </text:list-item>
        <text:list-item>
          <text:p text:style-name="List_20_1_Content_Last"> Dans ce menu, il vous est également possible de choisir le <text:span text:style-name="Strong_20_Emphasis">format d’affichage</text:span> de votre nom en utilisant le menu déroulant. L’affichage peut être votre nom choisi, votre nom complet, votre prénom ou votre nom seul.</text:p>
        </text:list-item>
      </text:list>
      <text:h text:style-name="Heading_20_2" text:outline-level="2"><text:bookmark-start text:name="__RefHeading___habillage_9"/><text:bookmark-start text:name="habillage"/>« Habillage »<text:bookmark-end text:name="__RefHeading___habillage_9"/><text:bookmark-end text:name="habillage"/></text:h>
      <text:p text:style-name="Text_20_body">Cette section vous permet de choisir le thème de votre page parmi ceux que vous avez créés et les habillages que vous avez ajoutés à vos favoris. </text:p>
      <text:h text:style-name="Heading_20_3" text:outline-level="3"><text:bookmark-start text:name="__RefHeading___accedez_aux_habillages_en_cliquant_sur_la_fleche_descendante_10"/><text:bookmark-start text:name="accedez_aux_habillages_en_cliquant_sur_la_fleche_descendante"/>Accédez aux « Habillages » en cliquant sur la flèche descendante<text:bookmark-end text:name="__RefHeading___accedez_aux_habillages_en_cliquant_sur_la_fleche_descendante_10"/><text:bookmark-end text:name="accedez_aux_habillages_en_cliquant_sur_la_fleche_descendante"/></text:h>
      <text:p text:style-name="Text_20_body"><draw:frame draw:style-name="mediacenter" draw:name="6" text:anchor-type="paragraph" draw:z-index="6" svg:width="30.718125cm" style:rel-width="100%" svg:height="17.753541666667cm" style:rel-height="scale"><draw:image xlink:href="Pictures/9e29356cdbded8786f02929e1d2e91d4.png" xlink:type="simple" xlink:show="embed" xlink:actuate="onLoad"/></draw:frame></text:p>
      <text:h text:style-name="Heading_20_4" text:outline-level="4"><text:bookmark-start text:name="__RefHeading___etape_1cliquez_sur_l_icone_de_l_habillage_ou_son_nom_pour_modifier_le_theme_de_votre_page_11"/><text:bookmark-start text:name="etape_1cliquez_sur_l_icone_de_l_habillage_ou_son_nom_pour_modifier_le_theme_de_votre_page"/>Étape 1 : Cliquez sur l’icône de l’habillage ou son nom pour modifier le thème de votre « Page »<text:bookmark-end text:name="__RefHeading___etape_1cliquez_sur_l_icone_de_l_habillage_ou_son_nom_pour_modifier_le_theme_de_votre_page_11"/><text:bookmark-end text:name="etape_1cliquez_sur_l_icone_de_l_habillage_ou_son_nom_pour_modifier_le_theme_de_votre_page"/></text:h>
      <text:p text:style-name="Text_20_body"><draw:frame draw:style-name="mediacenter" draw:name="7" text:anchor-type="paragraph" draw:z-index="7" svg:width="20.346458333333cm" style:rel-width="100%" svg:height="7.3289583333333cm" style:rel-height="scale"><draw:image xlink:href="Pictures/3f20db764e63d524dc638956b6940400.png" xlink:type="simple" xlink:show="embed" xlink:actuate="onLoad"/></draw:frame></text:p>
      <text:h text:style-name="Heading_20_4" text:outline-level="4"><text:bookmark-start text:name="__RefHeading___etape_2cliquez_sur_un_autre_habillage_ou_sur_le_bouton_pas_d_habillage_qui_s_affiche_sous_votre_habillage_actuel_pour_revenir_sur_votre_choix_12"/><text:bookmark-start text:name="etape_2cliquez_sur_un_autre_habillage_ou_sur_le_bouton_pas_d_habillage_qui_s_affiche_sous_votre_habillage_actuel_pour_revenir_sur_votre_choix"/>Étape 2 : Cliquez sur un autre habillage ou sur le bouton « Pas d’habillage » qui s’affiche sous votre « Habillage actuel » pour revenir sur votre choix.<text:bookmark-end text:name="__RefHeading___etape_2cliquez_sur_un_autre_habillage_ou_sur_le_bouton_pas_d_habillage_qui_s_affiche_sous_votre_habillage_actuel_pour_revenir_sur_votre_choix_12"/><text:bookmark-end text:name="etape_2cliquez_sur_un_autre_habillage_ou_sur_le_bouton_pas_d_habillage_qui_s_affiche_sous_votre_habillage_actuel_pour_revenir_sur_votre_choix"/></text:h>
      <text:p text:style-name="Text_20_body"><draw:frame draw:style-name="mediacenter" draw:name="8" text:anchor-type="paragraph" draw:z-index="8" svg:width="7.3025cm" svg:height="8.09625cm"><draw:image xlink:href="Pictures/1b9905580624c5afcb4d31a956b44af7.png" xlink:type="simple" xlink:show="embed" xlink:actuate="onLoad"/></draw:frame></text:p>
      <text:p text:style-name="Text_20_body">Le bouton « Gérer les habillages » situé sous votre « Habillage actuel » vous permet d’ajouter de nouveaux habillages à vos favoris ou d’importer vos créations.</text:p>
      <text:h text:style-name="Heading_20_2" text:outline-level="2"><text:bookmark-start text:name="__RefHeading___etape_7cliquez_sur_le_bouton_enregistrer_pour_valider_la_creation_de_votre_page_13"/><text:bookmark-start text:name="etape_7cliquez_sur_le_bouton_enregistrer_pour_valider_la_creation_de_votre_page"/>Étape 7 : Cliquez sur le bouton « Enregistrer » pour valider la création de votre page.<text:bookmark-end text:name="__RefHeading___etape_7cliquez_sur_le_bouton_enregistrer_pour_valider_la_creation_de_votre_page_13"/><text:bookmark-end text:name="etape_7cliquez_sur_le_bouton_enregistrer_pour_valider_la_creation_de_votre_page"/></text:h>
      <text:p text:style-name="Text_20_body"><draw:frame draw:style-name="mediacenter" draw:name="9" text:anchor-type="paragraph" draw:z-index="9" svg:width="30.665208333333cm" style:rel-width="100%" svg:height="13.123333333333cm" style:rel-height="scale"><draw:image xlink:href="Pictures/521e06411c9cb66efeb91f28c216d61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3::36:08</meta:creation-date>
    <dc:creator>Generated</dc:creator>
    <dc:date>2026-09-17T13::36:08</dc:date>
    <dc:language>en-US</dc:language>
    <meta:editing-cycles>1</meta:editing-cycles>
    <meta:editing-duration>PT0S</meta:editing-duration>
    <dc:title>mahara:tutoriels_eportfolio:12_comment_creer_une_nouvelle_page</dc:title>
  </office:meta>
</office:document-meta>
</file>