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9a98b204ad87d27e4d54f928725b6ec.png"/>
  <manifest:file-entry manifest:media-type="image/png" manifest:full-path="Pictures/95cd7dd0e9ccbcc286a5c034e8b8548b.png"/>
  <manifest:file-entry manifest:media-type="image/png" manifest:full-path="Pictures/8b3dc903105c3bd2186189f41fbfa94d.png"/>
  <manifest:file-entry manifest:media-type="image/png" manifest:full-path="Pictures/48c6eab6ad12476bf3633a0beb6da3b1.png"/>
  <manifest:file-entry manifest:media-type="image/png" manifest:full-path="Pictures/5ad24ea9cfd131c7a217923eae44fd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hara:tutoriels_eportfolio:10_comment_consulter_et_modifier_des_mots-cles"/><text:bookmark-start text:name="__RefHeading___comment_consulter_et_modifier_des_mots-cles_sur_la_plateforme_de_eportfolio_1"/><text:bookmark-start text:name="comment_consulter_et_modifier_des_mots-cles_sur_la_plateforme_de_eportfolio"/>Comment consulter et modifier des mots-clés sur la plateforme de eportfolio ?<text:bookmark-end text:name="__RefHeading___comment_consulter_et_modifier_des_mots-cles_sur_la_plateforme_de_eportfolio_1"/><text:bookmark-end text:name="comment_consulter_et_modifier_des_mots-cles_sur_la_plateforme_de_eportfolio"/></text:h>
      <text:p text:style-name="Text_20_body"><text:a xlink:type="simple" xlink:href="https://mediatheque-pedagogique.unicaen.fr/video/2141-10-comment-consulter-et-modifier-les-mots-cles-de-votre-eportfolio/" text:style-name="Internet_20_link" text:visited-style-name="Visited_20_Internet_20_Link">Accéder au tutoriel vidéo</text:a></text:p>
      <text:h text:style-name="Heading_20_2" text:outline-level="2"><text:bookmark-start text:name="__RefHeading___modifier_les_mots-cles_2"/><text:bookmark-start text:name="modifier_les_mots-cles"/>Modifier les mots-clés<text:bookmark-end text:name="__RefHeading___modifier_les_mots-cles_2"/><text:bookmark-end text:name="modifier_les_mots-cles"/></text:h>
      <text:h text:style-name="Heading_20_3" text:outline-level="3"><text:bookmark-start text:name="__RefHeading___etape_1cliquez_sur_modifier_les_mots-cles_3"/><text:bookmark-start text:name="etape_1cliquez_sur_modifier_les_mots-cles"/>Étape 1 : Cliquez sur « Modifier les mots-clés »<text:bookmark-end text:name="__RefHeading___etape_1cliquez_sur_modifier_les_mots-cles_3"/><text:bookmark-end text:name="etape_1cliquez_sur_modifier_les_mots-cles"/></text:h>
      <text:p text:style-name="Text_20_body"><draw:frame draw:style-name="mediacenter" draw:name="0" text:anchor-type="paragraph" draw:z-index="0" svg:width="23.468541666667cm" style:rel-width="100%" svg:height="2.143125cm" style:rel-height="scale"><draw:image xlink:href="Pictures/a9a98b204ad87d27e4d54f928725b6ec.png" xlink:type="simple" xlink:show="embed" xlink:actuate="onLoad"/></draw:frame></text:p>
      <text:h text:style-name="Heading_20_3" text:outline-level="3"><text:bookmark-start text:name="__RefHeading___etape_2cliquez_sur_le_mot-cle_a_modifier_4"/><text:bookmark-start text:name="etape_2cliquez_sur_le_mot-cle_a_modifier"/>Étape 2 : Cliquez sur le mot-clé à modifier<text:bookmark-end text:name="__RefHeading___etape_2cliquez_sur_le_mot-cle_a_modifier_4"/><text:bookmark-end text:name="etape_2cliquez_sur_le_mot-cle_a_modifier"/></text:h>
      <text:p text:style-name="Text_20_body"><draw:frame draw:style-name="mediacenter" draw:name="1" text:anchor-type="paragraph" draw:z-index="1" svg:width="22.86cm" style:rel-width="100%" svg:height="3.413125cm" style:rel-height="scale"><draw:image xlink:href="Pictures/95cd7dd0e9ccbcc286a5c034e8b8548b.png" xlink:type="simple" xlink:show="embed" xlink:actuate="onLoad"/></draw:frame></text:p>
      <text:h text:style-name="Heading_20_3" text:outline-level="3"><text:bookmark-start text:name="__RefHeading___etape_3changez_le_nom_du_mot-cle_5"/><text:bookmark-start text:name="etape_3changez_le_nom_du_mot-cle"/>Étape 3 : Changez le nom du mot-clé<text:bookmark-end text:name="__RefHeading___etape_3changez_le_nom_du_mot-cle_5"/><text:bookmark-end text:name="etape_3changez_le_nom_du_mot-cle"/></text:h>
      <text:p text:style-name="Text_20_body"><draw:frame draw:style-name="mediacenter" draw:name="2" text:anchor-type="paragraph" draw:z-index="2" svg:width="21.007916666667cm" style:rel-width="100%" svg:height="4.7889583333333cm" style:rel-height="scale"><draw:image xlink:href="Pictures/8b3dc903105c3bd2186189f41fbfa94d.png" xlink:type="simple" xlink:show="embed" xlink:actuate="onLoad"/></draw:frame></text:p>
      <text:h text:style-name="Heading_20_3" text:outline-level="3"><text:bookmark-start text:name="__RefHeading___etape_4cliquez_sur_envoyer_afin_de_sauvegarder_la_modification_6"/><text:bookmark-start text:name="etape_4cliquez_sur_envoyer_afin_de_sauvegarder_la_modification"/>Étape 4  : Cliquez sur  « Envoyer » afin de sauvegarder la modification<text:bookmark-end text:name="__RefHeading___etape_4cliquez_sur_envoyer_afin_de_sauvegarder_la_modification_6"/><text:bookmark-end text:name="etape_4cliquez_sur_envoyer_afin_de_sauvegarder_la_modification"/></text:h>
      <text:p text:style-name="Text_20_body"><draw:frame draw:style-name="mediacenter" draw:name="3" text:anchor-type="paragraph" draw:z-index="3" svg:width="15.107708333333cm" svg:height="6.985cm"><draw:image xlink:href="Pictures/48c6eab6ad12476bf3633a0beb6da3b1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4" text:anchor-type="as-char" draw:z-index="4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C’est aussi depuis l’espace « Modifier les mots-clés » que vous pouvez supprimer un mot-clé. Pour cela, cliquez sur le bouton rouge « Supprimer ». Attention, cette action supprime le mot-clé dans l’intégralité de votre e-portfolio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21::51:45</meta:creation-date>
    <dc:creator>Generated</dc:creator>
    <dc:date>2026-09-14T21::51:45</dc:date>
    <dc:language>en-US</dc:language>
    <meta:editing-cycles>1</meta:editing-cycles>
    <meta:editing-duration>PT0S</meta:editing-duration>
    <dc:title>mahara:tutoriels_eportfolio:10_comment_consulter_et_modifier_des_mots-cles</dc:title>
  </office:meta>
</office:document-meta>
</file>