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1b42be04475ea51d007185e0fe2e1553.png"/>
  <manifest:file-entry manifest:media-type="image/png" manifest:full-path="Pictures/811275263c39e525b575623bc09766a8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faq"/><text:bookmark-start text:name="__RefHeading___faq_mahara_1"/><text:bookmark-start text:name="faq_mahara"/>FAQ Mahara<text:bookmark-end text:name="__RefHeading___faq_mahara_1"/><text:bookmark-end text:name="faq_mahara"/></text:h>
      <text:h text:style-name="Heading_20_2" text:outline-level="2"><text:bookmark-start text:name="__RefHeading___dysfonctionnement_habillage_public_2"/><text:bookmark-start text:name="dysfonctionnement_habillage_public"/>Dysfonctionnement habillage public<text:bookmark-end text:name="__RefHeading___dysfonctionnement_habillage_public_2"/><text:bookmark-end text:name="dysfonctionnement_habillage_public"/></text:h>
      <text:p text:style-name="Text_20_body">Depuis la dernière mise à jour (21.10.0), l'usage des habillages publiques,  n'est plus fonctionnel. L'étudiant peut choisir un habillage public, l'appliquer à sa collection de pages ou page unique (l'étudiant voit au cours de la sélection, l’apparence de sa page avec l'habillage choisi, mais une fois enregistrée, l'habillage ne s’applique plus.</text:p>
      <text:p text:style-name="Text_20_body">Face à ce dysfonctionnement, dont la résolution n'est pas actuellement effectuée, nous recommandons fortement aux étudiants, la création de leur propre habillages qui lui, fonctionne parfaitement.</text:p>
      <text:p text:style-name="Text_20_body">Il existe à cet effet, un tutoriel détaillé sur la création d'un habillage individuel, dont voici le lien : <text:a xlink:type="simple" xlink:href="https://webcemu.unicaen.fr/dokuwiki/doku.php?id=mahara:tutoriels_eportfolio:9_comment_choisir_un_habillage_pour_vos_pages" text:style-name="Internet_20_link" text:visited-style-name="Visited_20_Internet_20_Link">https://webcemu.unicaen.fr/dokuwiki/doku.php?id=mahara:tutoriels_eportfolio:9_comment_choisir_un_habillage_pour_vos_pages</text:a></text:p>
      <text:p text:style-name="Text_20_body">Il existe toutefois une solution manuelle que les administrateurs de la plateforme peuvent appliquer mais étant donnée que cette méthode est très fastidieuses (si l'étudiant à choisi de nombreux habillages différents)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Mais attention:Cette solution manuelle se fait de manière exceptionnelle et sur demande à cemu.assistance@unicaen.fr. </text:p>
          </table:table-cell>
        </table:table-row>
      </table:table>
      <text:p text:style-name="Text_20_body">Pour les membres possédant le rôle administrateur de Mahara, voici un <text:a xlink:type="simple" xlink:href="https://pedagowiki.unicaen.fr/doku.php?id=cemu:assistance:tickets_reponses_types:mahara" text:style-name="Internet_20_link" text:visited-style-name="Visited_20_Internet_20_Link">Tutoriel</text:a> sur le dépannage (à caractère exceptionnel)  de ce dysfonctionnement.</text:p>
      <text:h text:style-name="Heading_20_2" text:outline-level="2"><text:bookmark-start text:name="__RefHeading___ameliorer_les_exports_html_de_mahara_3"/><text:bookmark-start text:name="ameliorer_les_exports_html_de_mahara"/>Améliorer les exports HTML de Mahara<text:bookmark-end text:name="__RefHeading___ameliorer_les_exports_html_de_mahara_3"/><text:bookmark-end text:name="ameliorer_les_exports_html_de_mahara"/></text:h>
      <text:p text:style-name="Text_20_body">Lors de l'export de pages Mahara contenant des blocs rétractables, ces blocs ne se déploient pas quand on affiche la page HTML exportée.</text:p>
      <text:p text:style-name="Text_20_body">Voir <text:a xlink:type="simple" xlink:href="https://assistance.unicaen.fr/front/ticket.form.php?id=133353" text:style-name="Internet_20_link" text:visited-style-name="Visited_20_Internet_20_Link">https://assistance.unicaen.fr/front/ticket.form.php?id=133353</text:a> (pour celles ou ceux qui y ont accès).</text:p>
      <text:p text:style-name="Text_20_body"><draw:frame draw:style-name="media" draw:name="1" text:anchor-type="as-char" draw:z-index="1" svg:width="35.216041666667cm" style:rel-width="100%" svg:height="15.054791666667cm" style:rel-height="scale"><draw:image xlink:href="Pictures/1b42be04475ea51d007185e0fe2e1553.png" xlink:type="simple" xlink:show="embed" xlink:actuate="onLoad"/></draw:frame></text:p>
      <text:p text:style-name="Text_20_body">Une solution palliative consiste à insérer dans le fichier HTML (<text:span text:style-name="Strong_20_Emphasis"><text:span text:style-name="Emphasis">index.html</text:span></text:span> par exemple), en l'état, la ligne ci-dessous :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&gt;</text:span>.collapse {display: block; visibility: visible;} <text:span text:style-name="highlight_sc2">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/text:p>
          </table:table-cell>
        </table:table-row>
      </table:table>
      <text:p text:style-name="Text_20_body">Cette ligne doit être la dernière du bloc constitué par la paire de balises 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...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/text:p>
          </table:table-cell>
        </table:table-row>
      </table:table>
      <text:p text:style-name="Text_20_body">Comme dans cet exemple :
<draw:frame draw:style-name="mediacenter" draw:name="2" text:anchor-type="paragraph" draw:z-index="2" svg:width="25.294166666667cm" style:rel-width="100%" svg:height="10.689166666667cm" style:rel-height="scale"><draw:image xlink:href="Pictures/811275263c39e525b575623bc09766a8.png" xlink:type="simple" xlink:show="embed" xlink:actuate="onLoad"/></draw:frame>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Pour modifier le contenu du fichier HTML, il est possible d'utiliser n'importe quel éditeur de texte brut (comme le <text:span text:style-name="Emphasis">bloc notes</text:span> de Windows, ou <text:a xlink:type="simple" xlink:href="https://notepad-plus-plus.org/fr/" text:style-name="Internet_20_link" text:visited-style-name="Visited_20_Internet_20_Link">notepadd++</text:a>), puis ouvrir le fichier, faire la modification et sauver.
</text:p>
          </table:table-cell>
        </table:table-row>
      </table:table>
      <text:h text:style-name="Heading_20_2" text:outline-level="2"><text:bookmark-start text:name="__RefHeading___un_usager_n_existe_pas_sur_le_eportfolio_4"/><text:bookmark-start text:name="un_usager_n_existe_pas_sur_le_eportfolio"/>Un usager n'existe pas sur le eportfolio<text:bookmark-end text:name="__RefHeading___un_usager_n_existe_pas_sur_le_eportfolio_4"/><text:bookmark-end text:name="un_usager_n_existe_pas_sur_le_eportfolio"/></text:h>
      <text:p text:style-name="Text_20_body">Les comptes usagers sur la plateforme eportfolio sont créé lors de la première connexion. Si <text:span text:style-name="Strong_20_Emphasis">vous ne trouvez pas un étudiant ou un personnel</text:span> dans la plateforme eportoflio, c'est qu'il ne s'est probablement pas encore connecté. Invitez-le à suivre le tutoriel suivant :  <text:a xlink:type="simple" xlink:href="https://pedagowiki.unicaen.fr/doku.php?id=mahara:tutoriels_eportfolio:1_comment_se_connecter_a_la_plateforme_de_eportfolio_mahara" text:style-name="Internet_20_link" text:visited-style-name="Visited_20_Internet_20_Link">Comment vous connecter à la plateforme Eportfolio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6::37:41</meta:creation-date>
    <dc:creator>Generated</dc:creator>
    <dc:date>2026-09-15T06::37:41</dc:date>
    <dc:language>en-US</dc:language>
    <meta:editing-cycles>1</meta:editing-cycles>
    <meta:editing-duration>PT0S</meta:editing-duration>
    <dc:title>mahara:faq</dc:title>
  </office:meta>
</office:document-meta>
</file>