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c5838ab76af404f90b93f47ed1f9a8c.jpg"/>
  <manifest:file-entry manifest:media-type="image/png" manifest:full-path="Pictures/bbb7f9223d4a2a824995982645a56637.png"/>
  <manifest:file-entry manifest:media-type="image/png" manifest:full-path="Pictures/7e174513110f04caa1412e6352e54f98.png"/>
  <manifest:file-entry manifest:media-type="image/png" manifest:full-path="Pictures/5ad24ea9cfd131c7a217923eae44fdf2.png"/>
  <manifest:file-entry manifest:media-type="image/png" manifest:full-path="Pictures/3f458ace026a56ab6656343469d0c3af.png"/>
  <manifest:file-entry manifest:media-type="image/png" manifest:full-path="Pictures/f1012d3be66506b95ee9c6b8cfe923c9.png"/>
  <manifest:file-entry manifest:media-type="image/jpeg" manifest:full-path="Pictures/66a125828982c7ae7fc66a40a733a4fa.jpg"/>
  <manifest:file-entry manifest:media-type="image/jpeg" manifest:full-path="Pictures/afd4600195b1f220e12eba1e4448f599.jpg"/>
  <manifest:file-entry manifest:media-type="image/png" manifest:full-path="Pictures/e10453863df5ebdf719e6500eb3ebefa.png"/>
  <manifest:file-entry manifest:media-type="image/png" manifest:full-path="Pictures/4da2c06bae4a2356d7762a4f55eb4cfc.png"/>
  <manifest:file-entry manifest:media-type="image/png" manifest:full-path="Pictures/df07932e576e01c83d55a24a6bd0dc48.png"/>
  <manifest:file-entry manifest:media-type="image/png" manifest:full-path="Pictures/0d63c224e3cd9bc0d3f568278cd1f972.png"/>
  <manifest:file-entry manifest:media-type="image/png" manifest:full-path="Pictures/782ba2f98a66059aa744ac4c22337149.png"/>
  <manifest:file-entry manifest:media-type="image/png" manifest:full-path="Pictures/31138238be11ec33f2b6482d2c2d10f9.png"/>
  <manifest:file-entry manifest:media-type="image/png" manifest:full-path="Pictures/0e759305ee618a30d943acec2e3b3588.png"/>
  <manifest:file-entry manifest:media-type="image/png" manifest:full-path="Pictures/ffd0bf5aeed2749ba5395aadfc7d55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30" style:family="paragraph">
      <style:paragraph-properties fo:text-align="justify"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35" style:family="paragraph">
      <style:paragraph-properties fo:text-align="justify" fo:padding="0.3cm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4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arninglab"/><text:bookmark-start text:name="__RefHeading___learning_lab_1"/><text:bookmark-start text:name="learning_lab"/>Learning Lab<text:bookmark-end text:name="__RefHeading___learning_lab_1"/><text:bookmark-end text:name="learning_lab"/></text:h>
      <text:h text:style-name="Heading_20_3" text:outline-level="3"><text:bookmark-start text:name="__RefHeading___le_systeme_audio-visuel_du_learning_lab_2"/><text:bookmark-start text:name="le_systeme_audio-visuel_du_learning_lab"/>Le système audio-visuel du Learning Lab<text:bookmark-end text:name="__RefHeading___le_systeme_audio-visuel_du_learning_lab_2"/><text:bookmark-end text:name="le_systeme_audio-visuel_du_learning_lab"/></text:h>
      <text:p text:style-name="Text_20_body">Le Learning Lab dispose d'un système audio-visuel évolutif qui comporte <text:a xlink:type="simple" xlink:href="https://pedagowiki.unicaen.fr/doku.php?id=learninglab:points_de_connexion" text:style-name="Internet_20_link" text:visited-style-name="Visited_20_Internet_20_Link">12 points de connexion muraux</text:a>, d'un <text:a xlink:type="simple" xlink:href="https://pedagowiki.unicaen.fr/doku.php?id=learninglab:rack" text:style-name="Internet_20_link" text:visited-style-name="Visited_20_Internet_20_Link">rack audio-visuel</text:a>, de deux <text:a xlink:type="simple" xlink:href="https://pedagowiki.unicaen.fr/doku.php?id=learninglab:dalles" text:style-name="Internet_20_link" text:visited-style-name="Visited_20_Internet_20_Link">dalles micros</text:a> et de <text:a xlink:type="simple" xlink:href="https://pedagowiki.unicaen.fr/doku.php?id=learninglab:haut-parleurs" text:style-name="Internet_20_link" text:visited-style-name="Visited_20_Internet_20_Link">haut-parleurs</text:a> au plafond, de trois moniteurs et de trois <text:a xlink:type="simple" xlink:href="https://pedagowiki.unicaen.fr/doku.php?id=learninglab:camera_murale" text:style-name="Internet_20_link" text:visited-style-name="Visited_20_Internet_20_Link">caméras murales</text:a>.</text:p>
      <text:p text:style-name="Text_20_body">Ce système peut être utilisé :</text:p>
      <text:list text:style-name="List_20_1" text:continue-numbering="false">
        <text:list-item>
          <text:p text:style-name="List_20_1_Content_First"> en <text:span text:style-name="Strong_20_Emphasis">présentiel</text:span>, pour bénéficier de certaines configurations de salles, et pour <text:span text:style-name="Strong_20_Emphasis">enregistrer</text:span> l'événement,</text:p>
        </text:list-item>
        <text:list-item>
          <text:p text:style-name="List_20_1_Content"> en <text:span text:style-name="Strong_20_Emphasis">comodalité</text:span>, avec des usagers en présentiel et à distance via une solution de <text:span text:style-name="Strong_20_Emphasis">streaming</text:span>,</text:p>
        </text:list-item>
        <text:list-item>
          <text:p text:style-name="List_20_1_Content_Last"> en <text:span text:style-name="Strong_20_Emphasis">comodalité</text:span>, avec des usagers en présentiel et à distance via un logiciel de <text:span text:style-name="Strong_20_Emphasis">webconférence</text:span> (BigBlueButton ou Zoom).</text:p>
        </text:list-item>
      </text:list>
      <text:p text:style-name="Text_20_body">Nous vous conseillons de commencer son utilisation par le choix d'une <text:a xlink:type="simple" xlink:href="#__RefHeading___utiliser_les_configurations_de_salle_4" text:style-name="Local_20_link" text:visited-style-name="Visited_20_Local_20_Link">configuration de salle</text:a> sur le <text:a xlink:type="simple" xlink:href="https://pedagowiki.unicaen.fr/doku.php?id=learninglab:pupitre_extron" text:style-name="Internet_20_link" text:visited-style-name="Visited_20_Internet_20_Link">pupitre Extron</text:a>.</text:p>
      <text:p text:style-name="Text_20_body"><draw:frame draw:style-name="mediacenter" draw:name="0" text:anchor-type="paragraph" draw:z-index="0" svg:width="23.8125cm" style:rel-width="100%" svg:height="10.999891868512cm" style:rel-height="scale"><draw:image xlink:href="Pictures/9c5838ab76af404f90b93f47ed1f9a8c.jpg" xlink:type="simple" xlink:show="embed" xlink:actuate="onLoad"/></draw:frame></text:p>
      <text:p text:style-name="Text_20_body"><text:a xlink:type="simple" xlink:href="url&amp;#62;https://dev-vaudornep.users.info.unicaen.fr/dokuwiki/h5p/learning_lab.html 100%,600 noscroll noborder fullscreen" text:style-name="Internet_20_link" text:visited-style-name="Visited_20_Internet_20_Link">url&gt;https://dev-vaudornep.users.info.unicaen.fr/dokuwiki/h5p/learning_lab.html 100%,600 noscroll noborder fullscreen</text:a></text:p>
      <text:h text:style-name="Heading_20_3" text:outline-level="3"><text:bookmark-start text:name="__RefHeading___assistance_3"/><text:bookmark-start text:name="assistance"/>Assistance<text:bookmark-end text:name="__RefHeading___assistance_3"/><text:bookmark-end text:name="assistanc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Ne modifiez pas les branchements derrière les <text:a xlink:type="simple" xlink:href="https://pedagowiki.unicaen.fr/doku.php?id=learninglab:chariots_moniteurs" text:style-name="Internet_20_link" text:visited-style-name="Visited_20_Internet_20_Link">chariots moniteurs</text:a>. <text:line-break/>
N'utilisez pas les télécommandes des moniteurs.Voici une liste de solutions pour les problèmes les plus courants :</text:p>
            <text:list text:style-name="List_20_1" text:continue-numbering="false">
              <text:list-item>
                <text:p text:style-name="LastListParagraph_List_20_1_Content_First"> <text:a xlink:type="simple" xlink:href="https://pedagowiki.unicaen.fr/doku.php?id=learninglab:probleme_de_partage_d_ecran" text:style-name="Internet_20_link" text:visited-style-name="Visited_20_Internet_20_Link">Mon partage d'écran est brusquement interrompu (écran violet)</text:a>.</text:p>
              </text:list-item>
            </text:list>
            <text:p text:style-name="Text_20_body">Contact: <text:span text:style-name="Strong_20_Emphasis">cemu.video@unicaen.fr</text:span></text:p>
          </table:table-cell>
        </table:table-row>
      </table:table>
      <text:h text:style-name="Heading_20_3" text:outline-level="3"><text:bookmark-start text:name="__RefHeading___utiliser_les_configurations_de_salle_4"/><text:bookmark-start text:name="utiliser_les_configurations_de_salle"/>Utiliser les configurations de salle<text:bookmark-end text:name="__RefHeading___utiliser_les_configurations_de_salle_4"/><text:bookmark-end text:name="utiliser_les_configurations_de_salle"/></text:h>
      <text:list text:style-name="Numbering_20_1" text:continue-numbering="false">
        <text:list-item>
          <text:p text:style-name="Numbering_20_1_Content_First"> Configurez votre salle en plaçant les chariots moniteurs aux endroits souhaités. <text:line-break/></text:p>
        </text:list-item>
        <text:list-item>
          <text:p text:style-name="Numbering_20_1_Content"> Si besoin, branchez la paire de câbles du moniteur (les câbles peuvent être inversés) sur les <text:a xlink:type="simple" xlink:href="https://pedagowiki.unicaen.fr/doku.php?id=learninglab:points_de_connexion" text:style-name="Internet_20_link" text:visited-style-name="Visited_20_Internet_20_Link">points de connexion</text:a> les plus proches.</text:p>
        </text:list-item>
        <text:list-item>
          <text:p text:style-name="Numbering_20_1_Content"> Connectez votre PC au moniteur grâce au système <text:a xlink:type="simple" xlink:href="https://pedagowiki.unicaen.fr/doku.php?id=learninglab:chariots_moniteurs#benq" text:style-name="Internet_20_link" text:visited-style-name="Visited_20_Internet_20_Link">BenQ</text:a> ou branchez le avec un cable HDMI.</text:p>
        </text:list-item>
        <text:list-item>
          <text:p text:style-name="Numbering_20_1_Content_Last"> Sélectionnez une configuration de salle sur le <text:a xlink:type="simple" xlink:href="https://pedagowiki.unicaen.fr/doku.php?id=learninglab:pupitre_extron" text:style-name="Internet_20_link" text:visited-style-name="Visited_20_Internet_20_Link">pupitre Extron</text:a>.</text:p>
        </text:list-item>
      </text:list>
      <text:p text:style-name="Text_20_body">Le fait de sélectionner une configuration de salle sur le <text:a xlink:type="simple" xlink:href="https://pedagowiki.unicaen.fr/doku.php?id=learninglab:pupitre_extron" text:style-name="Internet_20_link" text:visited-style-name="Visited_20_Internet_20_Link">pupitre Extron</text:a> :</text:p>
      <text:list text:style-name="List_20_1" text:continue-numbering="false">
        <text:list-item>
          <text:p text:style-name="List_20_1_Content_First"> alimente <text:span text:style-name="Strong_20_Emphasis">tous les moniteurs branchés</text:span> quel que soit leur emplacement,</text:p>
        </text:list-item>
        <text:list-item>
          <text:p text:style-name="List_20_1_Content"> allume <text:span text:style-name="Strong_20_Emphasis">la caméra</text:span> correspondant à la configuration concernée et éteint les autres caméras,</text:p>
        </text:list-item>
        <text:list-item>
          <text:p text:style-name="List_20_1_Content_Last"> ouvre <text:span text:style-name="Strong_20_Emphasis">la ou les deux dalles micros</text:span>.</text:p>
        </text:list-item>
      </text:list>
      <text:p text:style-name="Text_20_body">Le <text:span text:style-name="Strong_20_Emphasis">renforcement sonore</text:span> n'est pas intégré à l'une des 6 configurations et doit être ajouté manuellement. <text:line-break/><text:line-break/></text:p>
      <text:p text:style-name="Text_20_body"><draw:frame draw:style-name="mediacenter" draw:name="2" text:anchor-type="paragraph" draw:z-index="2" svg:width="27.093333333333cm" style:rel-width="100%" svg:height="15.875cm" style:rel-height="scale"><draw:image xlink:href="Pictures/7e174513110f04caa1412e6352e54f98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Chaque configuration est personnalisable.</text:p>
          </table:table-cell>
        </table:table-row>
      </table:table>
      <text:p text:style-name="Text_20_body">La <text:span text:style-name="Strong_20_Emphasis">configuration « petit groupe »</text:span>:</text:p>
      <text:list text:style-name="List_20_1" text:continue-numbering="false">
        <text:list-item>
          <text:p text:style-name="List_20_1_Content_First"> alimente <text:span text:style-name="Strong_20_Emphasis">tous les moniteurs branchés</text:span>,</text:p>
        </text:list-item>
        <text:list-item>
          <text:p text:style-name="List_20_1_Content"> allume la <text:span text:style-name="Strong_20_Emphasis">caméra 1</text:span> (<text:span text:style-name="Strong_20_Emphasis">angle serré</text:span>),</text:p>
        </text:list-item>
        <text:list-item>
          <text:p text:style-name="List_20_1_Content_Last"> allume la <text:span text:style-name="Strong_20_Emphasis">dalle micro 1</text:span>, la plus proche de la caméra 1.</text:p>
        </text:list-item>
      </text:list>
      <text:p text:style-name="Text_20_body">Cas d'usage de la configuration, sans personnalisation :</text:p>
      <text:list text:style-name="List_20_1" text:continue-numbering="false">
        <text:list-item>
          <text:p text:style-name="List_20_1_Content_First"> <text:span text:style-name="Strong_20_Emphasis">Captation par la caméra 1</text:span> : idéal pour enregistrer des réunions, ou lorsque le ou les intervenants se trouve(nt) avec les participants en présentiel.</text:p>
        </text:list-item>
        <text:list-item>
          <text:p text:style-name="List_20_1_Content_Last"> <text:span text:style-name="Strong_20_Emphasis">Une seule dalle micro est allumée</text:span> : petit comité.</text:p>
        </text:list-item>
      </text:list>
      <text:p text:style-name="Text_20_body">La <text:span text:style-name="Strong_20_Emphasis">configuration « groupe moyen »</text:span>:</text:p>
      <text:list text:style-name="List_20_1" text:continue-numbering="false">
        <text:list-item>
          <text:p text:style-name="List_20_1_Content_First"> alimente <text:span text:style-name="Strong_20_Emphasis">tous les moniteurs branchés</text:span>,</text:p>
        </text:list-item>
        <text:list-item>
          <text:p text:style-name="List_20_1_Content"> allume la <text:span text:style-name="Strong_20_Emphasis">caméra 1</text:span> (<text:span text:style-name="Strong_20_Emphasis">angle large</text:span>),</text:p>
        </text:list-item>
        <text:list-item>
          <text:p text:style-name="List_20_1_Content_Last"> allume la <text:span text:style-name="Strong_20_Emphasis">dalle micro 1</text:span>, la plus proche de la caméra 1.</text:p>
        </text:list-item>
      </text:list>
      <text:p text:style-name="Text_20_body">Cas d'usage de la configuration, sans personnalisation :</text:p>
      <text:list text:style-name="List_20_1" text:continue-numbering="false">
        <text:list-item>
          <text:p text:style-name="List_20_1_Content_First"> Identique à la configuration 1 avec un champs caméra plus large.</text:p>
        </text:list-item>
        <text:list-item/>
        <text:list-item/>
      </text:list>
      <text:p text:style-name="Text_20_body">La <text:span text:style-name="Strong_20_Emphasis">configuration « grand groupe »</text:span>:</text:p>
      <text:list text:style-name="List_20_1" text:continue-numbering="false">
        <text:list-item>
          <text:p text:style-name="List_20_1_Content_First"> alimente <text:span text:style-name="Strong_20_Emphasis">tous les moniteurs branchés</text:span>,</text:p>
        </text:list-item>
        <text:list-item>
          <text:p text:style-name="List_20_1_Content"> allume la <text:span text:style-name="Strong_20_Emphasis">caméra 1</text:span> (<text:span text:style-name="Strong_20_Emphasis">angle large</text:span>),</text:p>
        </text:list-item>
        <text:list-item>
          <text:p text:style-name="List_20_1_Content_Last"> allume les deux <text:span text:style-name="Strong_20_Emphasis">dalles micros</text:span> (<text:span text:style-name="Strong_20_Emphasis">ouverture micro de la salle entière</text:span>).</text:p>
        </text:list-item>
      </text:list>
      <text:p text:style-name="Text_20_body">Cas d'usage de la configuration, sans personnalisation :</text:p>
      <text:list text:style-name="List_20_1" text:continue-numbering="false">
        <text:list-item/>
        <text:list-item/>
        <text:list-item/>
      </text:list>
      <text:p text:style-name="Text_20_body">La <text:span text:style-name="Strong_20_Emphasis">configuration 4</text:span>:</text:p>
      <text:list text:style-name="List_20_1" text:continue-numbering="false">
        <text:list-item>
          <text:p text:style-name="List_20_1_Content_First"> alimente <text:span text:style-name="Strong_20_Emphasis">tous les moniteurs branchés</text:span>,</text:p>
        </text:list-item>
        <text:list-item>
          <text:p text:style-name="List_20_1_Content"> allume la <text:span text:style-name="Strong_20_Emphasis">caméra 3</text:span> (<text:span text:style-name="Strong_20_Emphasis">angle large</text:span>),</text:p>
        </text:list-item>
        <text:list-item>
          <text:p text:style-name="List_20_1_Content"> allume la <text:span text:style-name="Strong_20_Emphasis">dalle micro 1</text:span>, la plus proche de la caméra 1,</text:p>
        </text:list-item>
        <text:list-item>
          <text:p text:style-name="List_20_1_Content"> autorise en option le <text:span text:style-name="Strong_20_Emphasis">suivi caméra</text:span> (déplacement de l'intervenant dans le champ caméra) ou,</text:p>
        </text:list-item>
        <text:list-item>
          <text:p text:style-name="List_20_1_Content_Last"> priorise le cadrage sur l'un ou l'autre des 2 intervenants lors de prise de parole alternée.</text:p>
        </text:list-item>
      </text:list>
      <text:p text:style-name="Text_20_body">Cas d'usage de la configuration, sans personnalisation :</text:p>
      <text:list text:style-name="List_20_1" text:continue-numbering="false">
        <text:list-item>
          <text:p text:style-name="List_20_1_Content_First"> <text:span text:style-name="Strong_20_Emphasis">Captation depuis la caméra en fond de salle</text:span> : Participants en présentiel en présentiel de dos.</text:p>
        </text:list-item>
        <text:list-item>
          <text:p text:style-name="List_20_1_Content"> <text:span text:style-name="Strong_20_Emphasis">Une seule dalle micro est allumée</text:span> pour valoriser le discours du ou des intervenant(s).</text:p>
        </text:list-item>
        <text:list-item>
          <text:p text:style-name="List_20_1_Content"> <text:span text:style-name="Strong_20_Emphasis">Zone de déplacement</text:span> : Le ou les intervenant(s) peuve(nt) se déplacer devant plusieurs moniteurs.</text:p>
        </text:list-item>
        <text:list-item>
          <text:p text:style-name="List_20_1_Content_Last"> <text:span text:style-name="Strong_20_Emphasis">Zone de recadrage</text:span> : Le ou les intervenant(s) peuve(nt) alterner la prise de parole (option preset caméra 2 ou 3 sur les scènes 4 à 6).</text:p>
        </text:list-item>
      </text:list>
      <text:p text:style-name="Text_20_body">La <text:span text:style-name="Strong_20_Emphasis">configuration 5</text:span>:</text:p>
      <text:list text:style-name="List_20_1" text:continue-numbering="false">
        <text:list-item>
          <text:p text:style-name="List_20_1_Content_First"> alimente <text:span text:style-name="Strong_20_Emphasis">tous les moniteurs branchés</text:span>,</text:p>
        </text:list-item>
        <text:list-item>
          <text:p text:style-name="List_20_1_Content"> allume la <text:span text:style-name="Strong_20_Emphasis">caméra 3</text:span> (<text:span text:style-name="Strong_20_Emphasis">angle large</text:span>),</text:p>
        </text:list-item>
        <text:list-item>
          <text:p text:style-name="List_20_1_Content_Last"> allume les deux <text:span text:style-name="Strong_20_Emphasis">dalles micros</text:span> (<text:span text:style-name="Strong_20_Emphasis">ouverture micro de la salle entière</text:span>).</text:p>
        </text:list-item>
      </text:list>
      <text:p text:style-name="Text_20_body">Cas d'usage de la configuration, sans personnalisation :</text:p>
      <text:list text:style-name="List_20_1" text:continue-numbering="false">
        <text:list-item>
          <text:p text:style-name="List_20_1_Content_First"> <text:span text:style-name="Strong_20_Emphasis">Captation depuis la caméra en fond de salle</text:span> : Participants en présentiel en présentiel de dos.</text:p>
        </text:list-item>
        <text:list-item>
          <text:p text:style-name="List_20_1_Content"> <text:span text:style-name="Strong_20_Emphasis">Deux dalles micros sont allumées</text:span> pour valoriser les interactions avec les participants.</text:p>
        </text:list-item>
        <text:list-item>
          <text:p text:style-name="List_20_1_Content_Last"> <text:span text:style-name="Strong_20_Emphasis">Zone de déplacement</text:span> : Le ou les intervenant(s) peuve(nt) se déplacer devant plusieurs moniteurs.</text:p>
        </text:list-item>
      </text:list>
      <text:p text:style-name="Text_20_body">La <text:span text:style-name="Strong_20_Emphasis">configuration 6</text:span>:</text:p>
      <text:list text:style-name="List_20_1" text:continue-numbering="false">
        <text:list-item>
          <text:p text:style-name="List_20_1_Content_First"> alimente <text:span text:style-name="Strong_20_Emphasis">tous les moniteurs branchés</text:span>,</text:p>
        </text:list-item>
        <text:list-item>
          <text:p text:style-name="List_20_1_Content"> allume la <text:span text:style-name="Strong_20_Emphasis">caméra 2</text:span> (<text:span text:style-name="Strong_20_Emphasis">angle large</text:span>),</text:p>
        </text:list-item>
        <text:list-item>
          <text:p text:style-name="List_20_1_Content_Last"> allume les deux <text:span text:style-name="Strong_20_Emphasis">dalles micros</text:span> (<text:span text:style-name="Strong_20_Emphasis">ouverture micro de la salle entière</text:span>).</text:p>
        </text:list-item>
      </text:list>
      <text:p text:style-name="Text_20_body">Cas d'usage de la configuration, sans personnalisation :</text:p>
      <text:list text:style-name="List_20_1" text:continue-numbering="false">
        <text:list-item/>
        <text:list-item/>
        <text:list-item/>
      </text:list>
      <text:h text:style-name="Heading_20_3" text:outline-level="3"><text:bookmark-start text:name="__RefHeading___selectionner_les_moniteurs_et_les_sources_pour_une_diffusion_en_presentiel_5"/><text:bookmark-start text:name="selectionner_les_moniteurs_et_les_sources_pour_une_diffusion_en_presentiel"/>Sélectionner les moniteurs et les sources pour une diffusion en présentiel<text:bookmark-end text:name="__RefHeading___selectionner_les_moniteurs_et_les_sources_pour_une_diffusion_en_presentiel_5"/><text:bookmark-end text:name="selectionner_les_moniteurs_et_les_sources_pour_une_diffusion_en_presentiel"/></text:h>
      <text:p text:style-name="Text_20_body">Sélectionner le ou les moniteurs sur le(s)quel(s) vous souhaitez diffuser (un cadre bleu-vert apparaît à la sélection). Allumer le ou les moniteurs en faisant glisser l'interrupteur sur ON).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4" text:anchor-type="as-char" draw:z-index="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<draw:frame draw:style-name="mediacenter" draw:name="5" text:anchor-type="paragraph" draw:z-index="5" svg:width="27.093333333333cm" style:rel-width="100%" svg:height="15.875cm" style:rel-height="scale"><draw:image xlink:href="Pictures/f1012d3be66506b95ee9c6b8cfe923c9.png" xlink:type="simple" xlink:show="embed" xlink:actuate="onLoad"/></draw:frame>

<text:span text:style-name="Strong_20_Emphasis">Exemple:</text:span> <text:line-break/></text:p>
            <text:list text:style-name="List_20_1" text:continue-numbering="false">
              <text:list-item>
                <text:p text:style-name="List_20_1_Content_First">  <text:span text:style-name="Strong_20_Emphasis">Moniteur</text:span>: Sélection du moniteur <text:span text:style-name="Strong_20_Emphasis">M1</text:span> (cadre bleu-vert) et allumage de celui-ci (<text:span text:style-name="Strong_20_Emphasis">interrupteur sur ON</text:span>).<text:line-break/></text:p>
              </text:list-item>
              <text:list-item>
                <text:p text:style-name="List_20_1_Content_Last">  <text:span text:style-name="Strong_20_Emphasis">Source</text:span>: Sélection de la <text:span text:style-name="Strong_20_Emphasis">caméra 1</text:span> (icône caméra bleu-vert) et allumage de celle-ci (pression de 3 secondes sur l'icône Caméra, puis positionnement du bouton <text:span text:style-name="Strong_20_Emphasis">interrupteur sur ON</text:span>).</text:p>
              </text:list-item>
            </text:list>
            <text:p text:style-name="Text_20_body"><draw:frame draw:style-name="mediacenter" draw:name="6" text:anchor-type="paragraph" draw:z-index="6" svg:width="5.715cm" style:rel-width="100%" svg:height="7.6226755617978cm" style:rel-height="scale"><draw:image xlink:href="Pictures/66a125828982c7ae7fc66a40a733a4fa.jpg" xlink:type="simple" xlink:show="embed" xlink:actuate="onLoad"/></draw:frame><draw:frame draw:style-name="mediacenter" draw:name="7" text:anchor-type="paragraph" draw:z-index="7" svg:width="5.715cm" style:rel-width="100%" svg:height="7.8812478705281cm" style:rel-height="scale"><draw:image xlink:href="Pictures/afd4600195b1f220e12eba1e4448f599.jpg" xlink:type="simple" xlink:show="embed" xlink:actuate="onLoad"/></draw:frame>
</text:p>
          </table:table-cell>
        </table:table-row>
      </table:table>
      <text:h text:style-name="Heading_20_3" text:outline-level="3"><text:bookmark-start text:name="__RefHeading___piloter_une_camera_murale_6"/><text:bookmark-start text:name="piloter_une_camera_murale"/>Piloter une caméra murale<text:bookmark-end text:name="__RefHeading___piloter_une_camera_murale_6"/><text:bookmark-end text:name="piloter_une_camera_murale"/></text:h>
      <text:p text:style-name="Text_20_body">Les caméras murales peuvent être pilotées:</text:p>
      <text:list text:style-name="List_20_1" text:continue-numbering="false">
        <text:list-item>
          <text:p text:style-name="List_20_1_Content_First"> en appuyant tout d'abord 3 secondes sur l'icône Caméra pour accéder aux commandes de pilotage,</text:p>
        </text:list-item>
        <text:list-item>
          <text:p text:style-name="List_20_1_Content"> puis en appuyant sur les <text:span text:style-name="Strong_20_Emphasis">flèches</text:span> et sur les boutons de <text:span text:style-name="Strong_20_Emphasis">zoom</text:span>,</text:p>
        </text:list-item>
        <text:list-item>
          <text:p text:style-name="List_20_1_Content_Last"> ou en utilisant les <text:span text:style-name="Strong_20_Emphasis">presets</text:span> (angles de vue préprogrammés).</text:p>
        </text:list-item>
      </text:list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8" text:anchor-type="as-char" draw:z-index="8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<draw:frame draw:style-name="mediacenter" draw:name="9" text:anchor-type="paragraph" draw:z-index="9" svg:width="27.093333333333cm" style:rel-width="100%" svg:height="15.875cm" style:rel-height="scale"><draw:image xlink:href="Pictures/e10453863df5ebdf719e6500eb3ebefa.png" xlink:type="simple" xlink:show="embed" xlink:actuate="onLoad"/></draw:frame>

<text:span text:style-name="Strong_20_Emphasis">Exemple:</text:span> <text:line-break/></text:p>
            <text:list text:style-name="List_20_1" text:continue-numbering="false">
              <text:list-item>
                <text:p text:style-name="LastListParagraph_List_20_1_Content_First">  <text:span text:style-name="Strong_20_Emphasis">Preset</text:span>: Sélection du <text:span text:style-name="Strong_20_Emphasis">Preset 4</text:span> de la <text:span text:style-name="Strong_20_Emphasis">Caméra 1</text:span>.</text:p>
              </text:list-item>
            </text:list>
            <text:p text:style-name="Text_20_body"><draw:frame draw:style-name="mediacenter" draw:name="10" text:anchor-type="paragraph" draw:z-index="10" svg:width="5.715cm" style:rel-width="100%" svg:height="7.8812478705281cm" style:rel-height="scale"><draw:image xlink:href="Pictures/afd4600195b1f220e12eba1e4448f599.jpg" xlink:type="simple" xlink:show="embed" xlink:actuate="onLoad"/></draw:frame>
</text:p>
          </table:table-cell>
        </table:table-row>
      </table:table>
      <text:h text:style-name="Heading_20_3" text:outline-level="3"><text:bookmark-start text:name="__RefHeading___activer_et_regler_le_volume_sonore_des_sorties_audio_7"/><text:bookmark-start text:name="activer_et_regler_le_volume_sonore_des_sorties_audio"/>Activer et régler le volume sonore des sorties audio<text:bookmark-end text:name="__RefHeading___activer_et_regler_le_volume_sonore_des_sorties_audio_7"/><text:bookmark-end text:name="activer_et_regler_le_volume_sonore_des_sorties_audio"/></text:h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11" text:anchor-type="as-char" draw:z-index="1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<draw:frame draw:style-name="mediaright" draw:name="12" text:anchor-type="paragraph" draw:z-index="12" svg:width="27.093333333333cm" style:rel-width="100%" svg:height="15.875cm" style:rel-height="scale"><draw:image xlink:href="Pictures/4da2c06bae4a2356d7762a4f55eb4cfc.png" xlink:type="simple" xlink:show="embed" xlink:actuate="onLoad"/></draw:frame>

<text:span text:style-name="Strong_20_Emphasis">Exemple:</text:span> <text:line-break/></text:p>
            <text:list text:style-name="List_20_1" text:continue-numbering="false">
              <text:list-item>
                <text:p text:style-name="LastListParagraph_List_20_1_Content_First">  Activation .</text:p>
              </text:list-item>
            </text:list>
            <text:p text:style-name="Text_20_body"><draw:frame draw:style-name="mediacenter" draw:name="13" text:anchor-type="paragraph" draw:z-index="13" svg:width="5.715cm" style:rel-width="100%" svg:height="7.6226755617978cm" style:rel-height="scale"><draw:image xlink:href="Pictures/66a125828982c7ae7fc66a40a733a4fa.jpg" xlink:type="simple" xlink:show="embed" xlink:actuate="onLoad"/></draw:frame>
</text:p>
          </table:table-cell>
        </table:table-row>
      </table:table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14" text:anchor-type="as-char" draw:z-index="1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<draw:frame draw:style-name="mediacenter" draw:name="15" text:anchor-type="paragraph" draw:z-index="15" svg:width="27.093333333333cm" style:rel-width="100%" svg:height="15.875cm" style:rel-height="scale"><draw:image xlink:href="Pictures/df07932e576e01c83d55a24a6bd0dc48.png" xlink:type="simple" xlink:show="embed" xlink:actuate="onLoad"/></draw:frame>

<text:span text:style-name="Strong_20_Emphasis">Exemple:</text:span> <text:line-break/></text:p>
            <text:list text:style-name="List_20_1" text:continue-numbering="false">
              <text:list-item>
                <text:p text:style-name="List_20_1_Content_First">  Activation du <text:span text:style-name="Strong_20_Emphasis">renfort sonore</text:span>,</text:p>
              </text:list-item>
              <text:list-item>
                <text:p text:style-name="List_20_1_Content_Last"> désactivation.</text:p>
              </text:list-item>
            </text:list>
          </table:table-cell>
        </table:table-row>
      </table:table>
      <text:h text:style-name="Heading_20_3" text:outline-level="3"><text:bookmark-start text:name="__RefHeading___enregistrement_et_streaming_8"/><text:bookmark-start text:name="enregistrement_et_streaming"/>Enregistrement et streaming<text:bookmark-end text:name="__RefHeading___enregistrement_et_streaming_8"/><text:bookmark-end text:name="enregistrement_et_streaming"/></text:h>
      <table:table table:style-name="PluginODTAutoStyle_Table_31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32">
            <text:p text:style-name="PluginODTAutoStyle_Paragraph_33"><draw:frame draw:style-name="media" draw:name="16" text:anchor-type="as-char" draw:z-index="16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34">
            <text:p text:style-name="PluginODTAutoStyle_Paragraph_35"><draw:frame draw:style-name="mediacenter" draw:name="17" text:anchor-type="paragraph" draw:z-index="17" svg:width="27.093333333333cm" style:rel-width="100%" svg:height="15.875cm" style:rel-height="scale"><draw:image xlink:href="Pictures/0d63c224e3cd9bc0d3f568278cd1f972.png" xlink:type="simple" xlink:show="embed" xlink:actuate="onLoad"/></draw:frame>

<text:span text:style-name="Strong_20_Emphasis">Exemple:</text:span> <text:line-break/></text:p>
            <text:list text:style-name="List_20_1" text:continue-numbering="false">
              <text:list-item>
                <text:p text:style-name="LastListParagraph_List_20_1_Content_First">  .</text:p>
              </text:list-item>
            </text:list>
            <text:p text:style-name="Text_20_body"><draw:frame draw:style-name="mediacenter" draw:name="18" text:anchor-type="paragraph" draw:z-index="18" svg:width="5.715cm" style:rel-width="100%" svg:height="7.8812478705281cm" style:rel-height="scale"><draw:image xlink:href="Pictures/afd4600195b1f220e12eba1e4448f599.jpg" xlink:type="simple" xlink:show="embed" xlink:actuate="onLoad"/></draw:frame>
</text:p>
          </table:table-cell>
        </table:table-row>
      </table:table>
      <text:p text:style-name="Text_20_body"><draw:frame draw:style-name="mediacenter" draw:name="19" text:anchor-type="paragraph" draw:z-index="19" svg:width="10.4775cm" svg:height="4.8154166666667cm"><draw:image xlink:href="Pictures/782ba2f98a66059aa744ac4c22337149.png" xlink:type="simple" xlink:show="embed" xlink:actuate="onLoad"/></draw:frame>
</text:p>
      <text:list text:style-name="List_20_1" text:continue-numbering="false">
        <text:list-item>
          <text:p text:style-name="LastListParagraph_List_20_1_Content_First">  .</text:p>
        </text:list-item>
      </text:list>
      <text:p text:style-name="Text_20_body"><draw:frame draw:style-name="mediacenter" draw:name="20" text:anchor-type="paragraph" draw:z-index="20" svg:width="10.530416666667cm" svg:height="4.841875cm"><draw:image xlink:href="Pictures/31138238be11ec33f2b6482d2c2d10f9.png" xlink:type="simple" xlink:show="embed" xlink:actuate="onLoad"/></draw:frame>
</text:p>
      <text:list text:style-name="List_20_1" text:continue-numbering="false">
        <text:list-item>
          <text:p text:style-name="LastListParagraph_List_20_1_Content_First">  .</text:p>
        </text:list-item>
      </text:list>
      <text:p text:style-name="Text_20_body"><draw:frame draw:style-name="mediacenter" draw:name="21" text:anchor-type="paragraph" draw:z-index="21" svg:width="10.371666666667cm" svg:height="4.7625cm"><draw:image xlink:href="Pictures/0e759305ee618a30d943acec2e3b3588.png" xlink:type="simple" xlink:show="embed" xlink:actuate="onLoad"/></draw:frame>
</text:p>
      <text:list text:style-name="List_20_1" text:continue-numbering="false">
        <text:list-item>
          <text:p text:style-name="LastListParagraph_List_20_1_Content_First">  .</text:p>
        </text:list-item>
      </text:list>
      <text:h text:style-name="Heading_20_3" text:outline-level="3"><text:bookmark-start text:name="__RefHeading___selectionner_les_cameras_et_les_cables_usb_pour_une_diffusion_en_webconference_9"/><text:bookmark-start text:name="selectionner_les_cameras_et_les_cables_usb_pour_une_diffusion_en_webconference"/>Sélectionner les caméras et les cables USB pour une diffusion en webconférence<text:bookmark-end text:name="__RefHeading___selectionner_les_cameras_et_les_cables_usb_pour_une_diffusion_en_webconference_9"/><text:bookmark-end text:name="selectionner_les_cameras_et_les_cables_usb_pour_une_diffusion_en_webconference"/></text:h>
      <table:table table:style-name="PluginODTAutoStyle_Table_36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37">
            <text:p text:style-name="PluginODTAutoStyle_Paragraph_38"><draw:frame draw:style-name="media" draw:name="22" text:anchor-type="as-char" draw:z-index="2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39">
            <text:p text:style-name="PluginODTAutoStyle_Paragraph_40"><draw:frame draw:style-name="mediacenter" draw:name="23" text:anchor-type="paragraph" draw:z-index="23" svg:width="27.093333333333cm" style:rel-width="100%" svg:height="15.875cm" style:rel-height="scale"><draw:image xlink:href="Pictures/ffd0bf5aeed2749ba5395aadfc7d5597.png" xlink:type="simple" xlink:show="embed" xlink:actuate="onLoad"/></draw:frame>

<text:span text:style-name="Strong_20_Emphasis">Exemple:</text:span> <text:line-break/></text:p>
            <text:list text:style-name="List_20_1" text:continue-numbering="false">
              <text:list-item>
                <text:p text:style-name="List_20_1_Content_First">  <text:span text:style-name="Strong_20_Emphasis">Source</text:span>: Sélection de la <text:span text:style-name="Strong_20_Emphasis">caméra 1</text:span> (cadre bleu-vert),</text:p>
              </text:list-item>
              <text:list-item>
                <text:p text:style-name="List_20_1_Content_Last">  <text:span text:style-name="Strong_20_Emphasis">vers PC portable</text:span> avec logiciel de webconférence ouvert: Sélection du cable <text:span text:style-name="Strong_20_Emphasis">USB1</text:span> (cadre bleu-vert). <text:line-break/></text:p>
              </text:list-item>
            </text:list>
            <text:p text:style-name="Text_20_body"><draw:frame draw:style-name="mediacenter" draw:name="24" text:anchor-type="paragraph" draw:z-index="24" svg:width="5.715cm" style:rel-width="100%" svg:height="7.8812478705281cm" style:rel-height="scale"><draw:image xlink:href="Pictures/afd4600195b1f220e12eba1e4448f599.jpg" xlink:type="simple" xlink:show="embed" xlink:actuate="onLoad"/></draw:frame>
</text:p>
          </table:table-cell>
        </table:table-row>
      </table:table>
      <text:h text:style-name="Heading_20_3" text:outline-level="3"><text:bookmark-start text:name="__RefHeading___exemples_de_configurations_10"/><text:bookmark-start text:name="exemples_de_configurations"/>Exemples de configurations<text:bookmark-end text:name="__RefHeading___exemples_de_configurations_10"/><text:bookmark-end text:name="exemples_de_configurations"/></text:h>
      <text:list text:style-name="Numbering_20_1" text:continue-numbering="false">
        <text:list-item>
          <text:p text:style-name="Numbering_20_1_Content_First"> <text:a xlink:type="simple" xlink:href="https://pedagowiki.unicaen.fr/doku.php?id=learninglab:cours_en_comodalite_avec_un_petit_groupe" text:style-name="Internet_20_link" text:visited-style-name="Visited_20_Internet_20_Link">Cours en comodalité avec un petit groupe</text:a></text:p>
          <text:list text:style-name="List_20_1">
            <text:list-item>
              <text:p text:style-name="List_20_1_Content"> PC enseignant, </text:p>
            </text:list-item>
            <text:list-item>
              <text:p text:style-name="List_20_1_Content"> Webconférence sur BigBlueButton ou Zoom,</text:p>
            </text:list-item>
            <text:list-item>
              <text:p text:style-name="List_20_1_Content"> Moniteur 1 pour le visionnage par les étudiants en présentiel,</text:p>
            </text:list-item>
            <text:list-item>
              <text:p text:style-name="List_20_1_Content_Last"> Moniteur 2 pour le visionnage par l'enseignant (retour).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30" style:family="paragraph">
      <style:paragraph-properties fo:text-align="justify"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35" style:family="paragraph">
      <style:paragraph-properties fo:text-align="justify" fo:padding="0.3cm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4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08:08</meta:creation-date>
    <dc:creator>Generated</dc:creator>
    <dc:date>2026-09-16T02::08:08</dc:date>
    <dc:language>en-US</dc:language>
    <meta:editing-cycles>1</meta:editing-cycles>
    <meta:editing-duration>PT0S</meta:editing-duration>
    <dc:title>learninglab</dc:title>
  </office:meta>
</office:document-meta>
</file>