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c6f6bbe750fe807392eb6529034675.jp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pupitre_extron"/><text:bookmark-start text:name="__RefHeading___pupitre_extron_1"/><text:bookmark-start text:name="pupitre_extron"/>Pupitre Extron<text:bookmark-end text:name="__RefHeading___pupitre_extron_1"/><text:bookmark-end text:name="pupitre_extron"/></text:h>
      <text:p text:style-name="Text_20_body"><draw:frame draw:style-name="media" draw:name="0" text:anchor-type="as-char" draw:z-index="0" svg:width="21.166666666667cm" style:rel-width="100%" svg:height="15.612896028559cm" style:rel-height="scale"><draw:image xlink:href="Pictures/89c6f6bbe750fe807392eb6529034675.jp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haque menu dispose d'un bouton OFF en haut à droite, ce bouton permet d'éteindre tous les moniteurs, toutes les caméras et de couper les micros (mute) en une seule opératio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50:54</meta:creation-date>
    <dc:creator>Generated</dc:creator>
    <dc:date>2026-09-15T10::50:54</dc:date>
    <dc:language>en-US</dc:language>
    <meta:editing-cycles>1</meta:editing-cycles>
    <meta:editing-duration>PT0S</meta:editing-duration>
    <dc:title>learninglab:pupitre_extron</dc:title>
  </office:meta>
</office:document-meta>
</file>