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cours_en_comodalite_avec_un_petit_groupe"/><text:bookmark-start text:name="__RefHeading___cours_en_comodalite_avec_un_petit_groupe_1"/><text:bookmark-start text:name="cours_en_comodalite_avec_un_petit_groupe"/>Cours en comodalité avec un petit groupe<text:bookmark-end text:name="__RefHeading___cours_en_comodalite_avec_un_petit_groupe_1"/><text:bookmark-end text:name="cours_en_comodalite_avec_un_petit_groupe"/></text:h>
      <text:h text:style-name="Heading_20_3" text:outline-level="3"><text:bookmark-start text:name="__RefHeading___pc_enseignant_2"/><text:bookmark-start text:name="pc_enseignant"/>PC enseignant<text:bookmark-end text:name="__RefHeading___pc_enseignant_2"/><text:bookmark-end text:name="pc_enseignant"/></text:h>
      <text:list text:style-name="List_20_1" text:continue-numbering="false">
        <text:list-item>
          <text:p text:style-name="LastListParagraph_List_20_1_Content_First"> Brancher le <text:span text:style-name="Strong_20_Emphasis">câble USB</text:span> au PC portable: c'est par ce câble que transiteront les flux audio et vidéo (Nom de la source: … ).</text:p>
        </text:list-item>
      </text:list>
      <text:p text:style-name="Text_20_body">Images</text:p>
      <text:list text:style-name="List_20_1" text:continue-numbering="false">
        <text:list-item>
          <text:p text:style-name="LastListParagraph_List_20_1_Content_First"> Brancher le boîtier <text:span text:style-name="Strong_20_Emphasis">BenQ</text:span> pour partager sur le moniteur.</text:p>
        </text:list-item>
      </text:list>
      <text:p text:style-name="Text_20_body">Images</text:p>
      <text:h text:style-name="Heading_20_3" text:outline-level="3"><text:bookmark-start text:name="__RefHeading___webconference_sur_bigbluebutton_ou_zoom_3"/><text:bookmark-start text:name="webconference_sur_bigbluebutton_ou_zoom"/>Webconférence sur BigBlueButton ou Zoom<text:bookmark-end text:name="__RefHeading___webconference_sur_bigbluebutton_ou_zoom_3"/><text:bookmark-end text:name="webconference_sur_bigbluebutton_ou_zoom"/></text:h>
      <text:list text:style-name="List_20_1" text:continue-numbering="false">
        <text:list-item>
          <text:p text:style-name="List_20_1_Content_First"> Sélectionner la source lors du partage du <text:span text:style-name="Strong_20_Emphasis">microphone</text:span> dans BigBlueButton ou Zoom.</text:p>
        </text:list-item>
        <text:list-item>
          <text:p text:style-name="List_20_1_Content_Last"> Sélectionner la source lors du partage de la <text:span text:style-name="Strong_20_Emphasis">caméra</text:span> dans BigBlueButton ou Zoom. </text:p>
        </text:list-item>
      </text:list>
      <text:h text:style-name="Heading_20_3" text:outline-level="3"><text:bookmark-start text:name="__RefHeading___moniteur_1_pour_le_visionnage_par_les_etudiants_en_presentiel_4"/><text:bookmark-start text:name="moniteur_1_pour_le_visionnage_par_les_etudiants_en_presentiel"/>Moniteur 1 pour le visionnage par les étudiants en présentiel<text:bookmark-end text:name="__RefHeading___moniteur_1_pour_le_visionnage_par_les_etudiants_en_presentiel_4"/><text:bookmark-end text:name="moniteur_1_pour_le_visionnage_par_les_etudiants_en_presentiel"/></text:h>
      <text:h text:style-name="Heading_20_3" text:outline-level="3"><text:bookmark-start text:name="__RefHeading___moniteur_2_pour_le_visionnage_par_l_enseignant_retour_5"/><text:bookmark-start text:name="moniteur_2_pour_le_visionnage_par_l_enseignant_retour"/>Moniteur 2 pour le visionnage par l'enseignant (retour)<text:bookmark-end text:name="__RefHeading___moniteur_2_pour_le_visionnage_par_l_enseignant_retour_5"/><text:bookmark-end text:name="moniteur_2_pour_le_visionnage_par_l_enseignant_retou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58:48</meta:creation-date>
    <dc:creator>Generated</dc:creator>
    <dc:date>2026-09-17T14::58:48</dc:date>
    <dc:language>en-US</dc:language>
    <meta:editing-cycles>1</meta:editing-cycles>
    <meta:editing-duration>PT0S</meta:editing-duration>
    <dc:title>learninglab:cours_en_comodalite_avec_un_petit_groupe</dc:title>
  </office:meta>
</office:document-meta>
</file>