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earninglab:chariots_moniteurs"/><text:bookmark-start text:name="__RefHeading___chariots_moniteurs_1"/><text:bookmark-start text:name="chariots_moniteurs"/>Chariots moniteurs<text:bookmark-end text:name="__RefHeading___chariots_moniteurs_1"/><text:bookmark-end text:name="chariots_moniteurs"/></text:h>
      <text:h text:style-name="Heading_20_3" text:outline-level="3"><text:bookmark-start text:name="__RefHeading___benq_2"/><text:bookmark-start text:name="benq"/>BenQ<text:bookmark-end text:name="__RefHeading___benq_2"/><text:bookmark-end text:name="benq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2::46:54</meta:creation-date>
    <dc:creator>Generated</dc:creator>
    <dc:date>2026-09-16T02::46:54</dc:date>
    <dc:language>en-US</dc:language>
    <meta:editing-cycles>1</meta:editing-cycles>
    <meta:editing-duration>PT0S</meta:editing-duration>
    <dc:title>learninglab:chariots_moniteurs</dc:title>
  </office:meta>
</office:document-meta>
</file>