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  <manifest:file-entry manifest:media-type="image/png" manifest:full-path="Pictures/8f9418ed008c0e14713140408f2205b8.png"/>
  <manifest:file-entry manifest:media-type="image/png" manifest:full-path="Pictures/bbb7f9223d4a2a824995982645a56637.png"/>
  <manifest:file-entry manifest:media-type="image/png" manifest:full-path="Pictures/40e01dff2de75e6ba6d2b98acef5f442.png"/>
  <manifest:file-entry manifest:media-type="image/png" manifest:full-path="Pictures/a32e289d86bc748721aa2c11474efb9f.png"/>
  <manifest:file-entry manifest:media-type="image/png" manifest:full-path="Pictures/c3be7531bff0887c53169c5e70ad0c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atex"/><text:bookmark-start text:name="__RefHeading___composer_des_documents_en_langage_latex_1"/><text:bookmark-start text:name="composer_des_documents_en_langage_latex"/>Composer des documents en langage LaTeX<text:bookmark-end text:name="__RefHeading___composer_des_documents_en_langage_latex_1"/><text:bookmark-end text:name="composer_des_documents_en_langage_latex"/></text:h>
      <text:h text:style-name="Heading_20_3" text:outline-level="3"><text:bookmark-start text:name="__RefHeading___installation_d_une_distribution_latex_compatible_avec_la_variable_d_environnement_path_2"/><text:bookmark-start text:name="installation_d_une_distribution_latex_compatible_avec_la_variable_d_environnement_path"/>Installation d'une distribution LATEX compatible avec la variable d'environnement PATH<text:bookmark-end text:name="__RefHeading___installation_d_une_distribution_latex_compatible_avec_la_variable_d_environnement_path_2"/><text:bookmark-end text:name="installation_d_une_distribution_latex_compatible_avec_la_variable_d_environnement_path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Strong_20_Emphasis">PATH</text:span> est la variable d'environnement utilisée par le système d'exploitation pour localiser les fichiers exécutables indispensables depuis la ligne de commande ou la fenêtre de terminal.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MiKTeX</text:span> est une distribution légère de LATEX avec une installation pratique de paquets à la demande. Elle se trouve dans le <text:a xlink:type="simple" xlink:href="https://docenstock.unicaen.fr/CatalogueServices/CentreLogiciel.pdf" text:style-name="Internet_20_link" text:visited-style-name="Visited_20_Internet_20_Link">centre logiciel</text:a>, vous pouvez donc l'installer même si vous n'êtes pas administrateur de la machine.</text:p>
        </text:list-item>
      </text:list>
      <text:p text:style-name="Text_20_body">Alternativement, si vous êtes administrateur de la machine, vous pouvez installer:</text:p>
      <text:list text:style-name="List_20_1" text:continue-numbering="false">
        <text:list-item>
          <text:p text:style-name="List_20_1_Content_First"> TeX Live</text:p>
        </text:list-item>
        <text:list-item>
          <text:p text:style-name="List_20_1_Content_Last"> ou TinyTeX (distribution plus légère basée sur TeX Live).</text:p>
        </text:list-item>
      </text:list>
      <text:p text:style-name="Text_20_body"><draw:frame draw:style-name="mediacenter" draw:name="1" text:anchor-type="paragraph" draw:z-index="1" svg:width="23.8125cm" style:rel-width="100%" svg:height="12.54125cm" style:rel-height="scale"><draw:image xlink:href="Pictures/8f9418ed008c0e14713140408f2205b8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Pour que <text:span text:style-name="Strong_20_Emphasis">MiKTeX</text:span> fonctionne correctement il faut installer <text:span text:style-name="Strong_20_Emphasis">Perl</text:span>. (on utilisera pour se faire <text:span text:style-name="Strong_20_Emphasis">ActivePerl</text:span>, qui se trouve aussi dans le <text:a xlink:type="simple" xlink:href="https://docenstock.unicaen.fr/CatalogueServices/CentreLogiciel.pdf" text:style-name="Internet_20_link" text:visited-style-name="Visited_20_Internet_20_Link">centre logiciel</text:a>).</text:p>
          </table:table-cell>
        </table:table-row>
      </table:table>
      <text:h text:style-name="Heading_20_2" text:outline-level="2"><text:bookmark-start text:name="__RefHeading___installation_de_perl_3"/><text:bookmark-start text:name="installation_de_perl"/>Installation de Perl<text:bookmark-end text:name="__RefHeading___installation_de_perl_3"/><text:bookmark-end text:name="installation_de_perl"/></text:h>
      <text:p text:style-name="Text_20_body"><draw:frame draw:style-name="mediacenter" draw:name="3" text:anchor-type="paragraph" draw:z-index="3" svg:width="27.066875cm" style:rel-width="100%" svg:height="14.366875cm" style:rel-height="scale"><draw:image xlink:href="Pictures/40e01dff2de75e6ba6d2b98acef5f442.png" xlink:type="simple" xlink:show="embed" xlink:actuate="onLoad"/></draw:frame></text:p>
      <text:h text:style-name="Heading_20_3" text:outline-level="3"><text:bookmark-start text:name="__RefHeading___modification_de_la_variable_d_environnement_path_4"/><text:bookmark-start text:name="modification_de_la_variable_d_environnement_path"/>Modification de la variable d'environnement PATH<text:bookmark-end text:name="__RefHeading___modification_de_la_variable_d_environnement_path_4"/><text:bookmark-end text:name="modification_de_la_variable_d_environnement_path"/></text:h>
      <text:p text:style-name="Text_20_body">Rajoutez le chemin vers l'exécutable Perl dans la variable d'environnement PATH.</text:p>
      <text:p text:style-name="Text_20_body"><draw:frame draw:style-name="mediacenter" draw:name="4" text:anchor-type="paragraph" draw:z-index="4" svg:width="44.026666666667cm" style:rel-width="100%" svg:height="26.67cm" style:rel-height="scale"><draw:image xlink:href="Pictures/a32e289d86bc748721aa2c11474efb9f.png" xlink:type="simple" xlink:show="embed" xlink:actuate="onLoad"/></draw:frame></text:p>
      <text:h text:style-name="Heading_20_4" text:outline-level="4"><text:bookmark-start text:name="__RefHeading___verification_5"/><text:bookmark-start text:name="verification"/>Vérification<text:bookmark-end text:name="__RefHeading___verification_5"/><text:bookmark-end text:name="verification"/></text:h>
      <text:p text:style-name="Text_20_body">On peut vérifier que l'installation s'est bien déroulée en tapant <text:span text:style-name="Source_20_Text">perl -v</text:span> dans le terminal.</text:p>
      <text:p text:style-name="Text_20_body"><draw:frame draw:style-name="mediacenter" draw:name="5" text:anchor-type="paragraph" draw:z-index="5" svg:width="22.621875cm" style:rel-width="100%" svg:height="11.694583333333cm" style:rel-height="scale"><draw:image xlink:href="Pictures/c3be7531bff0887c53169c5e70ad0cb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1::59:57</meta:creation-date>
    <dc:creator>Generated</dc:creator>
    <dc:date>2026-09-17T11::59:57</dc:date>
    <dc:language>en-US</dc:language>
    <meta:editing-cycles>1</meta:editing-cycles>
    <meta:editing-duration>PT0S</meta:editing-duration>
    <dc:title>latex</dc:title>
  </office:meta>
</office:document-meta>
</file>