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d5cbd14e24b543b79cd9ec8acd8c9a.png"/>
  <manifest:file-entry manifest:media-type="image/png" manifest:full-path="Pictures/d987971b22fbd10864ebf8e574018a90.png"/>
  <manifest:file-entry manifest:media-type="image/png" manifest:full-path="Pictures/950e5d9d7f28132ae13e70b36cee5cc4.png"/>
  <manifest:file-entry manifest:media-type="image/png" manifest:full-path="Pictures/e0dcb1a2d0516e6cd21647fe9db0b47e.png"/>
  <manifest:file-entry manifest:media-type="image/png" manifest:full-path="Pictures/b337bdf7d4cedcf0d62d058b07b4941b.png"/>
  <manifest:file-entry manifest:media-type="image/png" manifest:full-path="Pictures/7b4f66d3459978e2462e4007dc8ab2ee.png"/>
  <manifest:file-entry manifest:media-type="image/png" manifest:full-path="Pictures/a0b138674180b56e0757e687765651a1.png"/>
  <manifest:file-entry manifest:media-type="image/png" manifest:full-path="Pictures/d92772f083da32b7cb051c0c45840e1a.png"/>
  <manifest:file-entry manifest:media-type="image/png" manifest:full-path="Pictures/f56c52c5c0c87eb4360f585a60c752ac.png"/>
  <manifest:file-entry manifest:media-type="image/png" manifest:full-path="Pictures/5f0d6841171cfbd7ba9e9fdbe41eb177.png"/>
  <manifest:file-entry manifest:media-type="image/png" manifest:full-path="Pictures/9262aaf12ce571a6202c5935f40af8c8.png"/>
  <manifest:file-entry manifest:media-type="image/png" manifest:full-path="Pictures/9941819bc268cc86f47f4279d8c543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transformation_nouvelle_version"/><text:bookmark-start text:name="__RefHeading___transformer_vos_modules_h5p_noirs_crees_avant_aout_2020_et_la_version_3.9_de_moodle_en_h5p_bleu_nouvelle_version_1"/><text:bookmark-start text:name="transformer_vos_modules_h5p_noirs_crees_avant_aout_2020_et_la_version_3.9_de_moodle_en_h5p_bleu_nouvelle_version"/>Transformer vos modules H5P "noirs" (créés avant août 2020 et la version 3.9 de Moodle) en H5P "bleu" (nouvelle version)<text:bookmark-end text:name="__RefHeading___transformer_vos_modules_h5p_noirs_crees_avant_aout_2020_et_la_version_3.9_de_moodle_en_h5p_bleu_nouvelle_version_1"/><text:bookmark-end text:name="transformer_vos_modules_h5p_noirs_crees_avant_aout_2020_et_la_version_3.9_de_moodle_en_h5p_bleu_nouvelle_version"/></text:h>
      <text:p text:style-name="Text_20_body">Depuis août 2020 et la passage à la version 3.9 de Moodle, H5P a évolué. Vous reconnaissez la nouvelle version d'H5P par la couleur de son logo, à présent bleu. </text:p>
      <text:p text:style-name="Text_20_body"><draw:frame draw:style-name="mediacenter" draw:name="?800 Legend" text:anchor-type="paragraph" draw:z-index="0" svg:width="7.3554166666667cm"><draw:text-box><text:p text:style-name="legendcenter"><draw:frame draw:style-name="mediacenter" draw:name="?800" text:anchor-type="paragraph" draw:z-index="0" svg:width="7.3554166666667cm" svg:height="4.1010416666667cm"><draw:image xlink:href="Pictures/3bd5cbd14e24b543b79cd9ec8acd8c9a.png" xlink:type="simple" xlink:show="embed" xlink:actuate="onLoad"/></draw:frame>?800</text:p></draw:text-box></draw:frame>
<text:span text:style-name="Emphasis">                                       Nouvelle version - Ancienne version</text:span></text:p>
      <text:p text:style-name="Text_20_body"> La nouvelle version présente différents avantages tel qu'un partage plus facile des modules entre vos différents espaces cours (fonctionnement par banque de contenus, indépendante des espaces cours), remontée des notes plus fiable, intégration possible d'H5P dans différentes ressources Moodle (dans une étiquette par exemple)…</text:p>
      <text:p text:style-name="Text_20_body">Vos modules créés en H5P noirs ne sont pas pour autant obsolètes et fonctionnent toujours. Vous pouvez toutefois transformer facilement vos modules H5P noirs en H5P bleus. Voici la manipulation : </text:p>
      <text:h text:style-name="Heading_20_2" text:outline-level="2"><text:bookmark-start text:name="__RefHeading___etape_1recuperer_le_module_h5p_noir_2"/><text:bookmark-start text:name="etape_1recuperer_le_module_h5p_noir"/>Etape 1 : récupérer le module H5P noir<text:bookmark-end text:name="__RefHeading___etape_1recuperer_le_module_h5p_noir_2"/><text:bookmark-end text:name="etape_1recuperer_le_module_h5p_noir"/></text:h>
      <text:p text:style-name="Text_20_body">Allez dans l'espace de cours dans lequel vous avez créé le module H5P noir à transformer. Activez le mode édition et vérifiez les paramètres de votre module H5P noir. </text:p>
      <text:p text:style-name="Text_20_body"><draw:frame draw:style-name="mediacenter" draw:name="1" text:anchor-type="paragraph" draw:z-index="1" svg:width="30.48cm" style:rel-width="100%" svg:height="8.175625cm" style:rel-height="scale"><draw:image xlink:href="Pictures/d987971b22fbd10864ebf8e574018a90.png" xlink:type="simple" xlink:show="embed" xlink:actuate="onLoad"/></draw:frame></text:p>
      <text:p text:style-name="Text_20_body">Et vérifiez que l'option “<text:span text:style-name="Strong_20_Emphasis">afficher la barre d'action et le cadre</text:span>” du paramètre “afficher les options” (sous l'exercice H5P) est cochée.</text:p>
      <text:p text:style-name="Text_20_body"><draw:frame draw:style-name="mediacenter" draw:name="2" text:anchor-type="paragraph" draw:z-index="2" svg:width="30.400625cm" style:rel-width="100%" svg:height="4.9741666666667cm" style:rel-height="scale"><draw:image xlink:href="Pictures/950e5d9d7f28132ae13e70b36cee5cc4.png" xlink:type="simple" xlink:show="embed" xlink:actuate="onLoad"/></draw:frame></text:p>
      <text:p text:style-name="Text_20_body">Faites défiler la page vers le bas et cliquez sur le bouton “Enregistrer et revenir au cours”.
Cliquez sur l'activité H5P pour l'afficher puis cliquez sur “<text:span text:style-name="Strong_20_Emphasis">réutiliser</text:span>” dans la barre du bas. </text:p>
      <text:p text:style-name="Text_20_body"><draw:frame draw:style-name="mediacenter" draw:name="3" text:anchor-type="paragraph" draw:z-index="3" svg:width="30.294791666667cm" style:rel-width="100%" svg:height="13.17625cm" style:rel-height="scale"><draw:image xlink:href="Pictures/e0dcb1a2d0516e6cd21647fe9db0b47e.png" xlink:type="simple" xlink:show="embed" xlink:actuate="onLoad"/></draw:frame></text:p>
      <text:p text:style-name="Text_20_body">Et sur “<text:span text:style-name="Strong_20_Emphasis">Download as an H5P file</text:span>”</text:p>
      <text:p text:style-name="Text_20_body"><draw:frame draw:style-name="mediacenter" draw:name="4" text:anchor-type="paragraph" draw:z-index="4" svg:width="13.123333333333cm" svg:height="9.128125cm"><draw:image xlink:href="Pictures/b337bdf7d4cedcf0d62d058b07b4941b.png" xlink:type="simple" xlink:show="embed" xlink:actuate="onLoad"/></draw:frame></text:p>
      <text:p text:style-name="Text_20_body">Le fichier est automatiquement téléchargé sur votre ordinateur. Votre module peut à présent être transformé en H5P “bleu”.</text:p>
      <text:h text:style-name="Heading_20_3" text:outline-level="3"><text:bookmark-start text:name="__RefHeading___etape_2transformer_votre_module_en_module_h5p_bleu_via_la_banque_de_contenus_3"/><text:bookmark-start text:name="etape_2transformer_votre_module_en_module_h5p_bleu_via_la_banque_de_contenus"/>Etape 2 : transformer votre module en module H5P bleu via la banque de contenus<text:bookmark-end text:name="__RefHeading___etape_2transformer_votre_module_en_module_h5p_bleu_via_la_banque_de_contenus_3"/><text:bookmark-end text:name="etape_2transformer_votre_module_en_module_h5p_bleu_via_la_banque_de_contenus"/></text:h>
      <text:p text:style-name="Text_20_body">Dans l'espace de cours concerné, accédez à votre banque de contenus en cliquant, dans la barre latérale gauche, sur “<text:span text:style-name="Strong_20_Emphasis">banque de contenus</text:span>”.</text:p>
      <text:p text:style-name="Text_20_body"><draw:frame draw:style-name="mediacenter" draw:name="5" text:anchor-type="paragraph" draw:z-index="5" svg:width="25.135416666667cm" style:rel-width="100%" svg:height="14.2875cm" style:rel-height="scale"><draw:image xlink:href="Pictures/7b4f66d3459978e2462e4007dc8ab2ee.png" xlink:type="simple" xlink:show="embed" xlink:actuate="onLoad"/></draw:frame></text:p>
      <text:p text:style-name="Text_20_body">Dans votre banque de contenu cliquez sur “<text:span text:style-name="Strong_20_Emphasis">déposer</text:span>”</text:p>
      <text:p text:style-name="Text_20_body"><draw:frame draw:style-name="mediacenter" draw:name="6" text:anchor-type="paragraph" draw:z-index="6" svg:width="30.400625cm" style:rel-width="100%" svg:height="3.8364583333333cm" style:rel-height="scale"><draw:image xlink:href="Pictures/a0b138674180b56e0757e687765651a1.png" xlink:type="simple" xlink:show="embed" xlink:actuate="onLoad"/></draw:frame></text:p>
      <text:p text:style-name="Text_20_body">Puis <text:span text:style-name="Strong_20_Emphasis">glisser déposer</text:span> l'archive de votre H5P noir téléchargé.</text:p>
      <text:p text:style-name="Text_20_body"><draw:frame draw:style-name="mediacenter" draw:name="7" text:anchor-type="paragraph" draw:z-index="7" svg:width="29.792083333333cm" style:rel-width="100%" svg:height="10.742083333333cm" style:rel-height="scale"><draw:image xlink:href="Pictures/d92772f083da32b7cb051c0c45840e1a.png" xlink:type="simple" xlink:show="embed" xlink:actuate="onLoad"/></draw:frame></text:p>
      <text:p text:style-name="Text_20_body">Enregistrez. Votre module H5P apparait. Vous pouvez cliquer sur “<text:span text:style-name="Strong_20_Emphasis">fermer</text:span>”. Votre ancien module H5P est à présent accessible dans votre banque de contenus et transformé en H5P “bleu”. 
Vous pouvez à présent l'ajouter sur votre espace de cours. </text:p>
      <text:h text:style-name="Heading_20_3" text:outline-level="3"><text:bookmark-start text:name="__RefHeading___etape_3reutiliser_votre_module_4"/><text:bookmark-start text:name="etape_3reutiliser_votre_module"/>Etape 3 : Réutiliser votre module<text:bookmark-end text:name="__RefHeading___etape_3reutiliser_votre_module_4"/><text:bookmark-end text:name="etape_3reutiliser_votre_module"/></text:h>
      <text:p text:style-name="Text_20_body">Activez le mode édition puis ajoutez une activité de type <text:span text:style-name="Strong_20_Emphasis">H5P bleu</text:span>.</text:p>
      <text:p text:style-name="Text_20_body"><draw:frame draw:style-name="mediacenter" draw:name="8" text:anchor-type="paragraph" draw:z-index="8" svg:width="15.875cm" style:rel-width="100%" svg:height="11.05196801968cm" style:rel-height="scale"><draw:image xlink:href="Pictures/f56c52c5c0c87eb4360f585a60c752ac.png" xlink:type="simple" xlink:show="embed" xlink:actuate="onLoad"/></draw:frame></text:p>
      <text:p text:style-name="Text_20_body">Donnez un nom à votre activité H5P puis cliquez sur “<text:span text:style-name="Strong_20_Emphasis">fichier</text:span>” dans l'espace de dépôt pour accéder à vos fichiers enregistrés dans votre banque de contenus.</text:p>
      <text:p text:style-name="Text_20_body"><draw:frame draw:style-name="mediacenter" draw:name="9" text:anchor-type="paragraph" draw:z-index="9" svg:width="30.215416666667cm" style:rel-width="100%" svg:height="7.7258333333333cm" style:rel-height="scale"><draw:image xlink:href="Pictures/5f0d6841171cfbd7ba9e9fdbe41eb177.png" xlink:type="simple" xlink:show="embed" xlink:actuate="onLoad"/></draw:frame></text:p>
      <text:p text:style-name="Text_20_body">Puis sur “<text:span text:style-name="Strong_20_Emphasis">banque de contenus</text:span>” et sur votre fichier.</text:p>
      <text:p text:style-name="Text_20_body"><draw:frame draw:style-name="mediacenter" draw:name="10" text:anchor-type="paragraph" draw:z-index="10" svg:width="24.368125cm" style:rel-width="100%" svg:height="18.0975cm" style:rel-height="scale"><draw:image xlink:href="Pictures/9262aaf12ce571a6202c5935f40af8c8.png" xlink:type="simple" xlink:show="embed" xlink:actuate="onLoad"/></draw:frame></text:p>
      <text:p text:style-name="Text_20_body">Vous pouvez choisir de “copier ce fichier” ou de “<text:span text:style-name="Strong_20_Emphasis">créer un alias</text:span>” (recommandé). “Créer un alias” permet de mettre à jour automatiquement tous les modules importés par alias si vous modifiez le fichier source. Cliquez sur “<text:span text:style-name="Strong_20_Emphasis">sélectionner ce fichier</text:span>”. Vous pouvez renseigner les différents paramètres (notamment si vous avez besoin de récupérer la note à l'issu de l'exercice, de restreindre l'accès à un groupe ou à une date…). Puis enregistrez.
Votre exercice H5P apparaît à présent dans votre espace de cours (en version “bleue”).</text:p>
      <text:p text:style-name="Text_20_body"><draw:frame draw:style-name="mediacenter" draw:name="11" text:anchor-type="paragraph" draw:z-index="11" svg:width="30.030208333333cm" style:rel-width="100%" svg:height="4.6566666666667cm" style:rel-height="scale"><draw:image xlink:href="Pictures/9941819bc268cc86f47f4279d8c5433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9::27:11</meta:creation-date>
    <dc:creator>Generated</dc:creator>
    <dc:date>2026-09-16T19::27:11</dc:date>
    <dc:language>en-US</dc:language>
    <meta:editing-cycles>1</meta:editing-cycles>
    <meta:editing-duration>PT0S</meta:editing-duration>
    <dc:title>h5p:transformation_nouvelle_version</dc:title>
  </office:meta>
</office:document-meta>
</file>