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b23cc26b01ea46f8ac2cac58c6948e.png"/>
  <manifest:file-entry manifest:media-type="image/png" manifest:full-path="Pictures/d65717206658dbb9a82e4d97dfa491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traduction"/><text:bookmark-start text:name="__RefHeading___traduction_d_un_bouton_en_francais_1"/><text:bookmark-start text:name="traduction_d_un_bouton_en_francais"/>Traduction d'un bouton en français<text:bookmark-end text:name="__RefHeading___traduction_d_un_bouton_en_francais_1"/><text:bookmark-end text:name="traduction_d_un_bouton_en_francais"/></text:h>
      <text:p text:style-name="Text_20_body">Il arrive que certains éléments d’une activité H5p ne soient pas complètement traduits en français. 
Par exemple dans l'activité course présentations, pour passer à la diapo suivante, le bouton dédié à cet effet se nomme <text:span text:style-name="Strong_20_Emphasis">Proceed</text:span> au lieu de <text:span text:style-name="Strong_20_Emphasis">Continuer</text:span>.
Une solution est de Pour cliquer sur la diapositive qui nous intéresse, ensuit cliquer sur <text:span text:style-name="Strong_20_Emphasis">edit content</text:span> (voir capture d'écant 1).</text:p>
      <text:p text:style-name="Text_20_body"><draw:frame draw:style-name="mediacenter" draw:name="0" text:anchor-type="paragraph" draw:z-index="0" svg:width="42.677291666667cm" style:rel-width="100%" svg:height="20.214166666667cm" style:rel-height="scale"><draw:image xlink:href="Pictures/36b23cc26b01ea46f8ac2cac58c6948e.png" xlink:type="simple" xlink:show="embed" xlink:actuate="onLoad"/></draw:frame></text:p>
      <text:p text:style-name="Text_20_body">et ensuite descendre tout en bas pour modifier le contenu du texte du bouton et cliquer sur <text:span text:style-name="Strong_20_Emphasis">done</text:span> (voir capture d'écant 1), une fois le texte modifié. Il faut enfin cliquer sur enregistrer pour que le changement soit pris en compte. </text:p>
      <text:p text:style-name="Text_20_body"><draw:frame draw:style-name="mediacenter" draw:name="1" text:anchor-type="paragraph" draw:z-index="1" svg:width="40.084375cm" style:rel-width="100%" svg:height="22.119166666667cm" style:rel-height="scale"><draw:image xlink:href="Pictures/d65717206658dbb9a82e4d97dfa4915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02:28</meta:creation-date>
    <dc:creator>Generated</dc:creator>
    <dc:date>2026-09-16T18::02:28</dc:date>
    <dc:language>en-US</dc:language>
    <meta:editing-cycles>1</meta:editing-cycles>
    <meta:editing-duration>PT0S</meta:editing-duration>
    <dc:title>h5p:traduction</dc:title>
  </office:meta>
</office:document-meta>
</file>