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949c6f02325e969b61a227bf1ea18.png"/>
  <manifest:file-entry manifest:media-type="image/png" manifest:full-path="Pictures/63ddfc4e34ea35d5dc14b6b2a2cb4e00.png"/>
  <manifest:file-entry manifest:media-type="image/png" manifest:full-path="Pictures/dce77111019486c72f0b05b1ed85a784.png"/>
  <manifest:file-entry manifest:media-type="image/png" manifest:full-path="Pictures/35bd1065f8cafa62cb61190878d87e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image-enrichie"/><text:bookmark-start text:name="__RefHeading___image_hotspots_1"/><text:bookmark-start text:name="image_hotspots"/>Image hotspots<text:bookmark-end text:name="__RefHeading___image_hotspots_1"/><text:bookmark-end text:name="image_hotspots"/></text:h>
      <text:p text:style-name="Text_20_body">Ce module H5P vous permettra de créer une <text:span text:style-name="Strong_20_Emphasis">image enrichie</text:span>. Elle peut notamment servir à transmettre du contenu pédagogique sous une forme différente.</text:p>
      <text:h text:style-name="Heading_20_3" text:outline-level="3"><text:bookmark-start text:name="__RefHeading___arriere_plan_2"/><text:bookmark-start text:name="arriere_plan"/>Arrière plan<text:bookmark-end text:name="__RefHeading___arriere_plan_2"/><text:bookmark-end text:name="arriere_plan"/></text:h>
      <text:p text:style-name="Text_20_body">Dans un premier temps, vous aurez à :
<draw:frame draw:style-name="media" draw:name="0" text:anchor-type="as-char" draw:z-index="0" svg:width="20.981458333333cm" style:rel-width="100%" svg:height="8.7047916666667cm" style:rel-height="scale"><draw:image xlink:href="Pictures/c22949c6f02325e969b61a227bf1ea18.png" xlink:type="simple" xlink:show="embed" xlink:actuate="onLoad"/></draw:frame></text:p>
      <text:h text:style-name="Heading_20_3" text:outline-level="3"><text:bookmark-start text:name="__RefHeading___boutons_3"/><text:bookmark-start text:name="boutons"/>Boutons<text:bookmark-end text:name="__RefHeading___boutons_3"/><text:bookmark-end text:name="boutons"/></text:h>
      <text:p text:style-name="Text_20_body">Une fois votre arrière-plan paramétré, vous serez en mesure de modifier les différents boutons qui apparaîtront sur votre image, voir la capture ci-dessous.
<draw:frame draw:style-name="media" draw:name="1" text:anchor-type="as-char" draw:z-index="1" svg:width="25.823333333333cm" style:rel-width="100%" svg:height="6.6145833333333cm" style:rel-height="scale"><draw:image xlink:href="Pictures/63ddfc4e34ea35d5dc14b6b2a2cb4e00.png" xlink:type="simple" xlink:show="embed" xlink:actuate="onLoad"/></draw:frame></text:p>
      <text:h text:style-name="Heading_20_3" text:outline-level="3"><text:bookmark-start text:name="__RefHeading___parametrage_des_boutons_4"/><text:bookmark-start text:name="parametrage_des_boutons"/>Paramétrage des boutons<text:bookmark-end text:name="__RefHeading___parametrage_des_boutons_4"/><text:bookmark-end text:name="parametrage_des_boutons"/></text:h>
      <text:p text:style-name="Text_20_body"><draw:frame draw:style-name="media" draw:name="2" text:anchor-type="as-char" draw:z-index="2" svg:width="16.218958333333cm" svg:height="14.075833333333cm"><draw:image xlink:href="Pictures/dce77111019486c72f0b05b1ed85a784.png" xlink:type="simple" xlink:show="embed" xlink:actuate="onLoad"/></draw:frame></text:p>
      <text:h text:style-name="Heading_20_3" text:outline-level="3"><text:bookmark-start text:name="__RefHeading___resultat_final_5"/><text:bookmark-start text:name="resultat_final"/>Résultat final<text:bookmark-end text:name="__RefHeading___resultat_final_5"/><text:bookmark-end text:name="resultat_final"/></text:h>
      <text:p text:style-name="Text_20_body">Une fois tous vos paramètres ajoutés et modifiés, pensez à enregistrer.
Vous allez voir apparaître votre image d'arrière-plan sélectionnée avec les boutons, voir les captures ci-dessous.
<draw:frame draw:style-name="mediacenter" draw:name="3" text:anchor-type="paragraph" draw:z-index="3" svg:width="27.437291666667cm" style:rel-width="100%" svg:height="8.334375cm" style:rel-height="scale"><draw:image xlink:href="Pictures/35bd1065f8cafa62cb61190878d87ec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7:19</meta:creation-date>
    <dc:creator>Generated</dc:creator>
    <dc:date>2026-09-17T14::47:19</dc:date>
    <dc:language>en-US</dc:language>
    <meta:editing-cycles>1</meta:editing-cycles>
    <meta:editing-duration>PT0S</meta:editing-duration>
    <dc:title>h5p:image-enrichie</dc:title>
  </office:meta>
</office:document-meta>
</file>