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69079463a21eac33d81fe99012e7906.png"/>
  <manifest:file-entry manifest:media-type="image/png" manifest:full-path="Pictures/c50f89337613804c81189c223d05005a.png"/>
  <manifest:file-entry manifest:media-type="image/png" manifest:full-path="Pictures/f06686835b0dceddb3c0216153951099.png"/>
  <manifest:file-entry manifest:media-type="image/gif" manifest:full-path="Pictures/9a9f65e1ab3e594e0773bd3de98930be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5p:carnet_de_notes"/><text:bookmark-start text:name="__RefHeading___affichage_des_notes_de_l_activite_h5p_dans_le_carnet_de_note_1"/><text:bookmark-start text:name="affichage_des_notes_de_l_activite_h5p_dans_le_carnet_de_note"/>Affichage des notes de l'activité h5p dans le carnet de note<text:bookmark-end text:name="__RefHeading___affichage_des_notes_de_l_activite_h5p_dans_le_carnet_de_note_1"/><text:bookmark-end text:name="affichage_des_notes_de_l_activite_h5p_dans_le_carnet_de_note"/></text:h>
      <text:p text:style-name="Text_20_body">NOUVEAUTÉ SEPTEMBRE 2021</text:p>
      <text:p text:style-name="Text_20_body">Les notes des activités H5p peuvent maintenant remonter dans le carnet de notes à condition d'avoir été intégrée : </text:p>
      <text:list text:style-name="List_20_1" text:continue-numbering="false">
        <text:list-item>
          <text:p text:style-name="List_20_1_Content_First"> soit directement sous la forme d'une activité H5p : voir <text:a xlink:type="simple" xlink:href="https://pedagowiki.unicaen.fr/doku.php?id=h5p:creer" text:style-name="Internet_20_link" text:visited-style-name="Visited_20_Internet_20_Link">Créer une activité H5P</text:a></text:p>
        </text:list-item>
        <text:list-item>
          <text:p text:style-name="List_20_1_Content_Last"> soit par copier-coller du code d'intégration d'une activité H5p dans l'étiquette d'un autre espace de cours (centralisation des notes dans un seul espace de cours).</text:p>
        </text:list-item>
      </text:list>
      <text:p text:style-name="Text_20_body">Si on ne veut pas que les notes du H5p remontent dans le carnet de note, on l'intégrera directement avec le bouton de l'éditeur de texte (ATTO) d'une étiquette (c'est-à-dire sans iframe).</text:p>
      <text:h text:style-name="Heading_20_2" text:outline-level="2"><text:bookmark-start text:name="__RefHeading___ajout_par_code_d_integration_dans_l_etiquette_d_un_autre_cours_2"/><text:bookmark-start text:name="ajout_par_code_d_integration_dans_l_etiquette_d_un_autre_cours"/>Ajout par code d'intégration dans l'étiquette d'un autre cours<text:bookmark-end text:name="__RefHeading___ajout_par_code_d_integration_dans_l_etiquette_d_un_autre_cours_2"/><text:bookmark-end text:name="ajout_par_code_d_integration_dans_l_etiquette_d_un_autre_cours"/></text:h>
      <text:p text:style-name="Text_20_body">Intérêt : cette méthode permet de centraliser les notes d'une activité h5p mise à disposition dans plusieurs espaces de cours et de faciliter les mises à jour (puisque l'activité h5p n'est plus copiée dans les différents espaces de cours).</text:p>
      <text:p text:style-name="Text_20_body">Méthode : </text:p>
      <text:list text:style-name="List_20_1" text:continue-numbering="false">
        <text:list-item>
          <text:p text:style-name="List_20_1_Content_First"> créer une activité de type H5p → voir le tutoriel <text:a xlink:type="simple" xlink:href="https://pedagowiki.unicaen.fr/doku.php?id=h5p:creer" text:style-name="Internet_20_link" text:visited-style-name="Visited_20_Internet_20_Link">Créer une activité H5P</text:a> ;</text:p>
        </text:list-item>
        <text:list-item>
          <text:p text:style-name="List_20_1_Content_Last"> dans les paramètres de l’activité, activer l'option “Bouton d'intégration” :</text:p>
        </text:list-item>
      </text:list>
      <text:p text:style-name="Text_20_body"><draw:frame draw:style-name="mediacenter" draw:name="0" text:anchor-type="paragraph" draw:z-index="0" svg:width="11.668125cm" svg:height="4.8683333333333cm"><draw:image xlink:href="Pictures/b69079463a21eac33d81fe99012e7906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Enregistrer et afficher puis que le bouton ”&lt;&gt; Intégrer“ :</text:p>
        </text:list-item>
      </text:list>
      <text:p text:style-name="Text_20_body"><draw:frame draw:style-name="mediacenter" draw:name="1" text:anchor-type="paragraph" draw:z-index="1" svg:width="16.51cm" svg:height="12.885208333333cm"><draw:image xlink:href="Pictures/c50f89337613804c81189c223d05005a.png" xlink:type="simple" xlink:show="embed" xlink:actuate="onLoad"/></draw:frame></text:p>
      <text:list text:style-name="List_20_1" text:continue-numbering="false">
        <text:list-item>
          <text:p text:style-name="LastListParagraph_List_20_1_Content_First"> copier le code proposé :</text:p>
        </text:list-item>
      </text:list>
      <text:p text:style-name="Text_20_body"><draw:frame draw:style-name="mediacenter" draw:name="2" text:anchor-type="paragraph" draw:z-index="2" svg:width="9.921875cm" svg:height="6.0325cm"><draw:image xlink:href="Pictures/f06686835b0dceddb3c0216153951099.png" xlink:type="simple" xlink:show="embed" xlink:actuate="onLoad"/></draw:frame></text:p>
      <text:list text:style-name="List_20_1" text:continue-numbering="false">
        <text:list-item>
          <text:p text:style-name="List_20_1_Content_First"> dans un autre cours, inscrire les étudiants ;</text:p>
        </text:list-item>
        <text:list-item>
          <text:p text:style-name="List_20_1_Content"> ajouter une étiquette ;</text:p>
        </text:list-item>
        <text:list-item>
          <text:p text:style-name="List_20_1_Content_Last"> coller le code précédent puis enregistrer.</text:p>
        </text:list-item>
      </text:list>
      <text:p text:style-name="Text_20_body">Vidéo : </text:p>
      <text:p text:style-name="Text_20_body"><draw:frame draw:style-name="media" draw:name="3" text:anchor-type="as-char" draw:z-index="3" svg:width="50.747083333333cm" style:rel-width="100%" svg:height="23.706666666667cm" style:rel-height="scale"><draw:image xlink:href="Pictures/9a9f65e1ab3e594e0773bd3de98930be.gif" xlink:type="simple" xlink:show="embed" xlink:actuate="onLoad"/></draw:frame></text:p>
      <text:h text:style-name="Heading_20_2" text:outline-level="2"><text:bookmark-start text:name="__RefHeading___ajout_par_l_editeur_de_texte_atto_3"/><text:bookmark-start text:name="ajout_par_l_editeur_de_texte_atto"/>Ajout par l’éditeur de texte (ATTO)<text:bookmark-end text:name="__RefHeading___ajout_par_l_editeur_de_texte_atto_3"/><text:bookmark-end text:name="ajout_par_l_editeur_de_texte_atto"/></text:h>
      <text:p text:style-name="Text_20_body">Pour les deux premières méthodes d’intégration, les notes remontent bien dans le carnet de notes mais pas pour la troisième.</text:p>
      <text:p text:style-name="Text_20_body">Il est également possible d’afficher les notes d’une activité de type h5p, depuis un nouvel espace de cours, à condition que l’activité dans le nouvel espace de cours a été copiée depuis un autre espace de cour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8::03:43</meta:creation-date>
    <dc:creator>Generated</dc:creator>
    <dc:date>2026-09-15T18::03:43</dc:date>
    <dc:language>en-US</dc:language>
    <meta:editing-cycles>1</meta:editing-cycles>
    <meta:editing-duration>PT0S</meta:editing-duration>
    <dc:title>h5p:carnet_de_notes</dc:title>
  </office:meta>
</office:document-meta>
</file>