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1dcd772bfa81fcf2dacea5f7f7e7a6.png"/>
  <manifest:file-entry manifest:media-type="image/png" manifest:full-path="Pictures/c23c7136fc4799662cfcf32e9f207d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creation_d_un_evenement_wooclap_dans_powerpoint"/>1.</text:span> Accédez au complément <text:span text:style-name="Strong_20_Emphasis">Wooclap</text:span>.</text:p>
      <text:p text:style-name="Text_20_body"><draw:frame draw:style-name="media" draw:name="0" text:anchor-type="as-char" draw:z-index="0" svg:width="23.8125cm" style:rel-width="100%" svg:height="12.582529963523cm" style:rel-height="scale"><draw:image xlink:href="Pictures/691dcd772bfa81fcf2dacea5f7f7e7a6.png" xlink:type="simple" xlink:show="embed" xlink:actuate="onLoad"/></draw:frame></text:p>
      <text:p text:style-name="Text_20_body"><text:span text:style-name="Strong_20_Emphasis">2.</text:span> Choisissez votre <text:span text:style-name="Strong_20_Emphasis">événement</text:span>.</text:p>
      <text:p text:style-name="Text_20_body"><draw:frame draw:style-name="media" draw:name="1" text:anchor-type="as-char" draw:z-index="1" svg:width="23.8125cm" style:rel-width="100%" svg:height="12.601505474453cm" style:rel-height="scale"><draw:image xlink:href="Pictures/c23c7136fc4799662cfcf32e9f207db8.png" xlink:type="simple" xlink:show="embed" xlink:actuate="onLoad"/></draw:frame></text:p>
      <text:p text:style-name="Text_20_body"><text:span text:style-name="Emphasis">en construction…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20:15</meta:creation-date>
    <dc:creator>Generated</dc:creator>
    <dc:date>2026-09-16T08::20:15</dc:date>
    <dc:language>en-US</dc:language>
    <meta:editing-cycles>1</meta:editing-cycles>
    <meta:editing-duration>PT0S</meta:editing-duration>
    <dc:title>creation_d_un_evenement_wooclap_dans_powerpoint</dc:title>
  </office:meta>
</office:document-meta>
</file>