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88752bc4d2a5b545ee4d0313bbc94b.png"/>
  <manifest:file-entry manifest:media-type="image/png" manifest:full-path="Pictures/f10ee57ec6935473ad6cdd216ec8d86a.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f7e2e75c89aff0dedfbf09dc67ed7bc7.png"/>
  <manifest:file-entry manifest:media-type="image/png" manifest:full-path="Pictures/2441418e8a052ab9d53a1e9e8dc1be32.png"/>
  <manifest:file-entry manifest:media-type="image/png" manifest:full-path="Pictures/77213f61b14069abf1dc4210ff32b728.png"/>
  <manifest:file-entry manifest:media-type="image/png" manifest:full-path="Pictures/aec455b1144f9704bee23b8a33999456.png"/>
  <manifest:file-entry manifest:media-type="image/png" manifest:full-path="Pictures/ddc6a33365d0f368957929bec524dd92.png"/>
  <manifest:file-entry manifest:media-type="image/png" manifest:full-path="Pictures/f8b95e64da9908d1490ee76cffb9e664.png"/>
  <manifest:file-entry manifest:media-type="image/png" manifest:full-path="Pictures/40d1a03f6bf83d82df6d148856c734b3.png"/>
  <manifest:file-entry manifest:media-type="image/png" manifest:full-path="Pictures/813e5bd63d9f1e465d74e361a6c59d67.png"/>
  <manifest:file-entry manifest:media-type="image/png" manifest:full-path="Pictures/10a7eb5c060073fcc8b16e86c6053b8d.png"/>
  <manifest:file-entry manifest:media-type="image/png" manifest:full-path="Pictures/a29ec38bba4f4df43be289b0c7cc856b.png"/>
  <manifest:file-entry manifest:media-type="image/png" manifest:full-path="Pictures/db61f40aa9cc26b8b4f66cae36304024.png"/>
  <manifest:file-entry manifest:media-type="image/png" manifest:full-path="Pictures/ecb9c131ed724c8cf4d086007f928e3e.png"/>
  <manifest:file-entry manifest:media-type="image/png" manifest:full-path="Pictures/c219adeebbb3cef21fbcc9d48b6a9931.png"/>
  <manifest:file-entry manifest:media-type="image/png" manifest:full-path="Pictures/3dd4f4b068329a28ea8897af058e3eca.png"/>
  <manifest:file-entry manifest:media-type="image/png" manifest:full-path="Pictures/6c617f4b32f3b9800e6625abffb6a4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pilatio"/><text:bookmark-start text:name="__RefHeading___compilatio_1"/><text:bookmark-start text:name="compilatio"/>Compilatio<text:bookmark-end text:name="__RefHeading___compilatio_1"/><text:bookmark-end text:name="compilatio"/></text:h>
      <text:h text:style-name="Heading_20_2" text:outline-level="2"><text:bookmark-start text:name="__RefHeading___presentation_2"/><text:bookmark-start text:name="presentation"/>Presentation<text:bookmark-end text:name="__RefHeading___presentation_2"/><text:bookmark-end text:name="presentation"/></text:h>
      <text:p text:style-name="Text_20_body">Compilatio est un outil qui permet d'analyser des documents et de détecter le plagiat.</text:p>
      <text:p text:style-name="Text_20_body">Cet outil est disponible de deux manières et à plusieurs endroits :</text:p>
      <text:list text:style-name="List_20_1" text:continue-numbering="false">
        <text:list-item>
          <text:p text:style-name="List_20_1_Content_First"> sur <text:span text:style-name="Strong_20_Emphasis">Ecampus</text:span> ou <text:span text:style-name="Strong_20_Emphasis">Collegium Santé</text:span>, via l'outil <text:span text:style-name="Strong_20_Emphasis">“Devoir”</text:span> et dans les questions de type <text:span text:style-name="Strong_20_Emphasis">“Composition”</text:span> des tests ( tutoriel : <text:a xlink:type="simple" xlink:href="https://mediatheque-pedagogique.unicaen.fr/video/2393-utiliser-le-logiciel-antiplagiat-sur-ecampus/" text:style-name="Internet_20_link" text:visited-style-name="Visited_20_Internet_20_Link">https://mediatheque-pedagogique.unicaen.fr/video/2393-utiliser-le-logiciel-antiplagiat-sur-ecampus/</text:a>) ⇒ analyse des documents remis pour l'ensemble des étudiants concernés  </text:p>
        </text:list-item>
        <text:list-item>
          <text:p text:style-name="List_20_1_Content_Last"> via l'interface du logiciel : <text:a xlink:type="simple" xlink:href="https://app.compilatio.net/app/sso" text:style-name="Internet_20_link" text:visited-style-name="Visited_20_Internet_20_Link">https://app.compilatio.net/app/sso</text:a> ⇒ analyses ponctuelles d'un document, analyse de ses propres documents </text:p>
        </text:list-item>
      </text:list>
      <text:p text:style-name="Text_20_body"><draw:frame draw:style-name="media" draw:name="0" text:anchor-type="as-char" draw:z-index="0" svg:width="10.583333333333cm" style:rel-width="100%" svg:height="8.7566210045662cm" style:rel-height="scale"><draw:image xlink:href="Pictures/7888752bc4d2a5b545ee4d0313bbc94b.png" xlink:type="simple" xlink:show="embed" xlink:actuate="onLoad"/></draw:frame><draw:frame draw:style-name="media" draw:name="1" text:anchor-type="as-char" draw:z-index="1" svg:width="10.583333333333cm" style:rel-width="100%" svg:height="3.4361471861472cm" style:rel-height="scale"><draw:image xlink:href="Pictures/f10ee57ec6935473ad6cdd216ec8d86a.png" xlink:type="simple" xlink:show="embed" xlink:actuate="onLoad"/></draw:frame></text:p>
      <text:p text:style-name="Text_20_body"><text:span text:style-name="Strong_20_Emphasis">L'accès à l'interface de Compilatio est réservée aux enseignants et doctorants de Unicaen.</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Bibliothèque de référence:</text:span>Si le document est ajouté à la <text:span text:style-name="Strong_20_Emphasis">bibliothèque de référence</text:span>, il fera partie des documents pris en compte pour l'analyse de plagiat. </text:p>
            <text:p text:style-name="Text_20_body"><text:span text:style-name="Strong_20_Emphasis">Il faut faire très attention dans le cas où vous analysez plusieurs fois un document au cours de sa rédaction (exemple : mémoire, thèse)</text:span></text:p>
            <text:p text:style-name="Text_20_body">En effet le document, à partir de la seconde analyse apparaîtra comme plagié… par son auteur.</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text:span text:style-name="Strong_20_Emphasis">Anticipez  les dépôts et les analyses</text:span>L'enseignement à distance étant de mise, l'affluence sur la plateforme COMPILATIO est importante. 
Programmez les <text:span text:style-name="Strong_20_Emphasis">analyses automatique à partir de 20h</text:span> ou privilégiez plutôt les soirées pour effectuer vos analyses manuelles afin d'<text:span text:style-name="Strong_20_Emphasis">éviter la plage horaire 9h-16h</text:span></text:p>
          </table:table-cell>
        </table:table-row>
      </table:table>
      <text:h text:style-name="Heading_20_1" text:outline-level="1"><text:bookmark-start text:name="__RefHeading___recommandation_d_usages_3"/><text:bookmark-start text:name="recommandation_d_usages"/>Recommandation d'usages<text:bookmark-end text:name="__RefHeading___recommandation_d_usages_3"/><text:bookmark-end text:name="recommandation_d_usages"/></text:h>
      <text:h text:style-name="Heading_20_2" text:outline-level="2"><text:bookmark-start text:name="__RefHeading___les_mecanismes_4"/><text:bookmark-start text:name="les_mecanismes"/>Les mécanismes<text:bookmark-end text:name="__RefHeading___les_mecanismes_4"/><text:bookmark-end text:name="les_mecanismes"/></text:h>
      <text:p text:style-name="Text_20_body">Par défaut, si le paramétrage de votre devoir permet l'analyse par Compilatio, alors <text:span text:style-name="Strong_20_Emphasis">dès qu'un document est déposé</text:span> dans ce devoir, avant même que l'analyse soit lancée, <text:span text:style-name="Strong_20_Emphasis">celui-ci est déposé dans la bibliothèque de référence de Compilatio</text:span> (si cela est coché dans les paramétrages) par le lancement d'une tâche planifiée toutes les 5 mn. </text:p>
      <text:p text:style-name="Text_20_body">Lorsqu'un document est déposé dans la <text:span text:style-name="Strong_20_Emphasis">bibliothèque de référence</text:span>, il n'est pas systématiquement analysé mais <text:span text:style-name="Strong_20_Emphasis">il est inclus dans les analyses de comparaisons</text:span>.</text:p>
      <text:p text:style-name="Text_20_body">Ce comportement a <text:span text:style-name="Strong_20_Emphasis">des avantages</text:span> (éviter le plagiat entre même étudiants effectuant le devoir)  mais aussi <text:span text:style-name="Strong_20_Emphasis">des inconvénients</text:span> (risque d'avoir un taux de similitude élevé si un même étudiant dépose plusieurs fois son devoir car on l'y autorise avant la fermeture). </text:p>
      <text:h text:style-name="Heading_20_2" text:outline-level="2"><text:bookmark-start text:name="__RefHeading___recommandations_et_parametrages_5"/><text:bookmark-start text:name="recommandations_et_parametrages"/>Recommandations et paramétrages<text:bookmark-end text:name="__RefHeading___recommandations_et_parametrages_5"/><text:bookmark-end text:name="recommandations_et_parametrages"/></text:h>
      <text:h text:style-name="Heading_20_3" text:outline-level="3"><text:bookmark-start text:name="__RefHeading___remise_d_un_memoire_6"/><text:bookmark-start text:name="remise_d_un_memoire"/>Remise d'un mémoire<text:bookmark-end text:name="__RefHeading___remise_d_un_memoire_6"/><text:bookmark-end text:name="remise_d_un_memoire"/></text:h>
      <text:p text:style-name="Text_20_body">La remise d'un mémoire peut avoir pour conséquence pour l’étudiant de remettre plusieurs fois son document, soit dans les activités devoir différentes (évaluation à mi-parcours, par exemple), soit dans la même activité devoir. 
<text:span text:style-name="Strong_20_Emphasis">Dans ce cas on désactivera systématiquement l'ajout des documents à la bibliothèque de référence</text:span>, quitte à le réactiver quand les documents seront définitivement rendus.</text:p>
      <text:p text:style-name="Text_20_body"><text:span text:style-name="Strong_20_Emphasis">Paramétrage du devoir pour exclure les documents de la bibliothèque de référence :</text:span>
<draw:frame draw:style-name="media" draw:name="4" text:anchor-type="as-char" draw:z-index="4" svg:width="21.166666666667cm" style:rel-width="100%" svg:height="17.500815394651cm" style:rel-height="scale"><draw:image xlink:href="Pictures/f7e2e75c89aff0dedfbf09dc67ed7bc7.png" xlink:type="simple" xlink:show="embed" xlink:actuate="onLoad"/></draw:frame></text:p>
      <text:h text:style-name="Heading_20_3" text:outline-level="3"><text:bookmark-start text:name="__RefHeading___devoir_en_temps_limite_7"/><text:bookmark-start text:name="devoir_en_temps_limite"/>Devoir en temps limité<text:bookmark-end text:name="__RefHeading___devoir_en_temps_limite_7"/><text:bookmark-end text:name="devoir_en_temps_limite"/></text:h>
      <text:p text:style-name="Text_20_body">Compte tenu du mécanisme de récupération, nous avons deux choix possibles :</text:p>
      <text:list text:style-name="List_20_1" text:continue-numbering="false">
        <text:list-item>
          <text:p text:style-name="LastListParagraph_List_20_1_Content_First"> <text:span text:style-name="Strong_20_Emphasis">désactiver l'ajout à la bibliothèque de référence</text:span> le temps du devoir et paramétrer le lancement des analyses manuellement dans les paramétrages de Compilatio.</text:p>
        </text:list-item>
      </text:list>
      <text:p text:style-name="Text_20_body">Une fois que l'activité est <text:span text:style-name="Strong_20_Emphasis">totalement terminée</text:span>, réactiver ce paramètre et lancer l’analyse manuellement quelques minutes plus tard sur la page des résultats du devoir.</text:p>
      <text:p text:style-name="Text_20_body"><text:span text:style-name="Strong_20_Emphasis">OU</text:span></text:p>
      <text:list text:style-name="List_20_1" text:continue-numbering="false">
        <text:list-item>
          <text:p text:style-name="LastListParagraph_List_20_1_Content_First"> <text:span text:style-name="Strong_20_Emphasis">ne pas permettre à l’étudiant de déposer plusieurs documents</text:span> en paramétrant l'item suivant à 1 de l'activité du devoir  <draw:frame draw:style-name="media" draw:name="5" text:anchor-type="as-char" draw:z-index="5" svg:width="7.9375cm" svg:height="3.8258998435055cm"><draw:image xlink:href="Pictures/2441418e8a052ab9d53a1e9e8dc1be32.png" xlink:type="simple" xlink:show="embed" xlink:actuate="onLoad"/></draw:frame></text:p>
        </text:list-item>
      </text:list>
      <text:h text:style-name="Heading_20_3" text:outline-level="3"><text:bookmark-start text:name="__RefHeading___gestion_des_taux_de_similitudes_8"/><text:bookmark-start text:name="gestion_des_taux_de_similitudes"/>Gestion des taux de similitudes<text:bookmark-end text:name="__RefHeading___gestion_des_taux_de_similitudes_8"/><text:bookmark-end text:name="gestion_des_taux_de_similitudes"/></text:h>
      <text:p text:style-name="Text_20_body">Il existe des taux par défaut, qui pour un document habituel sont acceptables. Toutefois soyez vigilants au fait que <text:span text:style-name="Strong_20_Emphasis">les étudiants peuvent avoir à copier une partie de vos énoncés</text:span> . Dans ces cas, vous pourriez avoir des taux de similitude élevés. 
Vous pouvez régler les taux de similitude qui sont acceptables pour votre devoir, dans les paramétrages de Compilatio. 
<draw:frame draw:style-name="media" draw:name="6" text:anchor-type="as-char" draw:z-index="6" svg:width="10.583333333333cm" style:rel-width="100%" svg:height="2.5283113245298cm" style:rel-height="scale"><draw:image xlink:href="Pictures/77213f61b14069abf1dc4210ff32b728.png" xlink:type="simple" xlink:show="embed" xlink:actuate="onLoad"/></draw:frame></text:p>
      <text:h text:style-name="Heading_20_2" text:outline-level="2"><text:bookmark-start text:name="__RefHeading___lecture_des_analyses_9"/><text:bookmark-start text:name="lecture_des_analyses"/>Lecture des analyses<text:bookmark-end text:name="__RefHeading___lecture_des_analyses_9"/><text:bookmark-end text:name="lecture_des_analyses"/></text:h>
      <text:h text:style-name="Heading_20_3" text:outline-level="3"><text:bookmark-start text:name="__RefHeading___sur_la_page_d_evaluation_du_devoir_10"/><text:bookmark-start text:name="sur_la_page_d_evaluation_du_devoir"/>Sur la page d'évaluation du devoir<text:bookmark-end text:name="__RefHeading___sur_la_page_d_evaluation_du_devoir_10"/><text:bookmark-end text:name="sur_la_page_d_evaluation_du_devoir"/></text:h>
      <text:p text:style-name="Text_20_body"><draw:frame draw:style-name="media" draw:name="7" text:anchor-type="as-char" draw:z-index="7" svg:width="34.104791666667cm" style:rel-width="100%" svg:height="2.8045833333333cm" style:rel-height="scale"><draw:image xlink:href="Pictures/aec455b1144f9704bee23b8a33999456.png" xlink:type="simple" xlink:show="embed" xlink:actuate="onLoad"/></draw:frame></text:p>
      <text:p text:style-name="Text_20_body">En cliquant sur<draw:frame draw:style-name="media" draw:name="8" text:anchor-type="as-char" draw:z-index="8" svg:width="1.5345833333333cm" svg:height="0.79375cm"><draw:image xlink:href="Pictures/ddc6a33365d0f368957929bec524dd92.png" xlink:type="simple" xlink:show="embed" xlink:actuate="onLoad"/></draw:frame>, vous pouvez retirer un document de la bibliothèque de référence. Un document retiré apparaitra ainsi<draw:frame draw:style-name="media" draw:name="9" text:anchor-type="as-char" draw:z-index="9" svg:width="1.3229166666667cm" svg:height="0.9525cm"><draw:image xlink:href="Pictures/f8b95e64da9908d1490ee76cffb9e664.png" xlink:type="simple" xlink:show="embed" xlink:actuate="onLoad"/></draw:frame>.</text:p>
      <text:p text:style-name="Text_20_body">Vous pouvez cliquer sur l'analyse pour accéder à l'analyse complète sur le site de compilatio. </text:p>
      <text:p text:style-name="Text_20_body"><draw:frame draw:style-name="media" draw:name="10" text:anchor-type="as-char" draw:z-index="10" svg:width="13.573125cm" svg:height="3.5454166666667cm"><draw:image xlink:href="Pictures/40d1a03f6bf83d82df6d148856c734b3.png" xlink:type="simple" xlink:show="embed" xlink:actuate="onLoad"/></draw:frame></text:p>
      <text:h text:style-name="Heading_20_3" text:outline-level="3"><text:bookmark-start text:name="__RefHeading___sur_la_page_d_analyse_de_compilatio_11"/><text:bookmark-start text:name="sur_la_page_d_analyse_de_compilatio"/>Sur la page d'analyse de compilatio<text:bookmark-end text:name="__RefHeading___sur_la_page_d_analyse_de_compilatio_11"/><text:bookmark-end text:name="sur_la_page_d_analyse_de_compilatio"/></text:h>
      <text:p text:style-name="Text_20_body">La page d'analyse individuelle du document  vous fournit les informations suivantes : 
<draw:frame draw:style-name="media" draw:name="11" text:anchor-type="as-char" draw:z-index="11" svg:width="21.166666666667cm" style:rel-width="100%" svg:height="25.781954887218cm" style:rel-height="scale"><draw:image xlink:href="Pictures/813e5bd63d9f1e465d74e361a6c59d67.png" xlink:type="simple" xlink:show="embed" xlink:actuate="onLoad"/></draw:frame>. </text:p>
      <text:p text:style-name="Text_20_body">Sur cette page vous pouvez aussi accéder a un rapport plus complet (texte complet avec zones similitudes) et créer des rapports exportables.
Les documents plagiés qui se trouvent dans la bibliothèque de référence sont anonymisés (obligation légale).  </text:p>
      <text:p text:style-name="Text_20_body">Vous pouvez exclure des sources. Cela aura un effet immédiat sur le taux de similitude, sur cette page. Toutefois vous allez devoir rafraichir les informations sur la page des résultats du devoir pour qu'elles soient aussi prises en compte sur la plateforme Ecampus ou Collegium. 
<draw:frame draw:style-name="media" draw:name="12" text:anchor-type="as-char" draw:z-index="12" svg:width="15.875cm" style:rel-width="100%" svg:height="4.4103721444363cm" style:rel-height="scale"><draw:image xlink:href="Pictures/10a7eb5c060073fcc8b16e86c6053b8d.png" xlink:type="simple" xlink:show="embed" xlink:actuate="onLoad"/></draw:frame></text:p>
      <text:h text:style-name="Heading_20_2" text:outline-level="2"><text:bookmark-start text:name="__RefHeading___utiliser_compilatio_via_l_interface_doctorants_enseignants_et_personnel_unicaen_12"/><text:bookmark-start text:name="utiliser_compilatio_via_l_interface_doctorants_enseignants_et_personnel_unicaen"/>Utiliser Compilatio via l'interface doctorants, enseignants et  personnel unicaen<text:bookmark-end text:name="__RefHeading___utiliser_compilatio_via_l_interface_doctorants_enseignants_et_personnel_unicaen_12"/><text:bookmark-end text:name="utiliser_compilatio_via_l_interface_doctorants_enseignants_et_personnel_unicaen"/></text:h>
      <text:p text:style-name="Text_20_body">Se rendre au lien suivant : <text:a xlink:type="simple" xlink:href="https://app.compilatio.net/v5/login" text:style-name="Internet_20_link" text:visited-style-name="Visited_20_Internet_20_Link">https://app.compilatio.net/v5/login</text:a> . Une fois l’établissement choisi et après s’être identifié, vous êtes redirigé vers l'interface de l'application.</text:p>
      <text:p text:style-name="Text_20_body"><draw:frame draw:style-name="media" draw:name="13" text:anchor-type="as-char" draw:z-index="13" svg:width="21.166666666667cm" style:rel-width="100%" svg:height="10.797971918877cm" style:rel-height="scale"><draw:image xlink:href="Pictures/a29ec38bba4f4df43be289b0c7cc856b.png" xlink:type="simple" xlink:show="embed" xlink:actuate="onLoad"/></draw:frame></text:p>
      <text:h text:style-name="Heading_20_3" text:outline-level="3"><text:bookmark-start text:name="__RefHeading___creer_un_dossier_de_depot_13"/><text:bookmark-start text:name="creer_un_dossier_de_depot"/>Créer un dossier de dépôt<text:bookmark-end text:name="__RefHeading___creer_un_dossier_de_depot_13"/><text:bookmark-end text:name="creer_un_dossier_de_depot"/></text:h>
      <text:p text:style-name="Text_20_body">L’enseignant peut créer un dossier de dépôt de documents pour les étudiants. Pour ce faire il lui suffit de :</text:p>
      <text:p text:style-name="Text_20_body">Cliquer sur le bouton Créer un nouveau dossier (1)</text:p>
      <text:p text:style-name="Text_20_body"><draw:frame draw:style-name="media" draw:name="14" text:anchor-type="as-char" draw:z-index="14" svg:width="15.875cm" style:rel-width="100%" svg:height="8.0984789391576cm" style:rel-height="scale"><draw:image xlink:href="Pictures/a29ec38bba4f4df43be289b0c7cc856b.png" xlink:type="simple" xlink:show="embed" xlink:actuate="onLoad"/></draw:frame></text:p>
      <text:p text:style-name="Text_20_body">Ensuite Donner un nom au dossier</text:p>
      <text:p text:style-name="Text_20_body"><draw:frame draw:style-name="media" draw:name="15" text:anchor-type="as-char" draw:z-index="15" svg:width="15.875cm" style:rel-width="100%" svg:height="7.6851875977071cm" style:rel-height="scale"><draw:image xlink:href="Pictures/db61f40aa9cc26b8b4f66cae36304024.png" xlink:type="simple" xlink:show="embed" xlink:actuate="onLoad"/></draw:frame></text:p>
      <text:p text:style-name="Text_20_body">Paramétrer les réglages selon l'objectif souhaité :</text:p>
      <text:p text:style-name="Text_20_body">Dans les réglages généraux, il peut par exemple :</text:p>
      <text:list text:style-name="List_20_1" text:continue-numbering="false">
        <text:list-item>
          <text:p text:style-name="List_20_1_Content_First"> Définir un <text:a xlink:type="simple" xlink:href="#__RefHeading___gestion_des_taux_de_similitudes_8" text:style-name="Local_20_link" text:visited-style-name="Visited_20_Local_20_Link">seuil de similitude</text:a></text:p>
        </text:list-item>
        <text:list-item>
          <text:p text:style-name="List_20_1_Content_Last"> Choisir si  les nouveaux documents déposées par les étudiants doivent être ajoutés ou non à la <text:a xlink:type="simple" xlink:href="#__RefHeading___presentation_2" text:style-name="Local_20_link" text:visited-style-name="Visited_20_Local_20_Link">bibliothèque de référence</text:a>.</text:p>
        </text:list-item>
      </text:list>
      <text:p text:style-name="Text_20_body"><draw:frame draw:style-name="media" draw:name="16" text:anchor-type="as-char" draw:z-index="16" svg:width="15.875cm" style:rel-width="100%" svg:height="8.3269180584551cm" style:rel-height="scale"><draw:image xlink:href="Pictures/ecb9c131ed724c8cf4d086007f928e3e.png" xlink:type="simple" xlink:show="embed" xlink:actuate="onLoad"/></draw:frame></text:p>
      <text:p text:style-name="Text_20_body">Dans les réglages d'analyse et d'alerte, il peut :</text:p>
      <text:list text:style-name="List_20_1" text:continue-numbering="false">
        <text:list-item>
          <text:p text:style-name="List_20_1_Content_First"> Définir si lors de l’ajout de nouveaux documents dans ce dossier, ces derniers doivent être analysés automatiquement ou non (manuellement).</text:p>
        </text:list-item>
        <text:list-item>
          <text:p text:style-name="List_20_1_Content_Last"> Définir selon quelle action (date limite de dépôt atteinte, dépôt d'un nouveau document, etc.), il souhaite recevoir des notifications.</text:p>
        </text:list-item>
      </text:list>
      <text:p text:style-name="Text_20_body"><draw:frame draw:style-name="media" draw:name="17" text:anchor-type="as-char" draw:z-index="17" svg:width="15.875cm" style:rel-width="100%" svg:height="7.6851875977071cm" style:rel-height="scale"><draw:image xlink:href="Pictures/db61f40aa9cc26b8b4f66cae36304024.png" xlink:type="simple" xlink:show="embed" xlink:actuate="onLoad"/></draw:frame></text:p>
      <text:p text:style-name="Text_20_body">Dans les réglages de collecte des documents, il peut :</text:p>
      <text:list text:style-name="List_20_1" text:continue-numbering="false">
        <text:list-item>
          <text:p text:style-name="List_20_1_Content_First"> Définir si les étudiants seront autorisés ou non à remettre des documents ;</text:p>
        </text:list-item>
        <text:list-item>
          <text:p text:style-name="List_20_1_Content"> Choisir ou non d'afficher ses réglages des seuils sur la page de collecte des travaux ;</text:p>
        </text:list-item>
        <text:list-item>
          <text:p text:style-name="List_20_1_Content"> Définir une date limite pour la remise du document attendu ;</text:p>
        </text:list-item>
        <text:list-item>
          <text:p text:style-name="List_20_1_Content_Last"> Indiquer les consignes à suivre pour la remise de documents. Ces consignes doivent être transmises en amont de la remise des documents.</text:p>
        </text:list-item>
      </text:list>
      <text:p text:style-name="Text_20_body"><draw:frame draw:style-name="media" draw:name="18" text:anchor-type="as-char" draw:z-index="18" svg:width="15.875cm" style:rel-width="100%" svg:height="7.7426892950392cm" style:rel-height="scale"><draw:image xlink:href="Pictures/c219adeebbb3cef21fbcc9d48b6a9931.png" xlink:type="simple" xlink:show="embed" xlink:actuate="onLoad"/></draw:frame></text:p>
      <text:p text:style-name="Text_20_body">Enfin dans les réglages de partages des résultats, il peut :</text:p>
      <text:list text:style-name="List_20_1" text:continue-numbering="false">
        <text:list-item>
          <text:p text:style-name="LastListParagraph_List_20_1_Content_First"> Choisir s'il souhaite afficher la liste des documents chargés (anonymisés), ou le pourcentage de similitudes mesurées et des statistiques.</text:p>
        </text:list-item>
      </text:list>
      <text:p text:style-name="Text_20_body"><draw:frame draw:style-name="media" draw:name="19" text:anchor-type="as-char" draw:z-index="19" svg:width="15.875cm" style:rel-width="100%" svg:height="7.7346113719353cm" style:rel-height="scale"><draw:image xlink:href="Pictures/3dd4f4b068329a28ea8897af058e3eca.png" xlink:type="simple" xlink:show="embed" xlink:actuate="onLoad"/></draw:frame></text:p>
      <text:p text:style-name="Text_20_body">Une fois les réglages définis, il suffit de cliquer sur Valider.</text:p>
      <text:h text:style-name="Heading_20_3" text:outline-level="3"><text:bookmark-start text:name="__RefHeading___supprimer_des_documents_du_dossier_14"/><text:bookmark-start text:name="supprimer_des_documents_du_dossier"/>Supprimer des documents du dossier<text:bookmark-end text:name="__RefHeading___supprimer_des_documents_du_dossier_14"/><text:bookmark-end text:name="supprimer_des_documents_du_dossier"/></text:h>
      <text:p text:style-name="Text_20_body">Si l'enseignant souhaite supprimer des documents du dossier il lui suffit de :</text:p>
      <text:list text:style-name="Numbering_20_1" text:continue-numbering="false">
        <text:list-item>
          <text:p text:style-name="Numbering_20_1_Content_First"> Cocher le ou les documents souhaités ;</text:p>
        </text:list-item>
        <text:list-item>
          <text:p text:style-name="Numbering_20_1_Content_Last"> Ensuite cliquer sur la roue crantée à côté de (pour la sélection) et choisir dans le menu déroulant, mettre à la corbeille.</text:p>
        </text:list-item>
      </text:list>
      <text:p text:style-name="Text_20_body"><draw:frame draw:style-name="media" draw:name="20" text:anchor-type="as-char" draw:z-index="20" svg:width="15.875cm" style:rel-width="100%" svg:height="5.6009916492693cm" style:rel-height="scale"><draw:image xlink:href="Pictures/6c617f4b32f3b9800e6625abffb6a488.png" xlink:type="simple" xlink:show="embed" xlink:actuate="onLoad"/></draw:frame></text:p>
      <text:h text:style-name="Heading_20_3" text:outline-level="3"><text:bookmark-start text:name="__RefHeading___cas_d_erreur_d_analyse_de_documents_15"/><text:bookmark-start text:name="cas_d_erreur_d_analyse_de_documents"/>Cas d'erreur d'analyse de documents<text:bookmark-end text:name="__RefHeading___cas_d_erreur_d_analyse_de_documents_15"/><text:bookmark-end text:name="cas_d_erreur_d_analyse_de_documents"/></text:h>
      <text:p text:style-name="Text_20_body">Dans le cas où apparaît une erreur d'analyse (pictogramme rouge), agrémenté d'un message d'erreur indiquant que les fichiers n'ont pas pu être analysés par Compilatio car leur contenu n'a pas pu être extrait correctement, cette e erreur est due à trois éventualités, qu'il revient à l'enseignant de vérifier avant de demander une assistance:</text:p>
      <text:list text:style-name="Numbering_20_1" text:continue-numbering="false">
        <text:list-item>
          <text:p text:style-name="Numbering_20_1_Content_First"> Le document ne contient pas assez de mots.</text:p>
        </text:list-item>
        <text:list-item>
          <text:p text:style-name="Numbering_20_1_Content"> Le contenu n'a pas pu être extrait correctement.</text:p>
        </text:list-item>
        <text:list-item>
          <text:p text:style-name="Numbering_20_1_Content_Last"> Il existe un problème avec l'extension du fichi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5::38:56</meta:creation-date>
    <dc:creator>Generated</dc:creator>
    <dc:date>2026-09-16T15::38:56</dc:date>
    <dc:language>en-US</dc:language>
    <meta:editing-cycles>1</meta:editing-cycles>
    <meta:editing-duration>PT0S</meta:editing-duration>
    <dc:title>compilatio</dc:title>
  </office:meta>
</office:document-meta>
</file>