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695a5f0817dbd4dcf3318701217ee02.png"/>
  <manifest:file-entry manifest:media-type="image/png" manifest:full-path="Pictures/50341f7d906d79fa9e5f77aebbb5efb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rnet_de_note:moyenne"/><text:bookmark-start text:name="__RefHeading___afficher_la_moyenne_des_notes_du_cours_1"/><text:bookmark-start text:name="afficher_la_moyenne_des_notes_du_cours"/>Afficher la moyenne des notes du cours<text:bookmark-end text:name="__RefHeading___afficher_la_moyenne_des_notes_du_cours_1"/><text:bookmark-end text:name="afficher_la_moyenne_des_notes_du_cours"/></text:h>
      <text:p text:style-name="Text_20_body">Par défaut, la moyenne du cours n'est pas affichée aux étudiants, si vous souhaitez afficher la moyenne du cours à vos étudiants : </text:p>
      <text:list text:style-name="Numbering_20_1" text:continue-numbering="false">
        <text:list-item>
          <text:p text:style-name="LastListParagraph_Numbering_20_1_Content_First"> Etape 1 - Ouvrir le carnet de notes </text:p>
        </text:list-item>
      </text:list>
      <text:p text:style-name="Text_20_body"><draw:frame draw:style-name="media" draw:name="0" text:anchor-type="as-char" draw:z-index="0" svg:width="15.875cm" style:rel-width="100%" svg:height="9.2156120023767cm" style:rel-height="scale"><draw:image xlink:href="Pictures/6695a5f0817dbd4dcf3318701217ee02.png" xlink:type="simple" xlink:show="embed" xlink:actuate="onLoad"/></draw:frame></text:p>
      <text:list text:style-name="Numbering_20_1" text:continue-numbering="false">
        <text:list-item>
          <text:p text:style-name="LastListParagraph_Numbering_20_1_Content_First"> Etape 2 - Ouvrir le volet “reglages des notes du cours” dans l'onglet “réglages”</text:p>
        </text:list-item>
      </text:list>
      <text:p text:style-name="Text_20_body"><draw:frame draw:style-name="media" draw:name="1" text:anchor-type="as-char" draw:z-index="1" svg:width="15.875cm" style:rel-width="100%" svg:height="4.6884715025907cm" style:rel-height="scale"><draw:image xlink:href="Pictures/50341f7d906d79fa9e5f77aebbb5efb8.png" xlink:type="simple" xlink:show="embed" xlink:actuate="onLoad"/></draw:frame></text:p>
      <text:list text:style-name="Numbering_20_1" text:continue-numbering="false">
        <text:list-item>
          <text:p text:style-name="LastListParagraph_Numbering_20_1_Content_First"> Etape 3 - Dans rapport du participant, séléctionez “afficher la moyenne” &gt; “afficher” </text:p>
        </text:list-item>
      </text:list>
      <text:p text:style-name="Text_20_body"><draw:frame draw:style-name="media" draw:name="2" text:anchor-type="as-char" draw:z-index="2" svg:width="15.875cm" style:rel-width="100%" svg:height="4.6884715025907cm" style:rel-height="scale"><draw:image xlink:href="Pictures/50341f7d906d79fa9e5f77aebbb5efb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28:40</meta:creation-date>
    <dc:creator>Generated</dc:creator>
    <dc:date>2026-09-17T14::28:40</dc:date>
    <dc:language>en-US</dc:language>
    <meta:editing-cycles>1</meta:editing-cycles>
    <meta:editing-duration>PT0S</meta:editing-duration>
    <dc:title>carnet_de_note:moyenne</dc:title>
  </office:meta>
</office:document-meta>
</file>