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c44bdee2d62741bb28000ac3722b1ff.png"/>
  <manifest:file-entry manifest:media-type="image/png" manifest:full-path="Pictures/5ad24ea9cfd131c7a217923eae44fdf2.png"/>
  <manifest:file-entry manifest:media-type="image/png" manifest:full-path="Pictures/e9af7204a000f0172ca5677e69ee6fe5.png"/>
  <manifest:file-entry manifest:media-type="image/png" manifest:full-path="Pictures/695f654980cfa0e62a1d9e15e4911da1.png"/>
  <manifest:file-entry manifest:media-type="image/png" manifest:full-path="Pictures/449740da9a20c8ccfd42945d0274a9a7.png"/>
  <manifest:file-entry manifest:media-type="image/png" manifest:full-path="Pictures/0ebb18637ec292461fc8395c7596a946.png"/>
  <manifest:file-entry manifest:media-type="image/png" manifest:full-path="Pictures/8814592ad1cc6f6137861b46209d66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utiliser_bbb_en_amphi"/><text:bookmark-start text:name="__RefHeading___utiliser_bbb_en_amphi_1"/><text:bookmark-start text:name="utiliser_bbb_en_amphi"/>UTILISER BBB EN AMPHI<text:bookmark-end text:name="__RefHeading___utiliser_bbb_en_amphi_1"/><text:bookmark-end text:name="utiliser_bbb_en_amphi"/></text:h>
      <text:p text:style-name="Text_20_body">Les amphis sont équipés d'un système de captation vidéo automatisé. Cet équipement est constitué d'un caméra, d'un micro et d'un panneau de contrôle. </text:p>
      <text:p text:style-name="Text_20_body"><draw:frame draw:style-name="mediacenter" draw:name="0" text:anchor-type="paragraph" draw:z-index="0" svg:width="15.875cm" style:rel-width="100%" svg:height="10.284239130435cm" style:rel-height="scale"><draw:image xlink:href="Pictures/9c44bdee2d62741bb28000ac3722b1ff.png" xlink:type="simple" xlink:show="embed" xlink:actuate="onLoad"/></draw:frame></text:p>
      <text:h text:style-name="Heading_20_2" text:outline-level="2"><text:bookmark-start text:name="__RefHeading___en_amont_de_votre_courspreparer_une_salle_bbb_sur_son_espace_cours_2"/><text:bookmark-start text:name="en_amont_de_votre_courspreparer_une_salle_bbb_sur_son_espace_cours"/>En amont de votre cours : préparer une salle BBB sur son espace cours<text:bookmark-end text:name="__RefHeading___en_amont_de_votre_courspreparer_une_salle_bbb_sur_son_espace_cours_2"/><text:bookmark-end text:name="en_amont_de_votre_courspreparer_une_salle_bbb_sur_son_espace_cours"/></text:h>
      <text:p text:style-name="Text_20_body">Dans un premier temps, vous devez créer, en amont de votre cours/conférence, une salle BBB dans votre espace de cours ecampus/ collegium Santé. 
Si besoin, pour créer une activité BBB sur votre espace de cours, vous pouvez vous rapporter à cette <text:a xlink:type="simple" xlink:href="https://pedagowiki.unicaen.fr/doku.php?id=bbb:mod_bbb_conf" text:style-name="Internet_20_link" text:visited-style-name="Visited_20_Internet_20_Link">documentation</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utilisation de BBB reste identique à une utilisation “classique”. Vous pouvez dès lors utiliser toutes les fonctionnalités de BBB pour enregistrer votre conférence, diffuser votre diaporama, faire un sondage…</text:p>
          </table:table-cell>
        </table:table-row>
      </table:table>
      <text:h text:style-name="Heading_20_2" text:outline-level="2"><text:bookmark-start text:name="__RefHeading___en_amphi_3"/><text:bookmark-start text:name="en_amphi"/>En amphi<text:bookmark-end text:name="__RefHeading___en_amphi_3"/><text:bookmark-end text:name="en_amphi"/></text:h>
      <text:p text:style-name="Text_20_body">Une fois votre activité BBB créée, en amphi, deux options s'offrent à vous : utiliser l'ordinateur de l'amphithéâtre ou utiliser votre ordinateur personnel.</text:p>
      <text:p text:style-name="Text_20_body">Vous pouvez accéder à une présentation vidéo ici : <text:a xlink:type="simple" xlink:href="https://pod.unicaen.fr/video/0766-captation-en-amphi/" text:style-name="Internet_20_link" text:visited-style-name="Visited_20_Internet_20_Link">https://pod.unicaen.fr/video/0766-captation-en-amphi/</text:a></text:p>
      <text:h text:style-name="Heading_20_3" text:outline-level="3"><text:bookmark-start text:name="__RefHeading___utilisation_de_l_ordinateur_de_l_amphi_4"/><text:bookmark-start text:name="utilisation_de_l_ordinateur_de_l_amphi"/>Utilisation de l'ordinateur de l'amphi<text:bookmark-end text:name="__RefHeading___utilisation_de_l_ordinateur_de_l_amphi_4"/><text:bookmark-end text:name="utilisation_de_l_ordinateur_de_l_amphi"/></text:h>
      <text:p text:style-name="Text_20_body">Allumez l'ordinateur. Ouvrez un navigateur web (de préférence Modzilla Firefox ou Chrome) et allez sur votre espace de cours ecampus. Cliquez sur votre activité BBB pour ouvrir la webconférence. </text:p>
      <text:p text:style-name="Text_20_body">Vérifiez sur le panneau de pilotage de la caméra que “<text:span text:style-name="Strong_20_Emphasis">PC</text:span>” est bien sélectionné.</text:p>
      <text:p text:style-name="Text_20_body"><draw:frame draw:style-name="mediacenter" draw:name="2" text:anchor-type="paragraph" draw:z-index="2" svg:width="15.160625cm" svg:height="7.381875cm"><draw:image xlink:href="Pictures/e9af7204a000f0172ca5677e69ee6fe5.png" xlink:type="simple" xlink:show="embed" xlink:actuate="onLoad"/></draw:frame></text:p>
      <text:p text:style-name="Text_20_body">Lancez la webconférence. Cliquez sur “<text:span text:style-name="Strong_20_Emphasis">rejoindre l'audio via microphone</text:span>”. Le micro de l'amphithéâtre est automatiquement détecté. </text:p>
      <text:p text:style-name="Text_20_body">Vous pouvez commencer à parler, les étudiants vous entendent. </text:p>
      <text:p text:style-name="Text_20_body">Si vous souhaitez partager la caméra, cliquez sur l'icône caméra dans BBB :</text:p>
      <text:p text:style-name="Text_20_body"><draw:frame draw:style-name="mediacenter" draw:name="3" text:anchor-type="paragraph" draw:z-index="3" svg:width="1.5345833333333cm" svg:height="1.6139583333333cm"><draw:image xlink:href="Pictures/695f654980cfa0e62a1d9e15e4911da1.png" xlink:type="simple" xlink:show="embed" xlink:actuate="onLoad"/></draw:frame>
Une fenêtre s'ouvre. Choisissez dans “Caméra” la caméra “<text:span text:style-name="Strong_20_Emphasis">AVer</text:span> CAM … ” (vous retrouverez la mention “<text:span text:style-name="Strong_20_Emphasis">AVer</text:span>” sur la caméra).</text:p>
      <text:p text:style-name="Text_20_body"><draw:frame draw:style-name="mediacenter" draw:name="4" text:anchor-type="paragraph" draw:z-index="4" svg:width="19.314583333333cm" style:rel-width="100%" svg:height="10.980208333333cm" style:rel-height="scale"><draw:image xlink:href="Pictures/449740da9a20c8ccfd42945d0274a9a7.png" xlink:type="simple" xlink:show="embed" xlink:actuate="onLoad"/></draw:frame>
Vous pouvez contrôler dans le cadre de gauche l'affichage de la caméra. Cliquez sur “<text:span text:style-name="Strong_20_Emphasis">commencer à partager</text:span>”. Les étudiants peuvent à présent vous voir. </text:p>
      <text:p text:style-name="Text_20_body">Différentes prises de vue sont pré-enregistrées. Vous pouvez modifier l'angle de la caméra en appuyant sur les 6 boutons “orateur 1/ 2 / 3” ou “tableau 1/ 2/ 3”</text:p>
      <text:p text:style-name="Text_20_body"><draw:frame draw:style-name="mediacenter" draw:name="5" text:anchor-type="paragraph" draw:z-index="5" svg:width="8.0697916666667cm" svg:height="6.2970833333333cm"><draw:image xlink:href="Pictures/0ebb18637ec292461fc8395c7596a946.png" xlink:type="simple" xlink:show="embed" xlink:actuate="onLoad"/></draw:frame></text:p>
      <text:p text:style-name="Text_20_body">Vous verrez la caméra bouger à chaque changement de vue. Vous pouvez tester en début de séance les différentes prises de vue pour sélectionner celle qui correspond le mieux à votre besoin. Si vous bougez pendant votre cours, pensez à modifier l'angle de la caméra avec ces boutons pour que la caméra bouge avec vous.
A la fin de votre cours, vous pouvez mettre fin à la réunion BBB et éteindre l'ordinateur.</text:p>
      <text:h text:style-name="Heading_20_3" text:outline-level="3"><text:bookmark-start text:name="__RefHeading___utilisation_d_un_ordinateur_portable_5"/><text:bookmark-start text:name="utilisation_d_un_ordinateur_portable"/>Utilisation d'un ordinateur portable<text:bookmark-end text:name="__RefHeading___utilisation_d_un_ordinateur_portable_5"/><text:bookmark-end text:name="utilisation_d_un_ordinateur_portable"/></text:h>
      <text:p text:style-name="Text_20_body"><text:span text:style-name="Strong_20_Emphasis">Branchez votre ordinateur avec le câble USB</text:span> mis à disposition sur le bureau pour relier votre ordinateur à la caméra et au micro du bureau. 
Allumez l'ordinateur. Ouvrez un navigateur web (de préférence Modzilla Firefox ou Chrome) et allez sur votre espace de cours ecampus. Cliquez sur votre activité BBB pour ouvrir la webconférence. </text:p>
      <text:p text:style-name="Text_20_body">Vérifiez sur le panneau de pilotage de la caméra que “<text:span text:style-name="Strong_20_Emphasis">Laptop</text:span>” est bien sélectionné.</text:p>
      <text:p text:style-name="Text_20_body"><draw:frame draw:style-name="mediacenter" draw:name="6" text:anchor-type="paragraph" draw:z-index="6" svg:width="15.160625cm" svg:height="7.381875cm"><draw:image xlink:href="Pictures/8814592ad1cc6f6137861b46209d669c.png" xlink:type="simple" xlink:show="embed" xlink:actuate="onLoad"/></draw:frame></text:p>
      <text:p text:style-name="Text_20_body">Pour le reste, le fonctionnement est identique à l’utilisation via l'ordinateur de l'amphithéâtre. Vous devrez sélectionner “Aver Cam” si vous allumez la caméra. Vous pouvez modifier les angles de prise de vue en utilisant les boutons “orateur 1/ 2/ 3” et “tableau 1/ 2/ 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39:35</meta:creation-date>
    <dc:creator>Generated</dc:creator>
    <dc:date>2026-09-17T14::39:35</dc:date>
    <dc:language>en-US</dc:language>
    <meta:editing-cycles>1</meta:editing-cycles>
    <meta:editing-duration>PT0S</meta:editing-duration>
    <dc:title>bbb:utiliser_bbb_en_amphi</dc:title>
  </office:meta>
</office:document-meta>
</file>