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3a988d960be7536521a2b8d56a74f15d.png"/>
  <manifest:file-entry manifest:media-type="image/png" manifest:full-path="Pictures/3f458ace026a56ab6656343469d0c3af.png"/>
  <manifest:file-entry manifest:media-type="image/png" manifest:full-path="Pictures/5502d7a817cf4ece41e91ba139db8210.png"/>
  <manifest:file-entry manifest:media-type="image/png" manifest:full-path="Pictures/4378e1f30e5e8899be131774edc49e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sauvegarde_enregistrement"/><text:bookmark-start text:name="__RefHeading___introduction_1"/><text:bookmark-start text:name="introduction"/>Introduction<text:bookmark-end text:name="__RefHeading___introduction_1"/><text:bookmark-end text:name="introduction"/></text:h>
      <text:p text:style-name="Text_20_body">Les enregistrements des conférences dans Ecampus sont gérées par des serveurs hébergés par services informatiques de l’université. Ces enregistrement sont conservés pendant une période donnée (généralement un an). Si le propriétaire de l'enregistrement souhaite toutefois disposer de cet enregistrement pendant une période plus longue, il lui revient de sauvegarder cet enregistrement et de l’intégrer ensuite à la plateforme. Ci-dessous, la procédure de sauvegarde d'un enregistrement au niveau de médiathèque pédagogiqu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Cette opération n'est valable que si l’enregistrement contient un partage d'écran ou que si le conférencier à enregistré sa camera.</text:p>
          </table:table-cell>
        </table:table-row>
      </table:table>
      <text:h text:style-name="Heading_20_2" text:outline-level="2"><text:bookmark-start text:name="__RefHeading___premiere_etapesauvegarde_locale_de_l_enregistrement_2"/><text:bookmark-start text:name="premiere_etapesauvegarde_locale_de_l_enregistrement"/>Première étape: Sauvegarde locale de l'enregistrement<text:bookmark-end text:name="__RefHeading___premiere_etapesauvegarde_locale_de_l_enregistrement_2"/><text:bookmark-end text:name="premiere_etapesauvegarde_locale_de_l_enregistrement"/></text:h>
      <text:p text:style-name="Text_20_body">Pour ce faire, il faut:</text:p>
      <text:list text:style-name="Numbering_20_1" text:continue-numbering="false">
        <text:list-item>
          <text:p text:style-name="Numbering_20_1_Content_First"> Tout d'abord aller dans l’enregistrement. </text:p>
        </text:list-item>
        <text:list-item>
          <text:p text:style-name="Numbering_20_1_Content"> Lancer le visionnage de la vidéo.</text:p>
        </text:list-item>
        <text:list-item>
          <text:p text:style-name="Numbering_20_1_Content"> Cliquer sur 'enregistre la vidéo sous'.</text:p>
        </text:list-item>
        <text:list-item>
          <text:p text:style-name="Numbering_20_1_Content"> Enfin l'enregistrer sur voter ordinateur.</text:p>
        </text:list-item>
        <text:list-item>
          <text:p text:style-name="Numbering_20_1_Content_Last"> </text:p>
        </text:list-item>
      </text:list>
      <text:p text:style-name="Text_20_body"><draw:frame draw:style-name="media" draw:name="1" text:anchor-type="as-char" draw:z-index="1" svg:width="26.458333333333cm" style:rel-width="100%" svg:height="12.59854635935cm" style:rel-height="scale"><draw:image xlink:href="Pictures/3a988d960be7536521a2b8d56a74f15d.png" xlink:type="simple" xlink:show="embed" xlink:actuate="onLoad"/></draw:frame></text:p>
      <text:h text:style-name="Heading_20_2" text:outline-level="2"><text:bookmark-start text:name="__RefHeading___seconde_etapedeposer_le_fichier_video_dans_la_mediatheque_pod_3"/><text:bookmark-start text:name="seconde_etapedeposer_le_fichier_video_dans_la_mediatheque_pod"/>Seconde étape: Déposer le fichier vidéo dans la médiatheque POD<text:bookmark-end text:name="__RefHeading___seconde_etapedeposer_le_fichier_video_dans_la_mediatheque_pod_3"/><text:bookmark-end text:name="seconde_etapedeposer_le_fichier_video_dans_la_mediatheque_pod"/></text:h>
      <text:list text:style-name="Numbering_20_1" text:continue-numbering="false">
        <text:list-item>
          <text:p text:style-name="Numbering_20_1_Content_First"> Se connecter à la médiathèque pédagogique <text:a xlink:type="simple" xlink:href="https://mediatheque-pedagogique.unicaen.fr/" text:style-name="Internet_20_link" text:visited-style-name="Visited_20_Internet_20_Link">POD</text:a></text:p>
        </text:list-item>
        <text:list-item>
          <text:p text:style-name="Numbering_20_1_Content"> Cliquer sur 'Ajouter une vidéo</text:p>
        </text:list-item>
        <text:list-item>
          <text:p text:style-name="Numbering_20_1_Content"> Remplir les champs du formulaires et déposer la vidéo précédemment sauvegardée sur son ordinateur</text:p>
        </text:list-item>
        <text:list-item>
          <text:p text:style-name="Numbering_20_1_Content_Last"> Cliquer sur sauvegarder</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Il faut veiller à créer la vidéo en respectant les consignes décrites dans la rubrique 'mise en ligne'.</text:p>
          </table:table-cell>
        </table:table-row>
      </table:table>
      <text:p text:style-name="Text_20_body"><draw:frame draw:style-name="media" draw:name="3" text:anchor-type="as-char" draw:z-index="3" svg:width="38.708541666667cm" style:rel-width="100%" svg:height="24.844375cm" style:rel-height="scale"><draw:image xlink:href="Pictures/5502d7a817cf4ece41e91ba139db8210.png" xlink:type="simple" xlink:show="embed" xlink:actuate="onLoad"/></draw:frame></text:p>
      <text:h text:style-name="Heading_20_2" text:outline-level="2"><text:bookmark-start text:name="__RefHeading___troisieme_etapefaire_le_lien_dans_son_espace_de_cours_vers_la_video_4"/><text:bookmark-start text:name="troisieme_etapefaire_le_lien_dans_son_espace_de_cours_vers_la_video"/>Troisième étape: Faire le lien, dans son espace de cours, vers la vidéo<text:bookmark-end text:name="__RefHeading___troisieme_etapefaire_le_lien_dans_son_espace_de_cours_vers_la_video_4"/><text:bookmark-end text:name="troisieme_etapefaire_le_lien_dans_son_espace_de_cours_vers_la_video"/></text:h>
      <text:p text:style-name="Text_20_body">Pour intégrer la vidéo dans son espace de cours, vous avez deux solutions possibles:</text:p>
      <text:list text:style-name="Numbering_20_1" text:continue-numbering="false">
        <text:list-item>
          <text:p text:style-name="Numbering_20_1_Content_First"> Soit intégrer l'iframe de la vidéo dans une ressource zone de texte (1)</text:p>
        </text:list-item>
        <text:list-item>
          <text:p text:style-name="Numbering_20_1_Content_Last"> Soit créer une ressource de type Url et intégrer le lien de la vidéo(2) .</text:p>
        </text:list-item>
      </text:list>
      <text:p text:style-name="Text_20_body"><draw:frame draw:style-name="media" draw:name="4" text:anchor-type="as-char" draw:z-index="4" svg:width="48.762708333333cm" style:rel-width="100%" svg:height="17.78cm" style:rel-height="scale"><draw:image xlink:href="Pictures/4378e1f30e5e8899be131774edc49ed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37:25</meta:creation-date>
    <dc:creator>Generated</dc:creator>
    <dc:date>2026-09-17T13::37:25</dc:date>
    <dc:language>en-US</dc:language>
    <meta:editing-cycles>1</meta:editing-cycles>
    <meta:editing-duration>PT0S</meta:editing-duration>
    <dc:title>bbb:sauvegarde_enregistrement</dc:title>
  </office:meta>
</office:document-meta>
</file>