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ff5c4238cac187271b6da10bd0025f.png"/>
  <manifest:file-entry manifest:media-type="image/png" manifest:full-path="Pictures/87fb73a258bd0bcd8005e2d44c1ce926.png"/>
  <manifest:file-entry manifest:media-type="image/png" manifest:full-path="Pictures/77d16584001c6021d98ccacd9ed379fa.png"/>
  <manifest:file-entry manifest:media-type="image/png" manifest:full-path="Pictures/ee254b2fd8fccca001f60ea856473062.png"/>
  <manifest:file-entry manifest:media-type="image/png" manifest:full-path="Pictures/4a9ae967080b4e39382b8581068a30de.png"/>
  <manifest:file-entry manifest:media-type="image/png" manifest:full-path="Pictures/3ae205dbfd25169761e158142790e388.png"/>
  <manifest:file-entry manifest:media-type="image/png" manifest:full-path="Pictures/d60f06dfd431f1dd46f3a1f69afd92ef.png"/>
  <manifest:file-entry manifest:media-type="image/png" manifest:full-path="Pictures/c5091904b1f7945ca91b59dd37310c88.png"/>
  <manifest:file-entry manifest:media-type="image/png" manifest:full-path="Pictures/2a2cb2c9d1bc1d68990f6421381d4422.png"/>
  <manifest:file-entry manifest:media-type="image/png" manifest:full-path="Pictures/7260029a36521f777c247e514c71c37e.png"/>
  <manifest:file-entry manifest:media-type="image/png" manifest:full-path="Pictures/eb5f08444e5f3bf34d75d05112ee7046.png"/>
  <manifest:file-entry manifest:media-type="image/png" manifest:full-path="Pictures/f12201d57788236f25fbcc028c0392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partager_une_video"/><text:bookmark-start text:name="__RefHeading___partager_une_video_dans_une_webconference_bbb_1"/><text:bookmark-start text:name="partager_une_video_dans_une_webconference_bbb"/>Partager une vidéo dans une webconférence BBB<text:bookmark-end text:name="__RefHeading___partager_une_video_dans_une_webconference_bbb_1"/><text:bookmark-end text:name="partager_une_video_dans_une_webconference_bbb"/></text:h>
      <text:list text:style-name="Numbering_20_1" text:continue-numbering="false">
        <text:list-item>
          <text:p text:style-name="LastListParagraph_Numbering_20_1_Content_First"> Cliquez sur + puis partager une vidéo externe</text:p>
        </text:list-item>
      </text:list>
      <text:p text:style-name="Text_20_body"><draw:frame draw:style-name="media" draw:name="0" text:anchor-type="as-char" draw:z-index="0" svg:width="23.8125cm" style:rel-width="100%" svg:height="12.79921875cm" style:rel-height="scale"><draw:image xlink:href="Pictures/6cff5c4238cac187271b6da10bd0025f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Copier le l'URL d'une vidéo YouTube, Vimeo, Instructure Media, Twitch et Daily Motion</text:p>
        </text:list-item>
      </text:list>
      <text:p text:style-name="Text_20_body"><draw:frame draw:style-name="media" draw:name="1" text:anchor-type="as-char" draw:z-index="1" svg:width="23.8125cm" style:rel-width="100%" svg:height="12.749609375cm" style:rel-height="scale"><draw:image xlink:href="Pictures/87fb73a258bd0bcd8005e2d44c1ce926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Cliquez sur “partager” et <text:span text:style-name="Strong_20_Emphasis">contrôlez la lecture de la vidéo à l'aide des boutons de navigation</text:span></text:p>
        </text:list-item>
      </text:list>
      <text:p text:style-name="Text_20_body"><draw:frame draw:style-name="media" draw:name="2" text:anchor-type="as-char" draw:z-index="2" svg:width="23.8125cm" style:rel-width="100%" svg:height="12.6751953125cm" style:rel-height="scale"><draw:image xlink:href="Pictures/77d16584001c6021d98ccacd9ed379fa.png" xlink:type="simple" xlink:show="embed" xlink:actuate="onLoad"/></draw:frame></text:p>
      <text:h text:style-name="Heading_20_2" text:outline-level="2"><text:bookmark-start text:name="__RefHeading___partagez_une_video_depuis_pod_si_vous_etes_auteur_de_la_video_2"/><text:bookmark-start text:name="partagez_une_video_depuis_pod_si_vous_etes_auteur_de_la_video"/>Partagez une vidéo depuis POD (si vous êtes auteur de la vidéo)<text:bookmark-end text:name="__RefHeading___partagez_une_video_depuis_pod_si_vous_etes_auteur_de_la_video_2"/><text:bookmark-end text:name="partagez_une_video_depuis_pod_si_vous_etes_auteur_de_la_video"/></text:h>
      <text:list text:style-name="Numbering_20_1" text:continue-numbering="false">
        <text:list-item>
          <text:p text:style-name="Numbering_20_1_Content_First"> Se connecter à Pod </text:p>
        </text:list-item>
        <text:list-item>
          <text:p text:style-name="Numbering_20_1_Content_Last"> Cliquez sur “mes vidéos”</text:p>
        </text:list-item>
      </text:list>
      <text:p text:style-name="Text_20_body"><draw:frame draw:style-name="media" draw:name="3" text:anchor-type="as-char" draw:z-index="3" svg:width="23.8125cm" style:rel-width="100%" svg:height="12.89739199157cm" style:rel-height="scale"><draw:image xlink:href="Pictures/ee254b2fd8fccca001f60ea856473062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Cliquez sur le crayon pour <text:span text:style-name="Strong_20_Emphasis">modifier une vidéo</text:span> </text:p>
        </text:list-item>
      </text:list>
      <text:p text:style-name="Text_20_body"><draw:frame draw:style-name="media" draw:name="4" text:anchor-type="as-char" draw:z-index="4" svg:width="23.8125cm" style:rel-width="100%" svg:height="12.908881578947cm" style:rel-height="scale"><draw:image xlink:href="Pictures/4a9ae967080b4e39382b8581068a30de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Ouvrez la page de <text:span text:style-name="Strong_20_Emphasis">modification d'une vidéo</text:span> puis ouvrez le lien de la vidéo dans un <text:span text:style-name="Strong_20_Emphasis">nouvel onglet</text:span></text:p>
        </text:list-item>
      </text:list>
      <text:p text:style-name="Text_20_body"><draw:frame draw:style-name="media" draw:name="5" text:anchor-type="as-char" draw:z-index="5" svg:width="23.8125cm" style:rel-width="100%" svg:height="12.908881578947cm" style:rel-height="scale"><draw:image xlink:href="Pictures/3ae205dbfd25169761e158142790e388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Copier le lien puis le coller dans “partager une vidéo externe” sur BBB</text:p>
        </text:list-item>
      </text:list>
      <text:h text:style-name="Heading_20_2" text:outline-level="2"><text:bookmark-start text:name="__RefHeading___partagez_une_video_depuis_pod_video_de_la_chaine_de_quelqu_un_d_autre_3"/><text:bookmark-start text:name="partagez_une_video_depuis_pod_video_de_la_chaine_de_quelqu_un_d_autre"/>Partagez une vidéo depuis POD (vidéo de la chaîne de quelqu'un d'autre)<text:bookmark-end text:name="__RefHeading___partagez_une_video_depuis_pod_video_de_la_chaine_de_quelqu_un_d_autre_3"/><text:bookmark-end text:name="partagez_une_video_depuis_pod_video_de_la_chaine_de_quelqu_un_d_autre"/></text:h>
      <text:p text:style-name="Text_20_body">- Sur la page de visualisation d'une vidéo pod : faites un clic droit n'importe où sur la page et sélectionnez <text:span text:style-name="Strong_20_Emphasis">inspecter</text:span></text:p>
      <text:p text:style-name="Text_20_body"><draw:frame draw:style-name="media" draw:name="6" text:anchor-type="as-char" draw:z-index="6" svg:width="23.8125cm" style:rel-width="100%" svg:height="14.522614388922cm" style:rel-height="scale"><draw:image xlink:href="Pictures/d60f06dfd431f1dd46f3a1f69afd92ef.png" xlink:type="simple" xlink:show="embed" xlink:actuate="onLoad"/></draw:frame></text:p>
      <text:p text:style-name="Text_20_body">- Une fenêtre s'ouvre. Cliquez sur “network” puis “média”</text:p>
      <text:p text:style-name="Text_20_body"><draw:frame draw:style-name="media" draw:name="7" text:anchor-type="as-char" draw:z-index="7" svg:width="10.583333333333cm" style:rel-width="100%" svg:height="10.984217171717cm" style:rel-height="scale"><draw:image xlink:href="Pictures/c5091904b1f7945ca91b59dd37310c88.png" xlink:type="simple" xlink:show="embed" xlink:actuate="onLoad"/></draw:frame></text:p>
      <text:p text:style-name="Text_20_body">- Lancez la lecture de la vidéo </text:p>
      <text:p text:style-name="Text_20_body"><draw:frame draw:style-name="media" draw:name="8" text:anchor-type="as-char" draw:z-index="8" svg:width="21.166666666667cm" style:rel-width="100%" svg:height="10.316846522782cm" style:rel-height="scale"><draw:image xlink:href="Pictures/2a2cb2c9d1bc1d68990f6421381d4422.png" xlink:type="simple" xlink:show="embed" xlink:actuate="onLoad"/></draw:frame></text:p>
      <text:p text:style-name="Text_20_body">- dans l'onglet “inspecter” (ouvert précédemment) le lien s'affiche</text:p>
      <text:p text:style-name="Text_20_body"><draw:frame draw:style-name="media" draw:name="9" text:anchor-type="as-char" draw:z-index="9" svg:width="10.583333333333cm" style:rel-width="100%" svg:height="11.14394918174cm" style:rel-height="scale"><draw:image xlink:href="Pictures/7260029a36521f777c247e514c71c37e.png" xlink:type="simple" xlink:show="embed" xlink:actuate="onLoad"/></draw:frame></text:p>
      <text:p text:style-name="Text_20_body">- Faite un clic droit sur le lien de la vidéo et sélectionnez “open in new tab”</text:p>
      <text:p text:style-name="Text_20_body"><draw:frame draw:style-name="media" draw:name="10" text:anchor-type="as-char" draw:z-index="10" svg:width="23.8125cm" style:rel-width="100%" svg:height="25.132007087629cm" style:rel-height="scale"><draw:image xlink:href="Pictures/eb5f08444e5f3bf34d75d05112ee7046.png" xlink:type="simple" xlink:show="embed" xlink:actuate="onLoad"/></draw:frame></text:p>
      <text:p text:style-name="Text_20_body">- La vidéo s'ouvre dans un nouvel onglet </text:p>
      <text:p text:style-name="Text_20_body"><draw:frame draw:style-name="media" draw:name="11" text:anchor-type="as-char" draw:z-index="11" svg:width="23.8125cm" style:rel-width="100%" svg:height="14.264902135231cm" style:rel-height="scale"><draw:image xlink:href="Pictures/f12201d57788236f25fbcc028c03921a.png" xlink:type="simple" xlink:show="embed" xlink:actuate="onLoad"/></draw:frame></text:p>
      <text:p text:style-name="Text_20_body">- Copiez ce lien et coller le dans “partager une vidéo” dans la session BB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1::24:58</meta:creation-date>
    <dc:creator>Generated</dc:creator>
    <dc:date>2026-09-15T01::24:58</dc:date>
    <dc:language>en-US</dc:language>
    <meta:editing-cycles>1</meta:editing-cycles>
    <meta:editing-duration>PT0S</meta:editing-duration>
    <dc:title>bbb:partager_une_video</dc:title>
  </office:meta>
</office:document-meta>
</file>