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  <manifest:file-entry manifest:media-type="image/png" manifest:full-path="Pictures/e170bf0a7051d39fd1f163ba6fc0b777.png"/>
  <manifest:file-entry manifest:media-type="image/png" manifest:full-path="Pictures/e225b0f4cdb796c3382f6e2104dae3c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bb:partage_ecran"/><text:bookmark-start text:name="__RefHeading___partager_son_ecran_1"/><text:bookmark-start text:name="partager_son_ecran"/>Partager son écran<text:bookmark-end text:name="__RefHeading___partager_son_ecran_1"/><text:bookmark-end text:name="partager_son_ecran"/></text:h>
      <text:p text:style-name="Text_20_body">Le présentateur de BigBlueButton peut utiliser le partage d'écran pour afficher le contenu de son ordinateur local dans les navigateurs <text:span text:style-name="Strong_20_Emphasis">Chrome</text:span> et <text:span text:style-name="Strong_20_Emphasis">Firefox</text:span>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e partage d'écran n'est actuellement pas pris en charge sur les appareils mobiles. Les navigateurs Safari, Internet Explorer et Edge ne prennent actuellement pas en charge le partage d'écran compatible WebRTC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partager votre écran vous devez avoir la dernière version de Java <text:a xlink:type="simple" xlink:href="https://www.java.com/fr/download/" text:style-name="Internet_20_link" text:visited-style-name="Visited_20_Internet_20_Link">Télécharger et installerJAVA</text:a></text:p>
          </table:table-cell>
        </table:table-row>
      </table:table>
      <text:p text:style-name="Text_20_body">Utilisez le partage d'écran pour montrer aux participants du contenu dynamique ou du contenu qui ne peut pas être téléchargé dans le BigBlueButton en tant que PDF statique; vous pouvez partager tout votre écran ou une fenêtre d'application à partir de votre ordinateur de bureau ou ordinateur portable local.</text:p>
      <text:p text:style-name="Text_20_body">Si la session est en cours d'enregistrement, le partage d'écran est inclus dans l'enregistrement et sera visible dans la lecture.</text:p>
      <text:p text:style-name="Text_20_body"><text:span text:style-name="Strong_20_Emphasis">Par défaut, le premier modérateur à entrer dans la session BigBlueButton se voit allouer les capacités du rôle de présentateur</text:span>; si vous êtes un simple participant, vous devrez demander<text:span text:style-name="Strong_20_Emphasis"> le statut de présentateur</text:span> au modérateur.</text:p>
      <text:p text:style-name="Text_20_body">Lorsqu'un utilisateur a le rôle de présentateur, l'icône du présentateur apparaît sur son avatar dans la liste des utilisateurs.
<draw:frame draw:style-name="media" draw:name="2" text:anchor-type="as-char" draw:z-index="2" svg:width="7.4083333333333cm" svg:height="5.7414583333333cm"><draw:image xlink:href="Pictures/e170bf0a7051d39fd1f163ba6fc0b777.png" xlink:type="simple" xlink:show="embed" xlink:actuate="onLoad"/></draw:frame></text:p>
      <text:h text:style-name="Heading_20_2" text:outline-level="2"><text:bookmark-start text:name="__RefHeading___partager_son_ecran_2"/><text:bookmark-start text:name="partager_son_ecran1"/>Partager son écran<text:bookmark-end text:name="__RefHeading___partager_son_ecran_2"/><text:bookmark-end text:name="partager_son_ecran1"/></text:h>
      <text:p text:style-name="Text_20_body"><draw:frame draw:style-name="media" draw:name="3" text:anchor-type="as-char" draw:z-index="3" svg:width="24.473958333333cm" style:rel-width="100%" svg:height="16.695208333333cm" style:rel-height="scale"><draw:image xlink:href="Pictures/e225b0f4cdb796c3382f6e2104dae3ca.png" xlink:type="simple" xlink:show="embed" xlink:actuate="onLoad"/></draw:frame></text:p>
      <text:p text:style-name="Text_20_body">Sélectionnez l’icône de partage d'écran comme ci dessus. </text:p>
      <text:p text:style-name="Text_20_body"><text:span text:style-name="Strong_20_Emphasis">Les étapes suivantes dépendent du navigateur que vous utilisez:</text:span></text:p>
      <text:h text:style-name="Heading_20_2" text:outline-level="2"><text:bookmark-start text:name="__RefHeading___chrome_3"/><text:bookmark-start text:name="chrome"/>Chrome<text:bookmark-end text:name="__RefHeading___chrome_3"/><text:bookmark-end text:name="chrome"/></text:h>
      <text:p text:style-name="Text_20_body">Assurez-vous d'ouvrir toutes les applications ou fenêtres de navigateur supplémentaires que vous souhaitez partager avant d'engager le partage d'écran dans BigBlueButt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51:56</meta:creation-date>
    <dc:creator>Generated</dc:creator>
    <dc:date>2026-09-15T12::51:56</dc:date>
    <dc:language>en-US</dc:language>
    <meta:editing-cycles>1</meta:editing-cycles>
    <meta:editing-duration>PT0S</meta:editing-duration>
    <dc:title>bbb:partage_ecran</dc:title>
  </office:meta>
</office:document-meta>
</file>