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bb02bd1e6cf8e3b6e472521c02802a.png"/>
  <manifest:file-entry manifest:media-type="image/png" manifest:full-path="Pictures/9bd79c2ac0df1fe860227e9ea2693a01.png"/>
  <manifest:file-entry manifest:media-type="image/png" manifest:full-path="Pictures/5314cd6448a98e98dbde7db154c7bf70.png"/>
  <manifest:file-entry manifest:media-type="image/png" manifest:full-path="Pictures/4588545d263adf202b0398ba64f224bc.png"/>
  <manifest:file-entry manifest:media-type="image/png" manifest:full-path="Pictures/75579b8c65cb5fb8a8e4ae5516fe60e1.png"/>
  <manifest:file-entry manifest:media-type="image/png" manifest:full-path="Pictures/1e4ff2efaaa9af9bd7cfa8d1825ee5e7.png"/>
  <manifest:file-entry manifest:media-type="image/png" manifest:full-path="Pictures/05d3a6671585baddaa8f58227a79aa49.png"/>
  <manifest:file-entry manifest:media-type="image/png" manifest:full-path="Pictures/4a389dbd59a1b6dfc523611b95b7799a.png"/>
  <manifest:file-entry manifest:media-type="image/png" manifest:full-path="Pictures/bbb7f9223d4a2a824995982645a56637.png"/>
  <manifest:file-entry manifest:media-type="image/png" manifest:full-path="Pictures/5ad24ea9cfd131c7a217923eae44fdf2.png"/>
  <manifest:file-entry manifest:media-type="image/png" manifest:full-path="Pictures/3f458ace026a56ab6656343469d0c3af.png"/>
  <manifest:file-entry manifest:media-type="image/png" manifest:full-path="Pictures/ad53dffc79fd962b19c860b9a81e24ef.png"/>
  <manifest:file-entry manifest:media-type="image/png" manifest:full-path="Pictures/5f8f3b79a78a49e69e6aad1517f8d0b7.png"/>
  <manifest:file-entry manifest:media-type="image/png" manifest:full-path="Pictures/d93e69735a815f13b9c638ef0078e136.png"/>
  <manifest:file-entry manifest:media-type="image/png" manifest:full-path="Pictures/268386e893ae720dd92ffc3d8c879f41.png"/>
  <manifest:file-entry manifest:media-type="image/png" manifest:full-path="Pictures/8ba535f07999146fefb95ca285135c2e.png"/>
  <manifest:file-entry manifest:media-type="image/png" manifest:full-path="Pictures/8a10c6c3ea81944be700d45f05d44985.png"/>
  <manifest:file-entry manifest:media-type="image/png" manifest:full-path="Pictures/362a9726cc60ba8e009adb9bc779bccc.png"/>
  <manifest:file-entry manifest:media-type="image/png" manifest:full-path="Pictures/ff87c5b4b0952c135fdf8d6d225016bd.png"/>
  <manifest:file-entry manifest:media-type="image/png" manifest:full-path="Pictures/3473ad03606718086006f25a8c36f00c.png"/>
  <manifest:file-entry manifest:media-type="image/png" manifest:full-path="Pictures/599ac39168f642907038ab33e756d8be.png"/>
  <manifest:file-entry manifest:media-type="image/png" manifest:full-path="Pictures/7f800e72000c1d8a26dd22aa53fbc7d9.png"/>
  <manifest:file-entry manifest:media-type="image/png" manifest:full-path="Pictures/280fbddc0307798aae2cea164b2a5d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mod_bbb_conf"/><text:bookmark-start text:name="__RefHeading___configurer_et_utiliser_une_webconference_bigbluebutton_bbb_1"/><text:bookmark-start text:name="configurer_et_utiliser_une_webconference_bigbluebutton_bbb"/>Configurer et utiliser une webconférence BigBlueButton (BBB)<text:bookmark-end text:name="__RefHeading___configurer_et_utiliser_une_webconference_bigbluebutton_bbb_1"/><text:bookmark-end text:name="configurer_et_utiliser_une_webconference_bigbluebutton_bbb"/></text:h>
      <text:p text:style-name="Text_20_body">Dans un espace de cours dans lequel vous êtes enseignant, <draw:frame draw:style-name="media" draw:name="0" text:anchor-type="as-char" draw:z-index="0" svg:width="4.5508333333333cm" svg:height="0.92604166666667cm"><draw:image xlink:href="Pictures/12bb02bd1e6cf8e3b6e472521c02802a.png" xlink:type="simple" xlink:show="embed" xlink:actuate="onLoad"/></draw:frame></text:p>
      <text:p text:style-name="Text_20_body">Puis dans une des sections du cours, cliquez sur <draw:frame draw:style-name="media" draw:name="1" text:anchor-type="as-char" draw:z-index="1" svg:width="8.016875cm" svg:height="0.89958333333333cm"><draw:image xlink:href="Pictures/9bd79c2ac0df1fe860227e9ea2693a01.png" xlink:type="simple" xlink:show="embed" xlink:actuate="onLoad"/></draw:frame></text:p>
      <text:p text:style-name="Text_20_body">Puis choisissez  l'activité en cliquant sur l'icône correspondant : <draw:frame draw:style-name="mediacenter" draw:name="2" text:anchor-type="paragraph" draw:z-index="2" svg:width="20.32cm" style:rel-width="100%" svg:height="8.255cm" style:rel-height="scale"><draw:image xlink:href="Pictures/5314cd6448a98e98dbde7db154c7bf70.png" xlink:type="simple" xlink:show="embed" xlink:actuate="onLoad"/></draw:frame></text:p>
      <text:h text:style-name="Heading_20_2" text:outline-level="2"><text:bookmark-start text:name="__RefHeading___avant_la_webconferenceles_parametres_2"/><text:bookmark-start text:name="avant_la_webconferenceles_parametres"/>Avant la webconférence : les paramètres<text:bookmark-end text:name="__RefHeading___avant_la_webconferenceles_parametres_2"/><text:bookmark-end text:name="avant_la_webconferenceles_parametres"/></text:h>
      <text:h text:style-name="Heading_20_3" text:outline-level="3"><text:bookmark-start text:name="__RefHeading___parametres_generaux_3"/><text:bookmark-start text:name="parametres_generaux"/>Paramètres généraux<text:bookmark-end text:name="__RefHeading___parametres_generaux_3"/><text:bookmark-end text:name="parametres_generaux"/></text:h>
      <text:p text:style-name="Text_20_body"><draw:frame draw:style-name="media" draw:name="3" text:anchor-type="as-char" draw:z-index="3" svg:width="21.404791666667cm" style:rel-width="100%" svg:height="9.36625cm" style:rel-height="scale"><draw:image xlink:href="Pictures/4588545d263adf202b0398ba64f224bc.png" xlink:type="simple" xlink:show="embed" xlink:actuate="onLoad"/></draw:frame></text:p>
      <text:h text:style-name="Heading_20_3" text:outline-level="3"><text:bookmark-start text:name="__RefHeading___parametres_de_l_activite_salle_4"/><text:bookmark-start text:name="parametres_de_l_activite_salle"/>Paramètres de l'activité/salle<text:bookmark-end text:name="__RefHeading___parametres_de_l_activite_salle_4"/><text:bookmark-end text:name="parametres_de_l_activite_salle"/></text:h>
      <text:p text:style-name="Text_20_body">Le message saisi remplacera celui disponible par défaut.</text:p>
      <text:p text:style-name="Text_20_body"><draw:frame draw:style-name="media" draw:name="4" text:anchor-type="as-char" draw:z-index="4" svg:width="28.072291666667cm" style:rel-width="100%" svg:height="8.9958333333333cm" style:rel-height="scale"><draw:image xlink:href="Pictures/75579b8c65cb5fb8a8e4ae5516fe60e1.png" xlink:type="simple" xlink:show="embed" xlink:actuate="onLoad"/></draw:frame></text:p>
      <text:h text:style-name="Heading_20_3" text:outline-level="3"><text:bookmark-start text:name="__RefHeading___parametres_de_l_enregistrement_5"/><text:bookmark-start text:name="parametres_de_l_enregistrement"/>Paramètres de l'enregistrement<text:bookmark-end text:name="__RefHeading___parametres_de_l_enregistrement_5"/><text:bookmark-end text:name="parametres_de_l_enregistrement"/></text:h>
      <text:p text:style-name="Text_20_body">Par défaut, ne pas modifier ce paramètre. Les liens d'enregistrements importés, sont des liens d'enregistrements provenant d'autres cours.</text:p>
      <text:h text:style-name="Heading_20_3" text:outline-level="3"><text:bookmark-start text:name="__RefHeading___parametres_des_participants_6"/><text:bookmark-start text:name="parametres_des_participants"/>Paramètres des participants<text:bookmark-end text:name="__RefHeading___parametres_des_participants_6"/><text:bookmark-end text:name="parametres_des_participants"/></text:h>
      <text:p text:style-name="Text_20_body">Les enseignants de l'espace de cours où est créé la webconférence sont tous modérateurs par défaut. </text:p>
      <text:p text:style-name="Text_20_body">Par défaut, c'est l'enseignant qui se connecte en premier qui est <text:span text:style-name="Strong_20_Emphasis">modérateur</text:span> et <text:span text:style-name="Strong_20_Emphasis">présentateur</text:span>. Cela lui donne tous les droits dans la webconférence.
Le présentateur est celui, qui par défaut peut proposer un document ou partager son écran. Un modérateur peut changer ces droits a tout moment et le donner à un autre participant. Il n'y a jamais plusieurs présentateurs. </text:p>
      <text:p text:style-name="Text_20_body">Voir <text:a xlink:type="simple" xlink:href="https://webcemu.unicaen.fr/dokuwiki/doku.php?id=howto#comment_donner_le_role_de_presentateur" text:style-name="Internet_20_link" text:visited-style-name="Visited_20_Internet_20_Link">https://webcemu.unicaen.fr/dokuwiki/doku.php?id=howto#comment_donner_le_role_de_presentateur</text:a></text:p>
      <text:p text:style-name="Text_20_body">Il est possible de régler:</text:p>
      <text:list text:style-name="List_20_1" text:continue-numbering="false">
        <text:list-item>
          <text:p text:style-name="List_20_1_Content_First"> la liste des participants en les ajoutant un à un</text:p>
        </text:list-item>
        <text:list-item>
          <text:p text:style-name="List_20_1_Content_Last"> donner le rôle de modérateur a certains participants ou a un groupe ( par rôle).</text:p>
        </text:list-item>
      </text:list>
      <text:p text:style-name="Text_20_body">Dans l'exemple ci-dessous: </text:p>
      <text:p text:style-name="Text_20_body">on a donné le rôle de modérateur à tous les enseignants ainsi qu'à Bruce Wayne qui est étudiant dans le cours. 
<draw:frame draw:style-name="media" draw:name="5" text:anchor-type="as-char" draw:z-index="5" svg:width="25.108958333333cm" style:rel-width="100%" svg:height="8.9164583333333cm" style:rel-height="scale"><draw:image xlink:href="Pictures/1e4ff2efaaa9af9bd7cfa8d1825ee5e7.png" xlink:type="simple" xlink:show="embed" xlink:actuate="onLoad"/></draw:frame></text:p>
      <text:h text:style-name="Heading_20_3" text:outline-level="3"><text:bookmark-start text:name="__RefHeading___planification_de_session_7"/><text:bookmark-start text:name="planification_de_session"/>Planification de session<text:bookmark-end text:name="__RefHeading___planification_de_session_7"/><text:bookmark-end text:name="planification_de_session"/></text:h>
      <text:p text:style-name="Text_20_body">Vous pouvez planifier <text:span text:style-name="Strong_20_Emphasis">l'accès</text:span> à la webconférence en  l'activant. Cela n'a pas d'action sur la durée mais bien sur l'heure a laquelle les participants se connectent. 
Dans l'exemple ci dessous, les participants ne peuvent se connecter qu'à partir de 18H (avant cet horaire, ils obtiennent un message d'attente) et ce jusqu'à 19h30. </text:p>
      <text:p text:style-name="Text_20_body"><draw:frame draw:style-name="media" draw:name="6" text:anchor-type="as-char" draw:z-index="6" svg:width="21.11375cm" style:rel-width="100%" svg:height="3.7041666666667cm" style:rel-height="scale"><draw:image xlink:href="Pictures/05d3a6671585baddaa8f58227a79aa49.png" xlink:type="simple" xlink:show="embed" xlink:actuate="onLoad"/></draw:frame></text:p>
      <text:h text:style-name="Heading_20_3" text:outline-level="3"><text:bookmark-start text:name="__RefHeading___restrictions_d_acces_8"/><text:bookmark-start text:name="restrictions_d_acces"/>Restrictions d'accès<text:bookmark-end text:name="__RefHeading___restrictions_d_acces_8"/><text:bookmark-end text:name="restrictions_d_acces"/></text:h>
      <text:p text:style-name="Text_20_body">Elles  sont communes à toutes les activités de Moodle . 
En particulier, vous pouvez configurer des restrictions d'accès (à un groupe par exemple) et les achèvements d'activité automatiques (accéder à la webconférence).</text:p>
      <text:h text:style-name="Heading_20_3" text:outline-level="3"><text:bookmark-start text:name="__RefHeading___achevement_d_activite_nouveau_9"/><text:bookmark-start text:name="achevement_d_activite_nouveau"/>Achèvement d'activité ( NOUVEAU)<text:bookmark-end text:name="__RefHeading___achevement_d_activite_nouveau_9"/><text:bookmark-end text:name="achevement_d_activite_nouveau"/></text:h>
      <text:p text:style-name="Text_20_body">Depuis  version mise à jour le 26/05/2021 - Voir <text:a xlink:type="simple" xlink:href="https://moodle.org/plugins/mod_bigbluebuttonbn/2.4.1/24237" text:style-name="Internet_20_link" text:visited-style-name="Visited_20_Internet_20_Link">https://moodle.org/plugins/mod_bigbluebuttonbn/2.4.1/24237</text:a>.</text:p>
      <text:p text:style-name="Text_20_body">Il est maintenant possible de <text:span text:style-name="Strong_20_Emphasis">régler les achèvements de l'activité sur la participation à la webconférence</text:span> ( temps de présence et interactions) </text:p>
      <text:p text:style-name="Text_20_body"><draw:frame draw:style-name="media" draw:name="7" text:anchor-type="as-char" draw:z-index="7" svg:width="21.166666666667cm" style:rel-width="100%" svg:height="5.6634584536413cm" style:rel-height="scale"><draw:image xlink:href="Pictures/4a389dbd59a1b6dfc523611b95b7799a.png" xlink:type="simple" xlink:show="embed" xlink:actuate="onLoad"/></draw:frame></text:p>
      <text:h text:style-name="Heading_20_2" text:outline-level="2"><text:bookmark-start text:name="__RefHeading___pendant_la_webconference_10"/><text:bookmark-start text:name="pendant_la_webconference"/>Pendant la webconférence<text:bookmark-end text:name="__RefHeading___pendant_la_webconference_10"/><text:bookmark-end text:name="pendant_la_webconference"/></text:h>
      <text:p text:style-name="Text_20_body">À partir du moment où votre activité est créée, les participants peuvent y accéder d'un simple clic, depuis l'espace de cours. </text:p>
      <text:p text:style-name="Text_20_body"><text:span text:style-name="Strong_20_Emphasis">NB : Les participants doivent attendre la connexion du modérateur pour entrer dans la webconférence.</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ttention : utiliser de préférence  les navigateurs Chrome ou Firefox <text:span text:style-name="Strong_20_Emphasis">à jour</text:span>. Le navigateur Safari ne prend pas en charge toutes les fonctionnalités (notamment le partage d'écran)</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Il est possible d'utiliser la même activité pour plusieurs sessions.</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text:span text:style-name="Strong_20_Emphasis">Tutoriel utilisateurs</text:span>Téléchargez le tutoriel d'utilisation dédié aux utilisateurs de BBB (modérateurs, présentateurs, participants) :
<text:a xlink:type="simple" xlink:href="https://pedagowiki.unicaen.fr/lib/exe/fetch.php?media=bbb:usage_big_blue_button.pdf" text:style-name="Internet_20_link" text:visited-style-name="Visited_20_Internet_20_Link">usage_big_blue_button.pdf</text:a></text:p>
            <text:p text:style-name="Text_20_body">Sommaire :</text:p>
            <text:list text:style-name="Numbering_20_1" text:continue-numbering="false">
              <text:list-item>
                <text:p text:style-name="Numbering_20_1_Content_First"> Navigateurs</text:p>
              </text:list-item>
              <text:list-item>
                <text:p text:style-name="Numbering_20_1_Content"> Rôles</text:p>
              </text:list-item>
              <text:list-item>
                <text:p text:style-name="Numbering_20_1_Content"> Accéder à BBB</text:p>
              </text:list-item>
              <text:list-item>
                <text:p text:style-name="Numbering_20_1_Content"> Connexion des périphériques</text:p>
              </text:list-item>
              <text:list-item>
                <text:p text:style-name="Numbering_20_1_Content"> Ajouter une présentation / Partager son écran</text:p>
              </text:list-item>
              <text:list-item>
                <text:p text:style-name="Numbering_20_1_Content"> Communiquer via messages</text:p>
              </text:list-item>
              <text:list-item>
                <text:p text:style-name="Numbering_20_1_Content"> Options (outils pour animation, sondages, etc.)</text:p>
              </text:list-item>
              <text:list-item>
                <text:p text:style-name="Numbering_20_1_Content_Last"> Mettre fin à la session / Sauvegarder son enregistrement</text:p>
              </text:list-item>
            </text:list>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text:span text:style-name="Strong_20_Emphasis">Recommandations</text:span>
Nous attirons particulièrement votre attention sur les points suivants:</text:p>
            <text:list text:style-name="List_20_1" text:continue-numbering="false">
              <text:list-item>
                <text:p text:style-name="List_20_1_Content_First"> la configuration requise : voir <text:a xlink:type="simple" xlink:href="https://webcemu.unicaen.fr/dokuwiki/doku.php?id=bbb:prerequis" text:style-name="Internet_20_link" text:visited-style-name="Visited_20_Internet_20_Link">https://webcemu.unicaen.fr/dokuwiki/doku.php?id=bbb:prerequis</text:a></text:p>
              </text:list-item>
              <text:list-item>
                <text:p text:style-name="List_20_1_Content_Last"> le nombre de participants ( au delà de 10) : nous vous invitons à couper le son et l'image des participants pour améliorer la qualité de votre intervention et favoriser les échanges via l'outil de chat disponible sur l'interface </text:p>
              </text:list-item>
            </text:list>
          </table:table-cell>
        </table:table-row>
      </table:table>
      <text:h text:style-name="Heading_20_2" text:outline-level="2"><text:bookmark-start text:name="__RefHeading___enregistrer_une_webconference_11"/><text:bookmark-start text:name="enregistrer_une_webconference"/>Enregistrer une webconférence<text:bookmark-end text:name="__RefHeading___enregistrer_une_webconference_11"/><text:bookmark-end text:name="enregistrer_une_webconference"/></text:h>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2" text:anchor-type="as-char" draw:z-index="12"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Attention, l’enregistrement de la webconférence n’est plus automatique !                                      Soyez vigilant·e·s : est-ce important d'enregistrer cette webconférence ?</text:p>
          </table:table-cell>
        </table:table-row>
      </table:table>
      <text:p text:style-name="Text_20_body">Pour démarrer un enregistrement BigBlueButton, le modérateur a accès à une icône dans la salle de web conférence située en haut de l’écran.
Cliquez sur <text:span text:style-name="Strong_20_Emphasis">« Commencer l’enregistrement »</text:span>.</text:p>
      <text:p text:style-name="Text_20_body"><draw:frame draw:style-name="media" draw:name="13" text:anchor-type="as-char" draw:z-index="13" svg:width="16.536458333333cm" svg:height="1.8520833333333cm"><draw:image xlink:href="Pictures/ad53dffc79fd962b19c860b9a81e24ef.png" xlink:type="simple" xlink:show="embed" xlink:actuate="onLoad"/></draw:frame>
<draw:frame draw:style-name="media" draw:name="14" text:anchor-type="as-char" draw:z-index="14" svg:width="15.636875cm" svg:height="5.5297916666667cm"><draw:image xlink:href="Pictures/5f8f3b79a78a49e69e6aad1517f8d0b7.png" xlink:type="simple" xlink:show="embed" xlink:actuate="onLoad"/></draw:frame></text:p>
      <text:p text:style-name="Text_20_body">Une fois l’enregistrement démarré, l’icône devient rouge et un compteur affichera le nombre de minutes enregistrées.</text:p>
      <text:p text:style-name="Text_20_body"><draw:frame draw:style-name="media" draw:name="15" text:anchor-type="as-char" draw:z-index="15" svg:width="16.748125cm" svg:height="4.60375cm"><draw:image xlink:href="Pictures/d93e69735a815f13b9c638ef0078e136.png" xlink:type="simple" xlink:show="embed" xlink:actuate="onLoad"/></draw:frame></text:p>
      <text:p text:style-name="Text_20_body">Pour arrêter ou mettre en pause l’enregistrement, sélectionnez l’icône rouge ou le compteur. Un message s’affichera.</text:p>
      <text:p text:style-name="Text_20_body"><draw:frame draw:style-name="media" draw:name="16" text:anchor-type="as-char" draw:z-index="16" svg:width="15.583958333333cm" svg:height="5.6091666666667cm"><draw:image xlink:href="Pictures/268386e893ae720dd92ffc3d8c879f41.png" xlink:type="simple" xlink:show="embed" xlink:actuate="onLoad"/></draw:frame>
<draw:frame draw:style-name="media" draw:name="17" text:anchor-type="as-char" draw:z-index="17" svg:width="16.615833333333cm" svg:height="4.5772916666667cm"><draw:image xlink:href="Pictures/8ba535f07999146fefb95ca285135c2e.png" xlink:type="simple" xlink:show="embed" xlink:actuate="onLoad"/></draw:frame></text:p>
      <text:h text:style-name="Heading_20_2" text:outline-level="2"><text:bookmark-start text:name="__RefHeading___disponibilite_des_enregistrements_12"/><text:bookmark-start text:name="disponibilite_des_enregistrements"/>Disponibilité des enregistrements<text:bookmark-end text:name="__RefHeading___disponibilite_des_enregistrements_12"/><text:bookmark-end text:name="disponibilite_des_enregistrements"/></text:h>
      <text:p text:style-name="Text_20_body">Selon la durée de votre webconférence, les enregistrements sont disponibles entre quelques minutes et plusieurs heures (temps de traitement). </text:p>
      <text:p text:style-name="Text_20_body"><text:span text:style-name="Strong_20_Emphasis">Cliquez sur le lien de l'activité pour retrouver la liste des enregistrements</text:span>. </text:p>
      <text:p text:style-name="Text_20_body">Il est possible de modifier le titre des enregistrements directement depuis la liste en cliquant sur “modifier” :
<draw:frame draw:style-name="media" draw:name="18" text:anchor-type="as-char" draw:z-index="18" svg:width="10.583333333333cm" svg:height="6.0982032218092cm"><draw:image xlink:href="Pictures/8a10c6c3ea81944be700d45f05d44985.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9" text:anchor-type="as-char" draw:z-index="19" svg:width="1.27cm" svg:height="1.27cm"><draw:image xlink:href="Pictures/3f458ace026a56ab6656343469d0c3af.png" xlink:type="simple" xlink:show="embed" xlink:actuate="onLoad"/></draw:frame></text:p>
          </table:table-cell>
          <table:table-cell office:value-type="string" table:style-name="PluginODTAutoStyle_TableCell_29">
            <text:list text:style-name="List_20_1" text:continue-numbering="false">
              <text:list-item>
                <text:p text:style-name="List_20_1_Content_First"> Si un diaporama est diffusé, l'enregistrement est chapitré par diapositive.</text:p>
              </text:list-item>
              <text:list-item>
                <text:p text:style-name="List_20_1_Content_Last"> Si vous avez ouvert plusieurs sessions, elles apparaissent classées par dates (un enregistrement par session).</text:p>
              </text:list-item>
            </text:list>
          </table:table-cell>
        </table:table-row>
      </table:table>
      <text:h text:style-name="Heading_20_2" text:outline-level="2"><text:bookmark-start text:name="__RefHeading___disponibilite_des_enregistrements_pour_bbb_externe_13"/><text:bookmark-start text:name="disponibilite_des_enregistrements_pour_bbb_externe"/>Disponibilité des enregistrements pour BBB externe<text:bookmark-end text:name="__RefHeading___disponibilite_des_enregistrements_pour_bbb_externe_13"/><text:bookmark-end text:name="disponibilite_des_enregistrements_pour_bbb_externe"/></text:h>
      <text:p text:style-name="Text_20_body">Dans le cas d'une séance <text:span text:style-name="Strong_20_Emphasis">BBB externe à ecampus</text:span> accessible par l'interface utilisateur <text:span text:style-name="Strong_20_Emphasis">(webconference.unicaen.fr),</text:span> l'accès à l'enregistrement d'une séance peut se faire de deux manières.</text:p>
      <text:p text:style-name="Text_20_body"><text:span text:style-name="Strong_20_Emphasis">1. Soit en cliquant directement sur l'accès à “Tous les enregistrements” :</text:span></text:p>
      <text:p text:style-name="Text_20_body"><draw:frame draw:style-name="mediacenter" draw:name="20" text:anchor-type="paragraph" draw:z-index="20" svg:width="25.161875cm" style:rel-width="100%" svg:height="7.7522916666667cm" style:rel-height="scale"><draw:image xlink:href="Pictures/362a9726cc60ba8e009adb9bc779bccc.png" xlink:type="simple" xlink:show="embed" xlink:actuate="onLoad"/></draw:frame></text:p>
      <text:p text:style-name="Text_20_body"><text:span text:style-name="Strong_20_Emphasis">2. Soit en réouvrant la salle concernée,</text:span> l'enregistrement n'étant pas proposé sur la page d'accueil, <text:span text:style-name="Strong_20_Emphasis">il est donc nécessaire de cliquer</text:span> sur la salle :</text:p>
      <text:p text:style-name="Text_20_body"><draw:frame draw:style-name="mediacenter" draw:name="21" text:anchor-type="paragraph" draw:z-index="21" svg:width="10.583333333333cm" style:rel-width="100%" svg:height="4.7900534045394cm" style:rel-height="scale"><draw:image xlink:href="Pictures/ff87c5b4b0952c135fdf8d6d225016bd.png" xlink:type="simple" xlink:show="embed" xlink:actuate="onLoad"/></draw:frame></text:p>
      <text:p text:style-name="Text_20_body"><draw:frame draw:style-name="mediacenter" draw:name="22" text:anchor-type="paragraph" draw:z-index="22" svg:width="15.875cm" style:rel-width="100%" svg:height="11.665290178571cm" style:rel-height="scale"><draw:image xlink:href="Pictures/3473ad03606718086006f25a8c36f00c.png" xlink:type="simple" xlink:show="embed" xlink:actuate="onLoad"/></draw:frame></text:p>
      <text:h text:style-name="Heading_20_3" text:outline-level="3"><text:bookmark-start text:name="__RefHeading___utilisation_et_acces_aux_enregistrements_bbb_externe_14"/><text:bookmark-start text:name="utilisation_et_acces_aux_enregistrements_bbb_externe"/>Utilisation et accès aux enregistrements BBB externe<text:bookmark-end text:name="__RefHeading___utilisation_et_acces_aux_enregistrements_bbb_externe_14"/><text:bookmark-end text:name="utilisation_et_acces_aux_enregistrements_bbb_externe"/></text:h>
      <text:p text:style-name="Text_20_body">L'accès à l'enregistrement (lecture) se fait en cliquant sur <text:span text:style-name="Strong_20_Emphasis">le bouton “Présentation”</text:span> qui se trouve sur la ligne correspondant à l'enregistrement.
Il faut ensuite <text:span text:style-name="Strong_20_Emphasis">lancer la lecture</text:span> en cliquant de nouveau sur le lancement de la lecture à gauche.</text:p>
      <text:p text:style-name="Text_20_body"><text:span text:style-name="Strong_20_Emphasis">Pour partager un enregistrement, 2 possibilités :</text:span></text:p>
      <text:list text:style-name="List_20_1" text:continue-numbering="false">
        <text:list-item>
          <text:p text:style-name="LastListParagraph_List_20_1_Content_First"> <text:span text:style-name="Strong_20_Emphasis">1. Récupérer l'URL en haut de l'enregistrement</text:span> et la transmettre aux destinataires (le plus simple) :</text:p>
        </text:list-item>
      </text:list>
      <text:p text:style-name="Text_20_body"><draw:frame draw:style-name="media" draw:name="23" text:anchor-type="as-char" draw:z-index="23" svg:width="15.875cm" style:rel-width="100%" svg:height="1.9429763560501cm" style:rel-height="scale"><draw:image xlink:href="Pictures/599ac39168f642907038ab33e756d8be.png" xlink:type="simple" xlink:show="embed" xlink:actuate="onLoad"/></draw:frame></text:p>
      <text:list text:style-name="List_20_1" text:continue-numbering="false">
        <text:list-item>
          <text:p text:style-name="LastListParagraph_List_20_1_Content_First"> <text:span text:style-name="Strong_20_Emphasis">2. Ou bien à partir de la ligne de l'enregistrement,</text:span> faire un envoi par mail de cette adresse aux destinataires (ce qui aura le même effet) :</text:p>
        </text:list-item>
      </text:list>
      <text:p text:style-name="Text_20_body"><draw:frame draw:style-name="media" draw:name="24" text:anchor-type="as-char" draw:z-index="24" svg:width="28.760208333333cm" style:rel-width="100%" svg:height="5.2122916666667cm" style:rel-height="scale"><draw:image xlink:href="Pictures/7f800e72000c1d8a26dd22aa53fbc7d9.png" xlink:type="simple" xlink:show="embed" xlink:actuate="onLoad"/></draw:frame></text:p>
      <text:p text:style-name="Text_20_body"><draw:frame draw:style-name="media" draw:name="25" text:anchor-type="as-char" draw:z-index="25" svg:width="28.601458333333cm" style:rel-width="100%" svg:height="7.4083333333333cm" style:rel-height="scale"><draw:image xlink:href="Pictures/280fbddc0307798aae2cea164b2a5dc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5::56:10</meta:creation-date>
    <dc:creator>Generated</dc:creator>
    <dc:date>2026-09-17T05::56:10</dc:date>
    <dc:language>en-US</dc:language>
    <meta:editing-cycles>1</meta:editing-cycles>
    <meta:editing-duration>PT0S</meta:editing-duration>
    <dc:title>bbb:mod_bbb_conf</dc:title>
  </office:meta>
</office:document-meta>
</file>