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ad24ea9cfd131c7a217923eae44fdf2.png"/>
  <manifest:file-entry manifest:media-type="image/png" manifest:full-path="Pictures/4b7a93005e7b6c8454ed2fda3fee80a9.png"/>
  <manifest:file-entry manifest:media-type="image/png" manifest:full-path="Pictures/c50c5c76573890f349bbc4782b0c06ea.png"/>
  <manifest:file-entry manifest:media-type="image/png" manifest:full-path="Pictures/53861f74fe4d843248025a56cfd0ee04.png"/>
  <manifest:file-entry manifest:media-type="image/png" manifest:full-path="Pictures/e076b67d824c4db3710accb222e45240.png"/>
  <manifest:file-entry manifest:media-type="image/png" manifest:full-path="Pictures/325ce9325a2d71626960e44bb5018a96.png"/>
  <manifest:file-entry manifest:media-type="image/png" manifest:full-path="Pictures/8f79acf1b26e07e933afaa18fe2030f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bb:mod_bbb_annonyme"/><text:bookmark-start text:name="__RefHeading___donner_acces_a_une_webconference_bbb_en_mode_anonyme_1"/><text:bookmark-start text:name="donner_acces_a_une_webconference_bbb_en_mode_anonyme"/>Donner accès à une webconférence BBB en mode anonyme<text:bookmark-end text:name="__RefHeading___donner_acces_a_une_webconference_bbb_en_mode_anonyme_1"/><text:bookmark-end text:name="donner_acces_a_une_webconference_bbb_en_mode_anonyme"/></text:h>
      <text:p text:style-name="Text_20_body"><text:span text:style-name="Strong_20_Emphasis">Usages:</text:span>
Par défaut les webconférences ne sont accessibles qu'aux participants inscrits à un cours sur Moodle (Ecampus ou Collegium Santé).</text:p>
      <text:p text:style-name="Text_20_body">Nous avons parfois besoin d'ouvrir les webconférences à des participants qui n'ont pas de persopass ou d'etupass. Par exemple à un tuteur de stage lors d'une soutenance d'étudiant.</text:p>
      <text:p text:style-name="Text_20_body"><text:span text:style-name="Strong_20_Emphasis">Cet usage est dans un contexte pédagogique.</text:span></text:p>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5ad24ea9cfd131c7a217923eae44fdf2.png" xlink:type="simple" xlink:show="embed" xlink:actuate="onLoad"/></draw:frame></text:p>
          </table:table-cell>
          <table:table-cell office:value-type="string" table:style-name="PluginODTAutoStyle_TableCell_4">
            <text:p text:style-name="PluginODTAutoStyle_Paragraph_5">A noter que pour un usage autre que pédagogique (recrutements, comités de sélections, jury de concours) une solution est proposée par l'université pour la création de salles dédiées en dehors des plateformes.Ce service est utile pour l'usage de BBB par des personnes hors université. </text:p>
            <text:p text:style-name="Text_20_body">Écrire à dsi.visio@unicaen.fr en spécifiant votre demande. </text:p>
          </table:table-cell>
        </table:table-row>
      </table:table>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1" text:anchor-type="as-char" draw:z-index="1" svg:width="1.27cm" svg:height="1.27cm"><draw:image xlink:href="Pictures/4b7a93005e7b6c8454ed2fda3fee80a9.png" xlink:type="simple" xlink:show="embed" xlink:actuate="onLoad"/></draw:frame></text:p>
          </table:table-cell>
          <table:table-cell office:value-type="string" table:style-name="PluginODTAutoStyle_TableCell_9">
            <text:p text:style-name="PluginODTAutoStyle_Paragraph_10">Attention: lors de la participation d'un visiteur anonyme (non identifié), il ne peut pas renseigner son nom dans la liste des participants à la webconférence</text:p>
          </table:table-cell>
        </table:table-row>
      </table:table>
      <text:h text:style-name="Heading_20_2" text:outline-level="2"><text:bookmark-start text:name="__RefHeading___configurer_l_acces_au_cours_2"/><text:bookmark-start text:name="configurer_l_acces_au_cours"/>Configurer l'accès au cours<text:bookmark-end text:name="__RefHeading___configurer_l_acces_au_cours_2"/><text:bookmark-end text:name="configurer_l_acces_au_cours"/></text:h>
      <text:p text:style-name="Text_20_body">Pour permettre aux “visiteurs anonyme” d’accéder au cours, vous devez ajouter la méthode d'inscription “Accès anonyme”.</text:p>
      <text:p text:style-name="Text_20_body">Accédez à la page des participants , puis cliquez sur la configuration des inscriptions: </text:p>
      <text:p text:style-name="Text_20_body"><draw:frame draw:style-name="media" draw:name="2" text:anchor-type="as-char" draw:z-index="2" svg:width="21.166666666667cm" style:rel-width="100%" svg:height="3.2458306259476cm" style:rel-height="scale"><draw:image xlink:href="Pictures/c50c5c76573890f349bbc4782b0c06ea.png" xlink:type="simple" xlink:show="embed" xlink:actuate="onLoad"/></draw:frame></text:p>
      <text:p text:style-name="Text_20_body">Puis activez le mode d'inscription “Accès anonyme” en cliquant sur l' œil:</text:p>
      <text:p text:style-name="Text_20_body"><draw:frame draw:style-name="media" draw:name="3" text:anchor-type="as-char" draw:z-index="3" svg:width="21.166666666667cm" style:rel-width="100%" svg:height="5.119066560594cm" style:rel-height="scale"><draw:image xlink:href="Pictures/53861f74fe4d843248025a56cfd0ee04.png" xlink:type="simple" xlink:show="embed" xlink:actuate="onLoad"/></draw:frame></text:p>
      <text:p text:style-name="Text_20_body">Vous pouvez sécuriser l'accès en fournissant un mot de passe (configurez en cliquant sur la roue dentée) </text:p>
      <text:h text:style-name="Heading_20_2" text:outline-level="2"><text:bookmark-start text:name="__RefHeading___creer_et_configurer_la_webconference_3"/><text:bookmark-start text:name="creer_et_configurer_la_webconference"/>Créer et configurer la webconférence<text:bookmark-end text:name="__RefHeading___creer_et_configurer_la_webconference_3"/><text:bookmark-end text:name="creer_et_configurer_la_webconference"/></text:h>
      <text:p text:style-name="Text_20_body"><text:a xlink:type="simple" xlink:href="https://pedagowiki.unicaen.fr/doku.php?id=bbb:mod_bbb_conf" text:style-name="Internet_20_link" text:visited-style-name="Visited_20_Internet_20_Link">Configurer et utiliser une webconférence BigBlueButton (BBB)</text:a></text:p>
      <text:h text:style-name="Heading_20_2" text:outline-level="2"><text:bookmark-start text:name="__RefHeading___donner_acces_a_la_webconference_4"/><text:bookmark-start text:name="donner_acces_a_la_webconference"/>Donner accès à la webconférence<text:bookmark-end text:name="__RefHeading___donner_acces_a_la_webconference_4"/><text:bookmark-end text:name="donner_acces_a_la_webconference"/></text:h>
      <text:p text:style-name="Text_20_body">Dans les paramètres de la webconférence, au niveau de l'item “Participants” , ajoutez le rôle “Visiteur anonyme”</text:p>
      <text:p text:style-name="Text_20_body"><draw:frame draw:style-name="media" draw:name="4" text:anchor-type="as-char" draw:z-index="4" svg:width="21.166666666667cm" style:rel-width="100%" svg:height="1.7189172175008cm" style:rel-height="scale"><draw:image xlink:href="Pictures/e076b67d824c4db3710accb222e45240.png" xlink:type="simple" xlink:show="embed" xlink:actuate="onLoad"/></draw:frame></text:p>
      <text:p text:style-name="Text_20_body">Ensuite , donner au Rôle : “Visiteur anonyme”, le droit de “Participant”</text:p>
      <text:p text:style-name="Text_20_body"><draw:frame draw:style-name="media" draw:name="5" text:anchor-type="as-char" draw:z-index="5" svg:width="21.166666666667cm" style:rel-width="100%" svg:height="8.8393039918117cm" style:rel-height="scale"><draw:image xlink:href="Pictures/325ce9325a2d71626960e44bb5018a96.png" xlink:type="simple" xlink:show="embed" xlink:actuate="onLoad"/></draw:frame></text:p>
      <text:p text:style-name="Text_20_body">Rendu en connexion anonyme : </text:p>
      <text:p text:style-name="Text_20_body"><draw:frame draw:style-name="mediacenter" draw:name="6" text:anchor-type="paragraph" draw:z-index="6" svg:width="26.458333333333cm" style:rel-width="100%" svg:height="15.927916666667cm" style:rel-height="scale"><draw:image xlink:href="Pictures/8f79acf1b26e07e933afaa18fe2030fa.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02::35:15</meta:creation-date>
    <dc:creator>Generated</dc:creator>
    <dc:date>2026-09-16T02::35:15</dc:date>
    <dc:language>en-US</dc:language>
    <meta:editing-cycles>1</meta:editing-cycles>
    <meta:editing-duration>PT0S</meta:editing-duration>
    <dc:title>bbb:mod_bbb_annonyme</dc:title>
  </office:meta>
</office:document-meta>
</file>