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bb:import_enregistrement_bbb"/><text:bookmark-start text:name="__RefHeading___importer_l_enregistrement_d_une_autre_salle_bbb_1"/><text:bookmark-start text:name="importer_l_enregistrement_d_une_autre_salle_bbb"/>Importer l'enregistrement d'une autre salle BBB<text:bookmark-end text:name="__RefHeading___importer_l_enregistrement_d_une_autre_salle_bbb_1"/><text:bookmark-end text:name="importer_l_enregistrement_d_une_autre_salle_bbb"/></text:h>
      <text:p text:style-name="Text_20_body"><text:a xlink:type="simple" xlink:href="https://pedagowiki.unicaen.fr/lib/exe/fetch.php?media=bbb:19-20_bbb_liens_enregistrement.pdf" text:style-name="Internet_20_link" text:visited-style-name="Visited_20_Internet_20_Link">19-20_bbb_liens_enregistrement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5::05:32</meta:creation-date>
    <dc:creator>Generated</dc:creator>
    <dc:date>2026-09-16T05::05:32</dc:date>
    <dc:language>en-US</dc:language>
    <meta:editing-cycles>1</meta:editing-cycles>
    <meta:editing-duration>PT0S</meta:editing-duration>
    <dc:title>bbb:import_enregistrement_bbb</dc:title>
  </office:meta>
</office:document-meta>
</file>