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273fad6ab1587edd3e301f75ac49ab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bb:faq"/><text:bookmark-start text:name="__RefHeading___quelles_sont_les_exigences_minimales_de_bigbluebutton_1"/><text:bookmark-start text:name="quelles_sont_les_exigences_minimales_de_bigbluebutton"/>Quelles sont les exigences minimales de BigBlueButton?<text:bookmark-end text:name="__RefHeading___quelles_sont_les_exigences_minimales_de_bigbluebutton_1"/><text:bookmark-end text:name="quelles_sont_les_exigences_minimales_de_bigbluebutton"/></text:h>
      <text:p text:style-name="Text_20_body"><text:span text:style-name="Strong_20_Emphasis">Recommandé pour tous les utilisateurs:</text:span></text:p>
      <text:list text:style-name="Numbering_20_1" text:continue-numbering="false">
        <text:list-item>
          <text:p text:style-name="Numbering_20_1_Content_First">  Pour un ordinateur, vous avez besoin d’un ordinateur portable ou d’un ordinateur de bureau avec (au moins) 2 Go de mémoire et un processeur de 1 GHz (tout ordinateur acheté au cours des cinq dernières années ne devrait pas poser de problème).</text:p>
        </text:list-item>
        <text:list-item>
          <text:p text:style-name="Numbering_20_1_Content">  Pour la bande passante, vous devez avoir au moins 1 Mbits / seconde en réception et en envoi. Pour plus de détails, voir <text:a xlink:type="simple" xlink:href="https://pedagowiki.unicaen.fr/doku.php?id=moodle4_nouveautes:bbb:problemes_frequents#debit_insuffisant" text:style-name="Internet_20_link" text:visited-style-name="Visited_20_Internet_20_Link">débit insuffisant</text:a></text:p>
        </text:list-item>
        <text:list-item>
          <text:p text:style-name="Numbering_20_1_Content">  Pour les navigateurs, nous recommandons Google Chrome (Flash intégré) ou Mozilla FireFox. Vous pouvez également utiliser Safari sur Mac OS X, mais vous obtiendrez un meilleur son en utilisant Chrome et FireFox.</text:p>
        </text:list-item>
        <text:list-item>
          <text:p text:style-name="Numbering_20_1_Content">  Pour l'audio, nous vous recommandons vivement d'utiliser un casque. Un casque assurera que les autres peuvent entendre votre voix clairement et que vous ne causez pas d’écho ou de bruit de fond pour les autres. Vous n’avez pas besoin d’en acheter un cher - un casque de base avec microphone intégré suffira.</text:p>
        </text:list-item>
        <text:list-item>
          <text:p text:style-name="Numbering_20_1_Content">  Si vous avez un pare-feu, le client BigBlueButton exécuté avec votre navigateur doit se connecter à un serveur externe sur les ports ports TCP / IP 80, 443, 1935 et UDP 16384-32768.</text:p>
        </text:list-item>
        <text:list-item>
          <text:p text:style-name="Numbering_20_1_Content_Last"> Un ordinateur portable avec webcam et microphone intégrés suffira également si vous êtes dans un endroit calme.</text:p>
        </text:list-item>
      </text:list>
      <text:p text:style-name="Text_20_body"><text:span text:style-name="Strong_20_Emphasis">Recommandations supplémentaires pour les modérateurs / présentateurs:</text:span></text:p>
      <text:list text:style-name="List_20_1" text:continue-numbering="false">
        <text:list-item>
          <text:p text:style-name="LastListParagraph_List_20_1_Content_First"> Un modérateur ou un présentateur a les mêmes exigences que les étudiants, avec les ajouts suivants si vous avez l’intention de filtrer le partage. Pour le partage d'écran, nous vous recommandons d'utiliser <text:span text:style-name="Strong_20_Emphasis">FireFox</text:span> ou <text:span text:style-name="Strong_20_Emphasis">Chrome</text:span> et de <text:span text:style-name="Strong_20_Emphasis">choisir WebRTC si vous y êtes invité</text:span>.</text:p>
        </text:list-item>
      </text:list>
      <text:list text:style-name="List_20_1" text:continue-numbering="false">
        <text:list-item>
          <text:p text:style-name="LastListParagraph_List_20_1_Content_First"> Le partage d'écran utilise plus de bande passante que le partage d'une webcam. Une bonne bande passante amont est donc nécessaire (au moins 1 Mbits / s).</text:p>
        </text:list-item>
      </text:list>
      <text:list text:style-name="List_20_1" text:continue-numbering="false">
        <text:list-item>
          <text:p text:style-name="LastListParagraph_List_20_1_Content_First"> Si vous n'utilisez pas FireFox ou Chrome, vous pouvez utiliser Java pour partager votre écran. Pour utiliser Java, vous devez avoir installé le dernier plug-in Java (Java SE 8). Vous pouvez tester avec <text:a xlink:type="simple" xlink:href="http://www.java.com/testjava/" text:style-name="Internet_20_link" text:visited-style-name="Visited_20_Internet_20_Link">http://www.java.com/testjava/</text:a></text:p>
        </text:list-item>
      </text:list>
      <text:list text:style-name="List_20_1" text:continue-numbering="false">
        <text:list-item>
          <text:p text:style-name="LastListParagraph_List_20_1_Content_First"> Nous recommandons également aux modérateurs ou aux présentateurs de se connecter via un réseau filaire (plutôt que le wifi), si possible. Si vous vous connectez à partir d'un réseau sans fil qui n'est pas fiable, vous risquez d'être confronté à des déconnexions ou des lacunes périodiques dans votre son.</text:p>
        </text:list-item>
      </text:list>
      <text:p text:style-name="Text_20_body"><text:span text:style-name="Strong_20_Emphasis">Tunneling</text:span></text:p>
      <text:list text:style-name="List_20_1" text:continue-numbering="false">
        <text:list-item>
          <text:p text:style-name="LastListParagraph_List_20_1_Content_First"> Si le client ne parvient pas à établir une connexion directe avec le serveur BigBlueButton, les mots '[Tunneling]' apparaissent dans le coin inférieur droit. Lors du tunneling, votre client peut se déconnecter pendant la session.</text:p>
        </text:list-item>
      </text:list>
      <text:list text:style-name="List_20_1" text:continue-numbering="false">
        <text:list-item>
          <text:p text:style-name="LastListParagraph_List_20_1_Content_First"> Essayez d'actualiser votre navigateur (le client sera chargé à partir du cache et se connectera immédiatement au réseau).</text:p>
        </text:list-item>
      </text:list>
      <text:list text:style-name="List_20_1" text:continue-numbering="false">
        <text:list-item>
          <text:p text:style-name="LastListParagraph_List_20_1_Content_First"> Si le tunnel persiste, essayez si possible de vous connecter depuis un autre emplacement réseau.</text:p>
        </text:list-item>
      </text:list>
      <text:p text:style-name="Text_20_body"><text:span text:style-name="Strong_20_Emphasis">Déconnexion</text:span></text:p>
      <text:list text:style-name="List_20_1" text:continue-numbering="false">
        <text:list-item>
          <text:p text:style-name="LastListParagraph_List_20_1_Content_First"> Le client BigBlueButton a une logique intégrée pour détecter s'il a perdu la connexion au serveur et, dans ce cas, il essaiera automatiquement de se reconnecter.</text:p>
        </text:list-item>
      </text:list>
      <text:list text:style-name="List_20_1" text:continue-numbering="false">
        <text:list-item>
          <text:p text:style-name="LastListParagraph_List_20_1_Content_First"> Si vous vous déconnectez / reconnectez fréquemment, essayez de basculer entre FireFox et Chrome. Nous avons vu différents scénarios de réseau dans lesquels un navigateur fonctionne mieux que l'autre. Essayez également de redémarrer votre ordinateur (certaines ressources pourraient être libérées si le problème était un manque de ressources processeur).</text:p>
        </text:list-item>
      </text:list>
      <text:list text:style-name="List_20_1" text:continue-numbering="false">
        <text:list-item>
          <text:p text:style-name="LastListParagraph_List_20_1_Content_First"> Comme indiqué ci-dessus, une connexion Internet directe (par câble) est préférable. Si vous êtes connecté sans fil (wifi), essayez de vous rapprocher de la station de base.</text:p>
        </text:list-item>
      </text:list>
      <text:list text:style-name="List_20_1" text:continue-numbering="false">
        <text:list-item>
          <text:p text:style-name="LastListParagraph_List_20_1_Content_First"> Si les déconnexions / reconnexions persistent, essayez si possible de vous connecter depuis un autre emplacement réseau.</text:p>
        </text:list-item>
      </text:list>
      <text:h text:style-name="Heading_20_1" text:outline-level="1"><text:bookmark-start text:name="__RefHeading___combien_de_webcams_peuvent_etre_partagees_2"/><text:bookmark-start text:name="combien_de_webcams_peuvent_etre_partagees"/>Combien de webcams peuvent être partagées?<text:bookmark-end text:name="__RefHeading___combien_de_webcams_peuvent_etre_partagees_2"/><text:bookmark-end text:name="combien_de_webcams_peuvent_etre_partagees"/></text:h>
      <text:p text:style-name="Text_20_body">La possibilité pour les participants de partager leur webcam et de voir plusieurs webcams entrantes <text:span text:style-name="Strong_20_Emphasis">dépend de la bande passante disponible</text:span>  sur leur réseau personnel. </text:p>
      <text:p text:style-name="Text_20_body">Le nombre de webcams pouvant être partagées dans BigBlueButton est variable. Cependant, nous recommandons entre 15 et 25 pour de meilleurs résultats.</text:p>
      <text:p text:style-name="Text_20_body">Vous saurez que vous avez atteint votre bande passante maximale lorsque les webcams ne sont pas rafraîchies ou commencent à “geler” (image fixe) . Si un utilisateur individuel ne parvient pas à diffuser un grand nombre de webcams, il peut alors les fermer en sélectionnant le “X” du flux entrant jusqu'à ce que leur bande passante soit désaturée.</text:p>
      <text:p text:style-name="Text_20_body"><draw:frame draw:style-name="media" draw:name="0" text:anchor-type="as-char" draw:z-index="0" svg:width="11.826875cm" svg:height="8.1491666666667cm"><draw:image xlink:href="Pictures/3273fad6ab1587edd3e301f75ac49ab9.png" xlink:type="simple" xlink:show="embed" xlink:actuate="onLoad"/></draw:frame></text:p>
      <text:h text:style-name="Heading_20_1" text:outline-level="1"><text:bookmark-start text:name="__RefHeading___puis-je_partager_une_lecture_video_dans_bigbluebutton_3"/><text:bookmark-start text:name="puis-je_partager_une_lecture_video_dans_bigbluebutton"/>Puis-je partager une lecture vidéo dans BigBlueButton?<text:bookmark-end text:name="__RefHeading___puis-je_partager_une_lecture_video_dans_bigbluebutton_3"/><text:bookmark-end text:name="puis-je_partager_une_lecture_video_dans_bigbluebutton"/></text:h>
      <text:p text:style-name="Text_20_body"><text:span text:style-name="Strong_20_Emphasis">Nous vous recommandons de partager un lien vers la vidéo dans le chat</text:span></text:p>
      <text:p text:style-name="Text_20_body"><text:span text:style-name="Strong_20_Emphasis">À l'heure actuelle, BigBlueButton ne prend pas en charge la lecture de vidéos et le partage d'écran intégré à BigBlueButton n'est pas adapté au partage de vidéos. La cadence de prise de vue (framerate) est trop lente et le signal audio n'est pas transmis.</text:span></text:p>
      <text:p text:style-name="Text_20_body"><text:span text:style-name="Strong_20_Emphasis">Pour partager une vidéo avec les utilisateurs, nous vous recommandons:</text:span></text:p>
      <text:list text:style-name="List_20_1" text:continue-numbering="false">
        <text:list-item>
          <text:p text:style-name="List_20_1_Content_First"> Tout d'abord, rendez votre vidéo accessible via un lien public (par exemple, une vidéo non répertoriée sur YouTube).</text:p>
        </text:list-item>
        <text:list-item>
          <text:p text:style-name="List_20_1_Content"> Ensuite, pendant le cours, collez le lien vers la vidéo dans le chat et invitez les étudiants à cliquer pour visionner.</text:p>
        </text:list-item>
        <text:list-item>
          <text:p text:style-name="List_20_1_Content_Last"> L'enregistrement capturera également ce lien dans le chat. Cela signifie que, plus tard, lorsque les utilisateurs visionneront l’enregistrement, ils pourront visionner une vidéo en cliquant sur le lien dans le chat enregistré.</text:p>
        </text:list-item>
      </text:list>
      <text:h text:style-name="Heading_20_1" text:outline-level="1"><text:bookmark-start text:name="__RefHeading___combien_de_temps_avant_que_mon_enregistrement_soit_disponible_pour_visualisation_4"/><text:bookmark-start text:name="combien_de_temps_avant_que_mon_enregistrement_soit_disponible_pour_visualisation"/>Combien de temps avant que mon enregistrement soit disponible pour visualisation?<text:bookmark-end text:name="__RefHeading___combien_de_temps_avant_que_mon_enregistrement_soit_disponible_pour_visualisation_4"/><text:bookmark-end text:name="combien_de_temps_avant_que_mon_enregistrement_soit_disponible_pour_visualisation"/></text:h>
      <text:p text:style-name="Text_20_body">Si vous ne voyez pas un enregistrement disponible pour visualisation juste après une session en direct terminée, <text:span text:style-name="Strong_20_Emphasis">ne paniquez pas</text:span>!</text:p>
      <text:p text:style-name="Text_20_body">Il est plus que probable qu'il se trouve dans la file d'attente de traitement et sera disponible sous peu. </text:p>
      <text:p text:style-name="Text_20_body"><text:span text:style-name="Strong_20_Emphasis">Dans la plupart des cas, un enregistrement prendra le même temps de traitement que la durée de la session en direct.</text:span></text:p>
      <text:p text:style-name="Text_20_body">En outre, si la session en direct est toujours en cours ou si les participants la gardent ouverte, le traitement de l'enregistrement ne sera lancé que lorsque la réunion aura été détectée comme terminée.</text:p>
      <text:p text:style-name="Text_20_body">Si toutefois l'enregistrement n'apparaissait pas dans la liste des enregistrements: </text:p>
      <text:p text:style-name="Text_20_body">Ecrivez un mail à cemu.assistance@unicaen.fr 
 avec les informations suivantes:</text:p>
      <text:list text:style-name="List_20_1" text:continue-numbering="false">
        <text:list-item>
          <text:p text:style-name="List_20_1_Content_First"> Lien du cours sur Ecampus ou Foad2 </text:p>
        </text:list-item>
        <text:list-item>
          <text:p text:style-name="List_20_1_Content"> Nom de la webconférence</text:p>
        </text:list-item>
        <text:list-item>
          <text:p text:style-name="List_20_1_Content_Last"> Date et heure approximative de session</text:p>
        </text:list-item>
      </text:list>
      <text:p text:style-name="Text_20_body">Nous ferons de notre mieux pour localiser et retraiter l'enregistrement.</text:p>
      <text:h text:style-name="Heading_20_1" text:outline-level="1"><text:bookmark-start text:name="__RefHeading___problemes_frequents_5"/><text:bookmark-start text:name="problemes_frequents"/>Problèmes fréquents<text:bookmark-end text:name="__RefHeading___problemes_frequents_5"/><text:bookmark-end text:name="problemes_frequents"/></text:h>
      <text:p text:style-name="Text_20_body">Voir <text:a xlink:type="simple" xlink:href="https://pedagowiki.unicaen.fr/doku.php?id=moodle4_nouveautes:bbb:problemes_frequents" text:style-name="Internet_20_link" text:visited-style-name="Visited_20_Internet_20_Link">problemes_frequen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1::10:50</meta:creation-date>
    <dc:creator>Generated</dc:creator>
    <dc:date>2026-09-17T01::10:50</dc:date>
    <dc:language>en-US</dc:language>
    <meta:editing-cycles>1</meta:editing-cycles>
    <meta:editing-duration>PT0S</meta:editing-duration>
    <dc:title>bbb:faq</dc:title>
  </office:meta>
</office:document-meta>
</file>