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5a68759d51f7b409881ab0388abe94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bb:acces_invite"/><text:bookmark-start text:name="__RefHeading___inviter_un_participant_externe_1"/><text:bookmark-start text:name="inviter_un_participant_externe"/>Inviter un participant externe<text:bookmark-end text:name="__RefHeading___inviter_un_participant_externe_1"/><text:bookmark-end text:name="inviter_un_participant_externe"/></text:h>
      <text:p text:style-name="Text_20_body">Depuis le passage à la version Moodle 4, il est possible d'invité un participant externe (à la plateforme) d'accéder à une réunion en visioconférence via l'outil BBB.
Cette nouveauté permet à un usager de participer à la conférence sans être utilisateur authentifié de la plateforme ni même être inscrit dans la plateforme.
Pour permettre cette possibilité, lors de la mise en place d’une activité BBB ou à posteriori, il faut dans les paramètres de l'activité:</text:p>
      <text:p text:style-name="Text_20_body">Dans la section Accès invité, cocher la case permettre l'accès invité (<text:span text:style-name="Strong_20_Emphasis">1</text:span>)
Copier et transmettre le lien vers la réunion (<text:span text:style-name="Strong_20_Emphasis">2</text:span>) ainsi que le mot de passe (<text:span text:style-name="Strong_20_Emphasis">3</text:span>).
Cliquer enfin sur enregistrer et afficher (<text:span text:style-name="Strong_20_Emphasis">4</text:span>).</text:p>
      <text:p text:style-name="Text_20_body"><draw:frame draw:style-name="media" draw:name="0" text:anchor-type="as-char" draw:z-index="0" svg:width="21.166666666667cm" style:rel-width="100%" svg:height="10.383647798742cm" style:rel-height="scale"><draw:image xlink:href="Pictures/765a68759d51f7b409881ab0388abe94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Il est également possible de choisir d'approuver ou non l'accès aux invités (<text:span text:style-name="Strong_20_Emphasis">5</text:span>)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1::14:21</meta:creation-date>
    <dc:creator>Generated</dc:creator>
    <dc:date>2026-09-17T01::14:21</dc:date>
    <dc:language>en-US</dc:language>
    <meta:editing-cycles>1</meta:editing-cycles>
    <meta:editing-duration>PT0S</meta:editing-duration>
    <dc:title>bbb:acces_invite</dc:title>
  </office:meta>
</office:document-meta>
</file>