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69d7e3d24b0e0ff799d0e4287581793a.png"/>
  <manifest:file-entry manifest:media-type="image/png" manifest:full-path="Pictures/5ad24ea9cfd131c7a217923eae44fdf2.png"/>
  <manifest:file-entry manifest:media-type="image/jpeg" manifest:full-path="Pictures/e67f0b0d459a91b1e2a06c5bd6a1de6d.jpg"/>
  <manifest:file-entry manifest:media-type="image/jpeg" manifest:full-path="Pictures/ff3e729f5c2fc7e08a805feb11b457de.jpg"/>
  <manifest:file-entry manifest:media-type="image/jpeg" manifest:full-path="Pictures/36292e7dad93d703486d918aa753ef69.jpg"/>
  <manifest:file-entry manifest:media-type="image/jpeg" manifest:full-path="Pictures/c0bd429bff0a2d288921ae4e7470ef0d.jpg"/>
  <manifest:file-entry manifest:media-type="image/jpeg" manifest:full-path="Pictures/0725445e2c755b491db8c6c3af09f5b1.jpg"/>
  <manifest:file-entry manifest:media-type="image/jpeg" manifest:full-path="Pictures/fd7e7cc8c7c21d85dca1df3f0309fe8d.jpg"/>
  <manifest:file-entry manifest:media-type="image/jpeg" manifest:full-path="Pictures/b5c86fccc02a6b6141a7f5a57d1c2c40.jpg"/>
  <manifest:file-entry manifest:media-type="image/jpeg" manifest:full-path="Pictures/9791e10e0ea2306ebe573226069b736d.jpg"/>
  <manifest:file-entry manifest:media-type="image/jpeg" manifest:full-path="Pictures/a6f2d096e8789604d76a40ef2c95299a.jpg"/>
  <manifest:file-entry manifest:media-type="image/jpeg" manifest:full-path="Pictures/5cabc0eee1c22c2ff8e0dd1aa9001c1c.jpg"/>
  <manifest:file-entry manifest:media-type="image/jpeg" manifest:full-path="Pictures/cd535e9b269f8ff3ad26e44b24665c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acces_enregistrements"/><text:bookmark-start text:name="__RefHeading___acceder_aux_enregistrements_bigbluebutton_1"/><text:bookmark-start text:name="acceder_aux_enregistrements_bigbluebutton"/>Accéder aux enregistrements BigBlueButton<text:bookmark-end text:name="__RefHeading___acceder_aux_enregistrements_bigbluebutton_1"/><text:bookmark-end text:name="acceder_aux_enregistrements_bigbluebutton"/></text:h>
      <text:p text:style-name="Text_20_body">L' enregistrement d'une webconférence BBB est disponible entre 4h et 24h après l'arrêt de l'enregistrement. 
Ce délai diffère selon la durée de l'enregistrement et la charge du serveur. </text:p>
      <text:p text:style-name="Text_20_body">La liste des enregistrements est disponible en cliquant sur l'intitulé de l'activité BBB dans l'espace de cours, puis dans la partie “Enregistrements” située sous le bouton gris “Entrer dans la session”.</text:p>
      <text:p text:style-name="Text_20_body">Pour lire un enregistrement, cliquer sur le bouton gris “Présentation”.</text:p>
      <text:h text:style-name="Heading_20_2" text:outline-level="2"><text:bookmark-start text:name="__RefHeading___gestion_des_enregistrements_2"/><text:bookmark-start text:name="gestion_des_enregistrements"/>Gestion des enregistrements<text:bookmark-end text:name="__RefHeading___gestion_des_enregistrements_2"/><text:bookmark-end text:name="gestion_des_enregistrements"/></text:h>
      <text:p text:style-name="Text_20_body">Vous avez la possibilité de gérer les enregistrements.</text:p>
      <text:list text:style-name="List_20_1" text:continue-numbering="false">
        <text:list-item>
          <text:p text:style-name="List_20_1_Content_First"> modifier le titre  </text:p>
        </text:list-item>
        <text:list-item>
          <text:p text:style-name="List_20_1_Content"> supprimer l'enregistrement (exemple : un test que vous ne souhaitez pas garder)</text:p>
        </text:list-item>
        <text:list-item>
          <text:p text:style-name="List_20_1_Content_Last"> cacher l'enregistrement afin de ne le rendre disponible qu'au moment choisi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suppression d'un enregistrement est définitive</text:p>
          </table:table-cell>
        </table:table-row>
      </table:table>
      <text:p text:style-name="Text_20_body"><draw:frame draw:style-name="media" draw:name="1" text:anchor-type="as-char" draw:z-index="1" svg:width="21.166666666667cm" style:rel-width="100%" svg:height="11.005007620292cm" style:rel-height="scale"><draw:image xlink:href="Pictures/69d7e3d24b0e0ff799d0e4287581793a.png" xlink:type="simple" xlink:show="embed" xlink:actuate="onLoad"/></draw:frame></text:p>
      <text:h text:style-name="Heading_20_2" text:outline-level="2"><text:bookmark-start text:name="__RefHeading___mise_a_disposition_des_enregistrements_3"/><text:bookmark-start text:name="mise_a_disposition_des_enregistrements"/>Mise à disposition des enregistrements<text:bookmark-end text:name="__RefHeading___mise_a_disposition_des_enregistrements_3"/><text:bookmark-end text:name="mise_a_disposition_des_enregistrements"/></text:h>
      <text:p text:style-name="Text_20_body">Les enregistrements issus des séances de visioconférences BBB peuvent être mis à disposition des utilisateurs indépendamment des ressources BBB utilisées lors des séances.</text:p>
      <text:p text:style-name="Text_20_body">Il y a 2 manières de faire :</text:p>
      <text:list text:style-name="Numbering_20_1" text:continue-numbering="false">
        <text:list-item>
          <text:p text:style-name="Numbering_20_1_Content_First"> mettre à disposition une <text:span text:style-name="Strong_20_Emphasis">ressource URL</text:span></text:p>
        </text:list-item>
        <text:list-item>
          <text:p text:style-name="Numbering_20_1_Content_Last"> ou ouvrir une <text:span text:style-name="Strong_20_Emphasis">salle BBB d'enregistrements</text:span>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utilité de dissocier la salle et les enregistrements réside au niveau de la <text:span text:style-name="Strong_20_Emphasis">collecte de l'assiduité des étudiants</text:span> (collecte des présents lors d'une session et mise à disposition de l'enregistrement pour les absents, par exemple).</text:p>
          </table:table-cell>
        </table:table-row>
      </table:table>
      <text:h text:style-name="Heading_20_3" text:outline-level="3"><text:bookmark-start text:name="__RefHeading___creer_une_url_4"/><text:bookmark-start text:name="creer_une_url"/>Créer une URL<text:bookmark-end text:name="__RefHeading___creer_une_url_4"/><text:bookmark-end text:name="creer_une_url"/></text:h>
      <text:p text:style-name="Text_20_body">Sur ecampus, ouvrir la salle BBB où a eu lieu la visioconférence en cliquant dessus :</text:p>
      <text:p text:style-name="Text_20_body"><draw:frame draw:style-name="mediacenter" draw:name="3" text:anchor-type="paragraph" draw:z-index="3" svg:width="15.875cm" style:rel-width="100%" svg:height="1.6012744034707cm" style:rel-height="scale"><draw:image xlink:href="Pictures/e67f0b0d459a91b1e2a06c5bd6a1de6d.jpg" xlink:type="simple" xlink:show="embed" xlink:actuate="onLoad"/></draw:frame></text:p>
      <text:p text:style-name="Text_20_body">Puis cliquer sur  <text:span text:style-name="Strong_20_Emphasis">Voir l'enregistrement</text:span> sur la gauche de la fenêtre.</text:p>
      <text:p text:style-name="Text_20_body"><draw:frame draw:style-name="mediacenter" draw:name="4" text:anchor-type="paragraph" draw:z-index="4" svg:width="15.875cm" style:rel-width="100%" svg:height="6.9524619695757cm" style:rel-height="scale"><draw:image xlink:href="Pictures/ff3e729f5c2fc7e08a805feb11b457de.jpg" xlink:type="simple" xlink:show="embed" xlink:actuate="onLoad"/></draw:frame></text:p>
      <text:p text:style-name="Text_20_body">La séance enregistrée s'ouvre.
Tout en haut de la barre de navigation, <text:span text:style-name="Strong_20_Emphasis">copier l'URL :</text:span>
<draw:frame draw:style-name="mediacenter" draw:name="5" text:anchor-type="paragraph" draw:z-index="5" svg:width="15.875cm" style:rel-width="100%" svg:height="6.4330065359477cm" style:rel-height="scale"><draw:image xlink:href="Pictures/36292e7dad93d703486d918aa753ef69.jpg" xlink:type="simple" xlink:show="embed" xlink:actuate="onLoad"/></draw:frame></text:p>
      <text:p text:style-name="Text_20_body">Revenir sur la page précédente et <text:span text:style-name="Strong_20_Emphasis">déverrouiller</text:span> le mode de diffusion (sur la droite de la fenêtre) pour mettre l'enregistrement concerné en <text:span text:style-name="Strong_20_Emphasis">“Public”.</text:span>
<draw:frame draw:style-name="mediacenter" draw:name="6" text:anchor-type="paragraph" draw:z-index="6" svg:width="15.875cm" style:rel-width="100%" svg:height="5.3133716160788cm" style:rel-height="scale"><draw:image xlink:href="Pictures/c0bd429bff0a2d288921ae4e7470ef0d.jpg" xlink:type="simple" xlink:show="embed" xlink:actuate="onLoad"/></draw:frame></text:p>
      <text:p text:style-name="Text_20_body">La salle (ressource BBB) sur ecampus peut ensuite être cachée pour bloquer le relevé s'assiduité aux présents lors de la séance.</text:p>
      <text:p text:style-name="Text_20_body">Sur la page ecampus, <text:span text:style-name="Strong_20_Emphasis">créer une ressource URL :</text:span>
<draw:frame draw:style-name="mediacenter" draw:name="7" text:anchor-type="paragraph" draw:z-index="7" svg:width="15.875cm" style:rel-width="100%" svg:height="6.5486909323116cm" style:rel-height="scale"><draw:image xlink:href="Pictures/0725445e2c755b491db8c6c3af09f5b1.jpg" xlink:type="simple" xlink:show="embed" xlink:actuate="onLoad"/></draw:frame></text:p>
      <text:p text:style-name="Text_20_body">Remplir les champs de <text:span text:style-name="Strong_20_Emphasis">Nom</text:span> et d'<text:span text:style-name="Strong_20_Emphasis">URL externe</text:span> <text:span text:style-name="Strong_20_Emphasis">(coller ici le lien (URL) copié précédemment).</text:span></text:p>
      <text:p text:style-name="Text_20_body">Enregistrer.</text:p>
      <text:p text:style-name="Text_20_body"><draw:frame draw:style-name="mediacenter" draw:name="8" text:anchor-type="paragraph" draw:z-index="8" svg:width="15.875cm" style:rel-width="100%" svg:height="7.770979020979cm" style:rel-height="scale"><draw:image xlink:href="Pictures/fd7e7cc8c7c21d85dca1df3f0309fe8d.jpg" xlink:type="simple" xlink:show="embed" xlink:actuate="onLoad"/></draw:frame></text:p>
      <text:p text:style-name="Text_20_body">L'URL est disponible sur la page ecampus pour une consultation sans affecter le relevé d'assiduité de la séance initiale.
<draw:frame draw:style-name="mediacenter" draw:name="9" text:anchor-type="paragraph" draw:z-index="9" svg:width="15.875cm" style:rel-width="100%" svg:height="5.5783308931186cm" style:rel-height="scale"><draw:image xlink:href="Pictures/b5c86fccc02a6b6141a7f5a57d1c2c40.jpg" xlink:type="simple" xlink:show="embed" xlink:actuate="onLoad"/></draw:frame></text:p>
      <text:h text:style-name="Heading_20_3" text:outline-level="3"><text:bookmark-start text:name="__RefHeading___creer_une_salle_bbb_d_enregistrements_5"/><text:bookmark-start text:name="creer_une_salle_bbb_d_enregistrements"/>Créer une salle BBB d'enregistrements<text:bookmark-end text:name="__RefHeading___creer_une_salle_bbb_d_enregistrements_5"/><text:bookmark-end text:name="creer_une_salle_bbb_d_enregistrements"/></text:h>
      <text:p text:style-name="Text_20_body">Toujours dans la démarche de dissocier la salle des enregistrements par rapport au relevé d'assiduité, la consultation des enregistrements peut se faire dans une ressource BBB spécifique.</text:p>
      <text:p text:style-name="Text_20_body">On procède de la même manière que pour créer une salle de visioconférence mais au moment de choisir le type de salle on sélectionnera :</text:p>
      <text:p text:style-name="Text_20_body"><text:span text:style-name="Strong_20_Emphasis">Ajouter une activité ou ressource / Activités / BigBlueButton / <text:span text:style-name="underline">Enregistrements seulement</text:span></text:span></text:p>
      <text:p text:style-name="Text_20_body"><draw:frame draw:style-name="mediacenter" draw:name="10" text:anchor-type="paragraph" draw:z-index="10" svg:width="15.875cm" svg:height="7.6763980263158cm"><draw:image xlink:href="Pictures/9791e10e0ea2306ebe573226069b736d.jpg" xlink:type="simple" xlink:show="embed" xlink:actuate="onLoad"/></draw:frame></text:p>
      <text:p text:style-name="Text_20_body">Enregistrer</text:p>
      <text:p text:style-name="Text_20_body"><draw:frame draw:style-name="mediacenter" draw:name="11" text:anchor-type="paragraph" draw:z-index="11" svg:width="15.875cm" style:rel-width="100%" svg:height="2.0593718079673cm" style:rel-height="scale"><draw:image xlink:href="Pictures/a6f2d096e8789604d76a40ef2c95299a.jpg" xlink:type="simple" xlink:show="embed" xlink:actuate="onLoad"/></draw:frame></text:p>
      <text:p text:style-name="Text_20_body">Une fois la création de la ressource faite, <text:span text:style-name="Strong_20_Emphasis">en cliquant dessus sur la page ecampus, la liste de tous les enregistrements liés au cours apparait</text:span> et dans la partie droite de la fenêtre il faut <text:span text:style-name="Strong_20_Emphasis">paramétrer la visibilité  des enregistrements</text:span> que l'on souhaite mettre à disposition en affichant ou cachant à l'aide de l'oeil : <draw:frame draw:style-name="media" draw:name="12" text:anchor-type="as-char" draw:z-index="12" svg:width="10.583333333333cm" svg:height="11.188095238095cm"><draw:image xlink:href="Pictures/5cabc0eee1c22c2ff8e0dd1aa9001c1c.jpg" xlink:type="simple" xlink:show="embed" xlink:actuate="onLoad"/></draw:frame></text:p>
      <text:p text:style-name="Text_20_body"><draw:frame draw:style-name="mediacenter" draw:name="13" text:anchor-type="paragraph" draw:z-index="13" svg:width="15.875cm" style:rel-width="100%" svg:height="5.7217775041051cm" style:rel-height="scale"><draw:image xlink:href="Pictures/cd535e9b269f8ff3ad26e44b24665c3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4:14</meta:creation-date>
    <dc:creator>Generated</dc:creator>
    <dc:date>2026-09-17T03::24:14</dc:date>
    <dc:language>en-US</dc:language>
    <meta:editing-cycles>1</meta:editing-cycles>
    <meta:editing-duration>PT0S</meta:editing-duration>
    <dc:title>bbb:acces_enregistrements</dc:title>
  </office:meta>
</office:document-meta>
</file>